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automatic-styles>
    <style:style style:name="P1" style:family="paragraph" style:parent-style-name="Standard">
      <style:paragraph-properties fo:margin-top="0mm" fo:margin-bottom="0mm" style:contextual-spacing="false" fo:text-align="center" style:justify-single-word="false"/>
      <style:text-properties fo:color="#c9211e" loext:opacity="100%" style:font-name="Calibri1" fo:font-size="52pt" fo:font-weight="bold" officeooo:rsid="0701ec5d" officeooo:paragraph-rsid="03242163" style:font-size-asian="52pt" style:font-weight-asian="bold" style:font-size-complex="52pt" style:font-weight-complex="bold"/>
    </style:style>
    <style:style style:name="P2" style:family="paragraph" style:parent-style-name="Standard">
      <style:text-properties style:font-name="Calibri1" fo:font-size="15pt" fo:font-weight="normal" officeooo:rsid="033ccd16" officeooo:paragraph-rsid="08f4efaf" style:font-size-asian="15pt" style:font-weight-asian="normal" style:font-size-complex="15pt" style:font-weight-complex="normal"/>
    </style:style>
    <style:style style:name="P3" style:family="paragraph" style:parent-style-name="Standard">
      <style:text-properties style:font-name="Calibri1" fo:font-size="15pt" style:text-underline-style="none" fo:font-weight="normal" officeooo:rsid="071ff5bb" officeooo:paragraph-rsid="08f4efaf" style:font-size-asian="15pt" style:font-weight-asian="normal" style:font-size-complex="15pt" style:font-weight-complex="normal"/>
    </style:style>
    <style:style style:name="P4" style:family="paragraph" style:parent-style-name="Standard">
      <style:text-properties style:font-name="Calibri1" fo:font-size="15pt" style:text-underline-style="none" fo:font-weight="normal" officeooo:rsid="069bb595" officeooo:paragraph-rsid="08f4efaf" style:font-size-asian="15pt" style:font-weight-asian="normal" style:font-size-complex="15pt" style:font-weight-complex="normal"/>
    </style:style>
    <style:style style:name="P5" style:family="paragraph" style:parent-style-name="Standard">
      <style:text-properties style:font-name="Calibri1" fo:font-size="15pt" style:text-underline-style="none" fo:font-weight="normal" officeooo:rsid="069bb595" officeooo:paragraph-rsid="095e0ef3" style:font-size-asian="15pt" style:font-weight-asian="normal" style:font-size-complex="15pt" style:font-weight-complex="normal"/>
    </style:style>
    <style:style style:name="P6" style:family="paragraph" style:parent-style-name="Standard">
      <style:text-properties style:font-name="Calibri1" fo:font-size="15pt" style:text-underline-style="none" fo:font-weight="normal" officeooo:rsid="071ff5bb" officeooo:paragraph-rsid="09533fc7" style:font-size-asian="15pt" style:font-weight-asian="normal" style:font-size-complex="15pt" style:font-weight-complex="normal"/>
    </style:style>
    <style:style style:name="P7" style:family="paragraph" style:parent-style-name="Standard">
      <style:paragraph-properties fo:margin-top="0mm" fo:margin-bottom="1.99mm" style:contextual-spacing="false"/>
      <style:text-properties style:font-name="Calibri1" fo:font-size="15pt" style:text-underline-style="none" fo:font-weight="normal" officeooo:rsid="07341243" officeooo:paragraph-rsid="096240a2" style:font-size-asian="15pt" style:font-weight-asian="normal" style:font-size-complex="15pt" style:font-weight-complex="normal"/>
    </style:style>
    <style:style style:name="P8" style:family="paragraph" style:parent-style-name="Standard">
      <style:text-properties style:font-name="Calibri1" fo:font-size="15pt" style:text-underline-style="none" fo:font-weight="normal" officeooo:rsid="07341243" officeooo:paragraph-rsid="096240a2" style:font-size-asian="15pt" style:font-weight-asian="normal" style:font-size-complex="15pt" style:font-weight-complex="normal"/>
    </style:style>
    <style:style style:name="P9" style:family="paragraph" style:parent-style-name="Standard">
      <style:paragraph-properties fo:margin-top="0mm" fo:margin-bottom="1.99mm" style:contextual-spacing="false" fo:line-height="100%" fo:break-before="page"/>
      <style:text-properties style:font-name="Calibri1" fo:font-size="15pt" style:text-underline-style="solid" style:text-underline-width="auto" style:text-underline-color="font-color" fo:font-weight="bold" officeooo:rsid="0760048a" officeooo:paragraph-rsid="08efd06f" style:font-size-asian="15pt" style:font-weight-asian="bold" style:font-size-complex="15pt" style:font-weight-complex="bold"/>
    </style:style>
    <style:style style:name="P10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style:text-underline-style="none" fo:font-weight="bold" officeooo:rsid="072e2990" officeooo:paragraph-rsid="0904f94e" style:font-name-asian="Calibri" style:font-size-asian="15pt" style:font-weight-asian="bold" style:font-name-complex="Calibri" style:font-size-complex="15pt" style:font-weight-complex="bold"/>
    </style:style>
    <style:style style:name="P11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bold" officeooo:rsid="0762dd27" officeooo:paragraph-rsid="0904f94e" style:font-name-asian="Calibri" style:font-size-asian="14pt" style:font-weight-asian="bold" style:font-name-complex="Calibri" style:font-size-complex="14pt" style:font-weight-complex="bold"/>
    </style:style>
    <style:style style:name="P12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bold" officeooo:rsid="0762dd27" officeooo:paragraph-rsid="0906beba" style:font-name-asian="Calibri" style:font-size-asian="14pt" style:font-weight-asian="bold" style:font-name-complex="Calibri" style:font-size-complex="14pt" style:font-weight-complex="bold"/>
    </style:style>
    <style:style style:name="P13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bold" officeooo:rsid="0762dd27" officeooo:paragraph-rsid="0909a71b" style:font-name-asian="Calibri" style:font-size-asian="14pt" style:font-weight-asian="bold" style:font-name-complex="Calibri" style:font-size-complex="14pt" style:font-weight-complex="bold"/>
    </style:style>
    <style:style style:name="P14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767146c" officeooo:paragraph-rsid="08f1615a" style:font-name-asian="Calibri" style:font-size-asian="14pt" style:font-weight-asian="normal" style:font-name-complex="Calibri" style:font-size-complex="14pt" style:font-weight-complex="normal"/>
    </style:style>
    <style:style style:name="P15" style:family="paragraph" style:parent-style-name="Standard">
      <style:paragraph-properties fo:margin-top="0mm" fo:margin-bottom="1.99mm" style:contextual-spacing="false" fo:line-height="100%" fo:break-before="page"/>
      <style:text-properties style:font-name="Calibri1" fo:font-size="15pt" style:text-underline-style="solid" style:text-underline-width="auto" style:text-underline-color="font-color" fo:font-weight="bold" officeooo:rsid="0760048a" officeooo:paragraph-rsid="092acf8f" style:font-size-asian="15pt" style:font-weight-asian="bold" style:font-size-complex="15pt" style:font-weight-complex="bold"/>
    </style:style>
    <style:style style:name="P16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bold" officeooo:rsid="0762dd27" officeooo:paragraph-rsid="0913623f" style:font-size-asian="14pt" style:font-weight-asian="bold" style:font-size-complex="14pt" style:font-weight-complex="bold"/>
    </style:style>
    <style:style style:name="P17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bold" officeooo:rsid="0762dd27" officeooo:paragraph-rsid="091631ec" style:font-name-asian="Calibri" style:font-size-asian="14pt" style:font-weight-asian="bold" style:font-name-complex="Calibri" style:font-size-complex="14pt" style:font-weight-complex="bold"/>
    </style:style>
    <style:style style:name="P18" style:family="paragraph" style:parent-style-name="Standard">
      <style:paragraph-properties fo:margin-top="0mm" fo:margin-bottom="1.99mm" style:contextual-spacing="false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92c3b1c" style:font-size-asian="15pt" style:font-weight-asian="bold" style:font-size-complex="15pt" style:font-weight-complex="bold"/>
    </style:style>
    <style:style style:name="P19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bold" officeooo:rsid="0762dd27" officeooo:paragraph-rsid="093e1cc2" style:font-name-asian="Calibri" style:font-size-asian="14pt" style:font-weight-asian="bold" style:font-name-complex="Calibri" style:font-size-complex="14pt" style:font-weight-complex="bold"/>
    </style:style>
    <style:style style:name="P20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bold" officeooo:rsid="0762dd27" officeooo:paragraph-rsid="097b4dca" style:font-name-asian="Calibri" style:font-size-asian="13pt" style:font-weight-asian="bold" style:font-name-complex="Calibri" style:font-size-complex="13pt" style:font-weight-complex="bold"/>
    </style:style>
    <style:style style:name="P21" style:family="paragraph" style:parent-style-name="Standard">
      <style:paragraph-properties fo:margin-top="0mm" fo:margin-bottom="1.99mm" style:contextual-spacing="false"/>
      <style:text-properties style:font-name="Calibri1" fo:font-size="13pt" style:text-underline-style="none" fo:font-weight="bold" officeooo:rsid="0765305a" officeooo:paragraph-rsid="092e9cff" style:font-size-asian="13pt" style:font-weight-asian="bold" style:font-size-complex="13pt" style:font-weight-complex="bold"/>
    </style:style>
    <style:style style:name="P22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767146c" officeooo:paragraph-rsid="0965f4dc" style:font-name-asian="Calibri" style:font-size-asian="14pt" style:font-weight-asian="normal" style:font-name-complex="Calibri" style:font-size-complex="14pt" style:font-weight-complex="normal"/>
    </style:style>
    <style:style style:name="P23" style:family="paragraph" style:parent-style-name="Standard">
      <style:paragraph-properties fo:margin-top="0mm" fo:margin-bottom="1.99mm" style:contextual-spacing="false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93f9a8a" style:font-size-asian="15pt" style:font-weight-asian="bold" style:font-size-complex="15pt" style:font-weight-complex="bold"/>
    </style:style>
    <style:style style:name="P24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bold" officeooo:rsid="0762dd27" officeooo:paragraph-rsid="07e77cfd" style:font-name-asian="Calibri" style:font-size-asian="14pt" style:font-weight-asian="bold" style:font-name-complex="Calibri" style:font-size-complex="14pt" style:font-weight-complex="bold"/>
    </style:style>
    <style:style style:name="P25" style:family="paragraph" style:parent-style-name="Standard">
      <style:paragraph-properties fo:margin-top="0mm" fo:margin-bottom="1.99mm" style:contextual-spacing="false"/>
      <style:text-properties style:font-name="Calibri1" fo:font-size="13pt" style:text-underline-style="none" fo:font-weight="bold" officeooo:rsid="0765305a" officeooo:paragraph-rsid="098404bd" style:font-size-asian="13pt" style:font-weight-asian="bold" style:font-size-complex="13pt" style:font-weight-complex="bold"/>
    </style:style>
    <style:style style:name="P26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normal" officeooo:rsid="0767146c" officeooo:paragraph-rsid="0987796a" style:font-name-asian="Calibri" style:font-size-asian="13pt" style:font-weight-asian="normal" style:font-name-complex="Calibri" style:font-size-complex="13pt" style:font-weight-complex="normal"/>
    </style:style>
    <style:style style:name="P27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style:text-underline-style="none" fo:font-weight="normal" officeooo:rsid="0767146c" officeooo:paragraph-rsid="0968407d" style:font-name-asian="Calibri" style:font-size-asian="15pt" style:font-weight-asian="normal" style:font-name-complex="Calibri" style:font-size-complex="15pt" style:font-weight-complex="normal"/>
    </style:style>
    <style:style style:name="P28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style:text-underline-style="none" fo:font-weight="normal" officeooo:rsid="0767146c" officeooo:paragraph-rsid="0969673d" style:font-name-asian="Calibri" style:font-size-asian="15pt" style:font-weight-asian="normal" style:font-name-complex="Calibri" style:font-size-complex="15pt" style:font-weight-complex="normal"/>
    </style:style>
    <style:style style:name="P29" style:family="paragraph" style:parent-style-name="Standard">
      <style:paragraph-properties fo:margin-top="0mm" fo:margin-bottom="1.99mm" style:contextual-spacing="false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80a3812" style:font-size-asian="15pt" style:font-weight-asian="bold" style:font-size-complex="15pt" style:font-weight-complex="bold"/>
    </style:style>
    <style:style style:name="P30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bold" officeooo:rsid="0762dd27" officeooo:paragraph-rsid="080ec1a5" style:font-name-asian="Calibri" style:font-size-asian="14pt" style:font-weight-asian="bold" style:font-name-complex="Calibri" style:font-size-complex="14pt" style:font-weight-complex="bold"/>
    </style:style>
    <style:style style:name="P31" style:family="paragraph" style:parent-style-name="Standard">
      <style:paragraph-properties fo:margin-top="0mm" fo:margin-bottom="1.99mm" style:contextual-spacing="false"/>
      <style:text-properties style:font-name="Calibri1" fo:font-size="13pt" style:text-underline-style="none" fo:font-weight="bold" officeooo:rsid="0765305a" officeooo:paragraph-rsid="0982f7e9" style:font-size-asian="13pt" style:font-weight-asian="bold" style:font-size-complex="13pt" style:font-weight-complex="bold"/>
    </style:style>
    <style:style style:name="P32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normal" officeooo:rsid="0767146c" officeooo:paragraph-rsid="09a1338a" style:font-name-asian="Calibri" style:font-size-asian="13pt" style:font-weight-asian="normal" style:font-name-complex="Calibri" style:font-size-complex="13pt" style:font-weight-complex="normal"/>
    </style:style>
    <style:style style:name="P33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style:text-underline-style="none" fo:font-weight="normal" officeooo:rsid="0767146c" officeooo:paragraph-rsid="096aad45" style:font-name-asian="Calibri" style:font-size-asian="15pt" style:font-weight-asian="normal" style:font-name-complex="Calibri" style:font-size-complex="15pt" style:font-weight-complex="normal"/>
    </style:style>
    <style:style style:name="P34" style:family="paragraph" style:parent-style-name="Standard">
      <style:paragraph-properties fo:margin-top="0mm" fo:margin-bottom="1.99mm" style:contextual-spacing="false" fo:line-height="100%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94158c7" style:font-size-asian="15pt" style:font-weight-asian="bold" style:font-size-complex="15pt" style:font-weight-complex="bold"/>
    </style:style>
    <style:style style:name="P35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bold" officeooo:rsid="0762dd27" officeooo:paragraph-rsid="081c4430" style:font-name-asian="Calibri" style:font-size-asian="13pt" style:font-weight-asian="bold" style:font-name-complex="Calibri" style:font-size-complex="13pt" style:font-weight-complex="bold"/>
    </style:style>
    <style:style style:name="P36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normal" officeooo:rsid="0767146c" officeooo:paragraph-rsid="09a76351" style:font-name-asian="Calibri" style:font-size-asian="13pt" style:font-weight-asian="normal" style:font-name-complex="Calibri" style:font-size-complex="13pt" style:font-weight-complex="normal"/>
    </style:style>
    <style:style style:name="P37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style:text-underline-style="none" fo:font-weight="normal" officeooo:rsid="0767146c" officeooo:paragraph-rsid="096c8be7" style:font-name-asian="Calibri" style:font-size-asian="15pt" style:font-weight-asian="normal" style:font-name-complex="Calibri" style:font-size-complex="15pt" style:font-weight-complex="normal"/>
    </style:style>
    <style:style style:name="P38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767146c" officeooo:paragraph-rsid="096d9c13" style:font-name-asian="Calibri" style:font-size-asian="14pt" style:font-weight-asian="normal" style:font-name-complex="Calibri" style:font-size-complex="14pt" style:font-weight-complex="normal"/>
    </style:style>
    <style:style style:name="P39" style:family="paragraph" style:parent-style-name="Standard">
      <style:paragraph-properties fo:margin-top="0mm" fo:margin-bottom="1.99mm" style:contextual-spacing="false" fo:line-height="100%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9432de0" style:font-size-asian="15pt" style:font-weight-asian="bold" style:font-size-complex="15pt" style:font-weight-complex="bold"/>
    </style:style>
    <style:style style:name="P40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bold" officeooo:rsid="0762dd27" officeooo:paragraph-rsid="097bd9d9" style:font-name-asian="Calibri" style:font-size-asian="13pt" style:font-weight-asian="bold" style:font-name-complex="Calibri" style:font-size-complex="13pt" style:font-weight-complex="bold"/>
    </style:style>
    <style:style style:name="P41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767146c" officeooo:paragraph-rsid="096da429" style:font-name-asian="Calibri" style:font-size-asian="14pt" style:font-weight-asian="normal" style:font-name-complex="Calibri" style:font-size-complex="14pt" style:font-weight-complex="normal"/>
    </style:style>
    <style:style style:name="P42" style:family="paragraph" style:parent-style-name="Standard">
      <style:paragraph-properties fo:margin-top="0mm" fo:margin-bottom="1.99mm" style:contextual-spacing="false" fo:line-height="100%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944dd9b" style:font-size-asian="15pt" style:font-weight-asian="bold" style:font-size-complex="15pt" style:font-weight-complex="bold"/>
    </style:style>
    <style:style style:name="P43" style:family="paragraph" style:parent-style-name="Standard">
      <style:paragraph-properties fo:margin-top="0mm" fo:margin-bottom="0mm" style:contextual-spacing="false"/>
      <style:text-properties fo:color="#000000" loext:opacity="100%" style:font-name="Calibri1" fo:font-size="13pt" style:text-underline-style="none" fo:font-weight="bold" officeooo:rsid="0762dd27" officeooo:paragraph-rsid="097c64e5" style:font-name-asian="Calibri" style:font-size-asian="13pt" style:font-weight-asian="bold" style:font-name-complex="Calibri" style:font-size-complex="13pt" style:font-weight-complex="bold"/>
    </style:style>
    <style:style style:name="P44" style:family="paragraph" style:parent-style-name="Standard">
      <style:paragraph-properties fo:margin-top="0mm" fo:margin-bottom="1.99mm" style:contextual-spacing="false"/>
      <style:text-properties style:font-name="Calibri1" fo:font-size="13pt" style:text-underline-style="none" fo:font-weight="bold" officeooo:rsid="0765305a" officeooo:paragraph-rsid="09b432d3" style:font-size-asian="13pt" style:font-weight-asian="bold" style:font-size-complex="13pt" style:font-weight-complex="bold"/>
    </style:style>
    <style:style style:name="P45" style:family="paragraph" style:parent-style-name="Standard">
      <style:paragraph-properties fo:margin-top="0mm" fo:margin-bottom="0mm" style:contextual-spacing="false"/>
      <style:text-properties style:font-name="Calibri1" fo:font-size="13pt" style:text-underline-style="none" fo:font-weight="bold" officeooo:rsid="0765305a" officeooo:paragraph-rsid="09b432d3" style:font-size-asian="13pt" style:font-weight-asian="bold" style:font-size-complex="13pt" style:font-weight-complex="bold"/>
    </style:style>
    <style:style style:name="P46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767146c" officeooo:paragraph-rsid="096da833" style:font-name-asian="Calibri" style:font-size-asian="14pt" style:font-weight-asian="normal" style:font-name-complex="Calibri" style:font-size-complex="14pt" style:font-weight-complex="normal"/>
    </style:style>
    <style:style style:name="P47" style:family="paragraph" style:parent-style-name="Standard">
      <style:paragraph-properties fo:margin-top="0mm" fo:margin-bottom="1.99mm" style:contextual-spacing="false" fo:line-height="100%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946763c" style:font-size-asian="15pt" style:font-weight-asian="bold" style:font-size-complex="15pt" style:font-weight-complex="bold"/>
    </style:style>
    <style:style style:name="P48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bold" officeooo:rsid="0762dd27" officeooo:paragraph-rsid="097d41e3" style:font-name-asian="Calibri" style:font-size-asian="13pt" style:font-weight-asian="bold" style:font-name-complex="Calibri" style:font-size-complex="13pt" style:font-weight-complex="bold"/>
    </style:style>
    <style:style style:name="P49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767146c" officeooo:paragraph-rsid="096eda2e" style:font-name-asian="Calibri" style:font-size-asian="14pt" style:font-weight-asian="normal" style:font-name-complex="Calibri" style:font-size-complex="14pt" style:font-weight-complex="normal"/>
    </style:style>
    <style:style style:name="P50" style:family="paragraph" style:parent-style-name="Standard">
      <style:paragraph-properties fo:margin-top="0mm" fo:margin-bottom="1.99mm" style:contextual-spacing="false" fo:line-height="100%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94a94bd" style:font-size-asian="15pt" style:font-weight-asian="bold" style:font-size-complex="15pt" style:font-weight-complex="bold"/>
    </style:style>
    <style:style style:name="P51" style:family="paragraph" style:parent-style-name="Standard">
      <style:paragraph-properties fo:margin-top="0mm" fo:margin-bottom="1.99mm" style:contextual-spacing="false"/>
      <style:text-properties fo:color="#c9211e" loext:opacity="100%" style:font-name="Calibri1" fo:font-size="15pt" style:text-underline-style="solid" style:text-underline-width="auto" style:text-underline-color="font-color" fo:font-weight="normal" officeooo:rsid="07609e43" officeooo:paragraph-rsid="093e1cc2" style:font-size-asian="15pt" style:font-weight-asian="normal" style:font-size-complex="15pt" style:font-weight-complex="normal"/>
    </style:style>
    <style:style style:name="P52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bold" officeooo:rsid="0762dd27" officeooo:paragraph-rsid="0978220e" style:font-name-asian="Calibri" style:font-size-asian="13pt" style:font-weight-asian="bold" style:font-name-complex="Calibri" style:font-size-complex="13pt" style:font-weight-complex="bold"/>
    </style:style>
    <style:style style:name="P53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767146c" officeooo:paragraph-rsid="0971dae2" style:font-name-asian="Calibri" style:font-size-asian="14pt" style:font-weight-asian="normal" style:font-name-complex="Calibri" style:font-size-complex="14pt" style:font-weight-complex="normal"/>
    </style:style>
    <style:style style:name="P54" style:family="paragraph" style:parent-style-name="Standard">
      <style:paragraph-properties fo:margin-top="0mm" fo:margin-bottom="1.99mm" style:contextual-spacing="false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94b46ae" style:font-size-asian="15pt" style:font-weight-asian="bold" style:font-size-complex="15pt" style:font-weight-complex="bold"/>
    </style:style>
    <style:style style:name="P55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bold" officeooo:rsid="0762dd27" officeooo:paragraph-rsid="097c64e5" style:font-name-asian="Calibri" style:font-size-asian="13pt" style:font-weight-asian="bold" style:font-name-complex="Calibri" style:font-size-complex="13pt" style:font-weight-complex="bold"/>
    </style:style>
    <style:style style:name="P56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normal" officeooo:rsid="0767146c" officeooo:paragraph-rsid="0971dae2" style:font-name-asian="Calibri" style:font-size-asian="13pt" style:font-weight-asian="normal" style:font-name-complex="Calibri" style:font-size-complex="13pt" style:font-weight-complex="normal"/>
    </style:style>
    <style:style style:name="P57" style:family="paragraph" style:parent-style-name="Standard">
      <style:paragraph-properties fo:margin-top="0mm" fo:margin-bottom="1.99mm" style:contextual-spacing="false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94b5d08" style:font-size-asian="15pt" style:font-weight-asian="bold" style:font-size-complex="15pt" style:font-weight-complex="bold"/>
    </style:style>
    <style:style style:name="P58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bold" officeooo:rsid="0762dd27" officeooo:paragraph-rsid="08939ac7" style:font-name-asian="Calibri" style:font-size-asian="13pt" style:font-weight-asian="bold" style:font-name-complex="Calibri" style:font-size-complex="13pt" style:font-weight-complex="bold"/>
    </style:style>
    <style:style style:name="P59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767146c" officeooo:paragraph-rsid="097281b8" style:font-name-asian="Calibri" style:font-size-asian="14pt" style:font-weight-asian="normal" style:font-name-complex="Calibri" style:font-size-complex="14pt" style:font-weight-complex="normal"/>
    </style:style>
    <style:style style:name="P60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bold" officeooo:rsid="0762dd27" officeooo:paragraph-rsid="08b1d11a" style:font-name-asian="Calibri" style:font-size-asian="13pt" style:font-weight-asian="bold" style:font-name-complex="Calibri" style:font-size-complex="13pt" style:font-weight-complex="bold"/>
    </style:style>
    <style:style style:name="P61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normal" officeooo:rsid="0767146c" officeooo:paragraph-rsid="0985eb35" style:font-name-asian="Calibri" style:font-size-asian="13pt" style:font-weight-asian="normal" style:font-name-complex="Calibri" style:font-size-complex="13pt" style:font-weight-complex="normal"/>
    </style:style>
    <style:style style:name="P62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767146c" officeooo:paragraph-rsid="09745543" style:font-name-asian="Calibri" style:font-size-asian="14pt" style:font-weight-asian="normal" style:font-name-complex="Calibri" style:font-size-complex="14pt" style:font-weight-complex="normal"/>
    </style:style>
    <style:style style:name="P63" style:family="paragraph" style:parent-style-name="Standard">
      <style:paragraph-properties fo:margin-top="0mm" fo:margin-bottom="1.99mm" style:contextual-spacing="false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8ca7f80" style:font-size-asian="15pt" style:font-weight-asian="bold" style:font-size-complex="15pt" style:font-weight-complex="bold"/>
    </style:style>
    <style:style style:name="P64" style:family="paragraph" style:parent-style-name="Standard">
      <style:paragraph-properties fo:margin-top="0mm" fo:margin-bottom="1.99mm" style:contextual-spacing="false"/>
      <style:text-properties fo:color="#c9211e" loext:opacity="100%" style:font-name="Calibri1" fo:font-size="15pt" style:text-underline-style="solid" style:text-underline-width="auto" style:text-underline-color="font-color" fo:font-weight="normal" officeooo:rsid="07609e43" officeooo:paragraph-rsid="08ca7f80" style:font-size-asian="15pt" style:font-weight-asian="normal" style:font-size-complex="15pt" style:font-weight-complex="normal"/>
    </style:style>
    <style:style style:name="P65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bold" officeooo:rsid="0762dd27" officeooo:paragraph-rsid="08d0a709" style:font-name-asian="Calibri" style:font-size-asian="13pt" style:font-weight-asian="bold" style:font-name-complex="Calibri" style:font-size-complex="13pt" style:font-weight-complex="bold"/>
    </style:style>
    <style:style style:name="P66" style:family="paragraph" style:parent-style-name="Standard">
      <style:paragraph-properties fo:margin-top="0mm" fo:margin-bottom="1.99mm" style:contextual-spacing="false"/>
      <style:text-properties style:font-name="Calibri1" fo:font-size="13pt" style:text-underline-style="none" fo:font-weight="bold" officeooo:rsid="0765305a" officeooo:paragraph-rsid="0980c799" style:font-size-asian="13pt" style:font-weight-asian="bold" style:font-size-complex="13pt" style:font-weight-complex="bold"/>
    </style:style>
    <style:style style:name="P67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767146c" officeooo:paragraph-rsid="097698d2" style:font-name-asian="Calibri" style:font-size-asian="14pt" style:font-weight-asian="normal" style:font-name-complex="Calibri" style:font-size-complex="14pt" style:font-weight-complex="normal"/>
    </style:style>
    <style:style style:name="P68" style:family="paragraph" style:parent-style-name="Standard">
      <style:paragraph-properties fo:margin-top="0mm" fo:margin-bottom="1.99mm" style:contextual-spacing="false" fo:break-before="page"/>
      <style:text-properties fo:color="#000000" loext:opacity="100%" style:font-name="Calibri1" fo:font-size="14pt" style:text-underline-style="none" fo:font-weight="normal" officeooo:rsid="08db9664" officeooo:paragraph-rsid="08deae49" style:font-name-asian="Calibri" style:font-size-asian="14pt" style:font-weight-asian="normal" style:font-name-complex="Calibri" style:font-size-complex="14pt" style:font-weight-complex="normal"/>
    </style:style>
    <style:style style:name="P69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8db9664" officeooo:paragraph-rsid="08deae49" style:font-name-asian="Calibri" style:font-size-asian="14pt" style:font-weight-asian="normal" style:font-name-complex="Calibri" style:font-size-complex="14pt" style:font-weight-complex="normal"/>
    </style:style>
    <style:style style:name="P70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style:text-underline-style="none" fo:font-weight="bold" officeooo:rsid="08ddbd66" officeooo:paragraph-rsid="08df4482" style:font-name-asian="Calibri" style:font-size-asian="15pt" style:font-weight-asian="bold" style:font-name-complex="Calibri" style:font-size-complex="15pt" style:font-weight-complex="bold"/>
    </style:style>
    <style:style style:name="P71" style:family="paragraph" style:parent-style-name="Standard">
      <style:paragraph-properties fo:break-before="page"/>
      <style:text-properties style:font-name="Calibri1" fo:font-size="14pt" style:text-underline-style="solid" style:text-underline-width="auto" style:text-underline-color="font-color" fo:font-weight="bold" officeooo:rsid="065bc2d5" officeooo:paragraph-rsid="065bc2d5" style:font-size-asian="14pt" style:font-weight-asian="bold" style:font-size-complex="14pt" style:font-weight-complex="bold"/>
    </style:style>
    <style:style style:name="P72" style:family="paragraph" style:parent-style-name="Standard">
      <style:text-properties style:font-name="Calibri1" fo:font-size="14pt" style:text-underline-style="none" fo:font-weight="normal" officeooo:rsid="065bc2d5" officeooo:paragraph-rsid="08a8cb19" style:font-size-asian="14pt" style:font-weight-asian="normal" style:font-size-complex="14pt" style:font-weight-complex="normal"/>
    </style:style>
    <style:style style:name="P73" style:family="paragraph" style:parent-style-name="Standard">
      <style:text-properties style:font-name="Calibri1" fo:font-size="14pt" style:text-underline-style="none" fo:font-weight="normal" officeooo:rsid="065bc2d5" officeooo:paragraph-rsid="08a9ccc2" style:font-size-asian="14pt" style:font-weight-asian="normal" style:font-size-complex="14pt" style:font-weight-complex="normal"/>
    </style:style>
    <style:style style:name="P74" style:family="paragraph" style:parent-style-name="Standard">
      <style:text-properties style:font-name="Calibri1" fo:font-size="14pt" style:text-underline-style="none" fo:font-weight="normal" officeooo:rsid="065bc2d5" officeooo:paragraph-rsid="08ac7dfc" style:font-size-asian="14pt" style:font-weight-asian="normal" style:font-size-complex="14pt" style:font-weight-complex="normal"/>
    </style:style>
    <style:style style:name="P75" style:family="paragraph" style:parent-style-name="Standard">
      <style:text-properties style:font-name="Calibri1" fo:font-size="14pt" style:text-underline-style="none" fo:font-weight="normal" officeooo:rsid="065bc2d5" officeooo:paragraph-rsid="08adbdf1" style:font-size-asian="14pt" style:font-weight-asian="normal" style:font-size-complex="14pt" style:font-weight-complex="normal"/>
    </style:style>
    <style:style style:name="P76" style:family="paragraph" style:parent-style-name="Standard">
      <style:text-properties style:font-name="Calibri1" fo:font-size="14pt" style:text-underline-style="none" fo:font-weight="normal" officeooo:rsid="065bc2d5" officeooo:paragraph-rsid="08adc845" style:font-size-asian="14pt" style:font-weight-asian="normal" style:font-size-complex="14pt" style:font-weight-complex="normal"/>
    </style:style>
    <style:style style:name="P77" style:family="paragraph" style:parent-style-name="Standard">
      <style:paragraph-properties fo:break-before="page"/>
      <style:text-properties style:font-name="Calibri1" fo:font-size="10pt" style:text-underline-style="solid" style:text-underline-width="auto" style:text-underline-color="font-color" fo:font-weight="normal" officeooo:rsid="0645caf6" officeooo:paragraph-rsid="09f32977" style:font-size-asian="10pt" style:font-weight-asian="normal" style:font-size-complex="10pt" style:font-weight-complex="normal"/>
    </style:style>
    <style:style style:name="P78" style:family="paragraph" style:parent-style-name="Standard">
      <style:text-properties style:font-name="Calibri1" fo:font-size="12pt" style:text-underline-style="none" fo:font-weight="bold" officeooo:rsid="0645caf6" officeooo:paragraph-rsid="09f2bea0" style:font-size-asian="12pt" style:font-weight-asian="bold" style:font-size-complex="12pt" style:font-weight-complex="bold"/>
    </style:style>
    <style:style style:name="P79" style:family="paragraph" style:parent-style-name="Standard">
      <style:text-properties style:font-name="Calibri1" fo:font-size="12pt" style:text-underline-style="none" fo:font-weight="normal" officeooo:rsid="0645caf6" officeooo:paragraph-rsid="09f2bea0" style:font-size-asian="12pt" style:font-weight-asian="normal" style:font-size-complex="12pt" style:font-weight-complex="normal"/>
    </style:style>
    <style:style style:name="P80" style:family="paragraph" style:parent-style-name="Standard">
      <style:text-properties style:font-name="Calibri1" fo:font-size="12pt" style:text-underline-style="none" fo:font-weight="bold" officeooo:rsid="0646f3de" officeooo:paragraph-rsid="09f2bea0" style:font-size-asian="12pt" style:font-weight-asian="bold" style:font-size-complex="12pt" style:font-weight-complex="bold"/>
    </style:style>
    <style:style style:name="P81" style:family="paragraph" style:parent-style-name="Standard">
      <style:text-properties style:font-name="Calibri1" fo:font-size="12pt" style:text-underline-style="none" fo:font-weight="normal" officeooo:rsid="0646f3de" officeooo:paragraph-rsid="09f2bea0" style:font-size-asian="12pt" style:font-weight-asian="normal" style:font-size-complex="12pt" style:font-weight-complex="normal"/>
    </style:style>
    <style:style style:name="P82" style:family="paragraph" style:parent-style-name="Standard">
      <style:text-properties style:font-name="Calibri1" fo:font-size="12pt" style:text-underline-style="none" fo:font-weight="bold" officeooo:rsid="064a32f7" officeooo:paragraph-rsid="09f2bea0" style:font-size-asian="12pt" style:font-weight-asian="bold" style:font-size-complex="12pt" style:font-weight-complex="bold"/>
    </style:style>
    <style:style style:name="P83" style:family="paragraph" style:parent-style-name="Standard">
      <style:text-properties style:font-name="Calibri1" fo:font-size="12pt" style:text-underline-style="none" fo:font-weight="normal" officeooo:rsid="064a32f7" officeooo:paragraph-rsid="09f2bea0" style:font-size-asian="12pt" style:font-weight-asian="normal" style:font-size-complex="12pt" style:font-weight-complex="normal"/>
    </style:style>
    <style:style style:name="P84" style:family="paragraph" style:parent-style-name="Standard">
      <style:text-properties style:font-name="Calibri1" fo:font-size="12pt" style:text-underline-style="none" fo:font-weight="bold" officeooo:rsid="064aa396" officeooo:paragraph-rsid="09f2bea0" style:font-size-asian="12pt" style:font-weight-asian="bold" style:font-size-complex="12pt" style:font-weight-complex="bold"/>
    </style:style>
    <style:style style:name="P85" style:family="paragraph" style:parent-style-name="Standard">
      <style:text-properties style:font-name="Calibri1" fo:font-size="12pt" style:text-underline-style="none" fo:font-weight="normal" officeooo:rsid="064aa396" officeooo:paragraph-rsid="09f2bea0" style:font-size-asian="12pt" style:font-weight-asian="normal" style:font-size-complex="12pt" style:font-weight-complex="normal"/>
    </style:style>
    <style:style style:name="P86" style:family="paragraph" style:parent-style-name="Standard">
      <style:text-properties style:font-name="Calibri1" fo:font-size="12pt" style:text-underline-style="none" fo:font-weight="bold" officeooo:rsid="064c976f" officeooo:paragraph-rsid="09f2bea0" style:font-size-asian="12pt" style:font-weight-asian="bold" style:font-size-complex="12pt" style:font-weight-complex="bold"/>
    </style:style>
    <style:style style:name="P87" style:family="paragraph" style:parent-style-name="Standard">
      <style:text-properties style:font-name="Calibri1" fo:font-size="12pt" style:text-underline-style="none" fo:font-weight="normal" officeooo:rsid="064c976f" officeooo:paragraph-rsid="09f2bea0" style:font-size-asian="12pt" style:font-weight-asian="normal" style:font-size-complex="12pt" style:font-weight-complex="normal"/>
    </style:style>
    <style:style style:name="P88" style:family="paragraph" style:parent-style-name="Standard">
      <style:text-properties style:font-name="Calibri1" fo:font-size="12pt" style:text-underline-style="none" fo:font-weight="bold" officeooo:rsid="0665f634" officeooo:paragraph-rsid="09f2bea0" style:font-size-asian="12pt" style:font-weight-asian="bold" style:font-size-complex="12pt" style:font-weight-complex="bold"/>
    </style:style>
    <style:style style:name="P89" style:family="paragraph" style:parent-style-name="Standard">
      <style:text-properties style:font-name="Calibri1" fo:font-size="12pt" style:text-underline-style="none" fo:font-weight="normal" officeooo:rsid="0665f634" officeooo:paragraph-rsid="09f2bea0" style:font-size-asian="12pt" style:font-weight-asian="normal" style:font-size-complex="12pt" style:font-weight-complex="normal"/>
    </style:style>
    <style:style style:name="P90" style:family="paragraph" style:parent-style-name="Standard">
      <style:text-properties style:font-name="Calibri1" fo:font-size="12pt" style:text-underline-style="none" fo:font-weight="bold" officeooo:rsid="06872ea3" officeooo:paragraph-rsid="09f2bea0" style:font-size-asian="12pt" style:font-weight-asian="bold" style:font-size-complex="12pt" style:font-weight-complex="bold"/>
    </style:style>
    <style:style style:name="P91" style:family="paragraph" style:parent-style-name="Standard">
      <style:text-properties style:font-name="Calibri1" fo:font-size="12pt" style:text-underline-style="none" fo:font-weight="normal" officeooo:rsid="06873a14" officeooo:paragraph-rsid="09f2bea0" style:font-size-asian="12pt" style:font-weight-asian="normal" style:font-size-complex="12pt" style:font-weight-complex="normal"/>
    </style:style>
    <style:style style:name="P92" style:family="paragraph" style:parent-style-name="Standard">
      <style:paragraph-properties fo:break-before="page"/>
      <style:text-properties style:font-name="Calibri1" fo:font-size="24pt" style:text-underline-style="none" fo:font-weight="bold" officeooo:rsid="0633d6b7" officeooo:paragraph-rsid="09cdd9ff" style:font-size-asian="24pt" style:font-weight-asian="bold" style:font-size-complex="24pt" style:font-weight-complex="bold"/>
    </style:style>
    <style:style style:name="P93" style:family="paragraph" style:parent-style-name="Standard">
      <style:text-properties style:font-name="Calibri1" fo:font-size="15pt" style:text-underline-style="none" fo:font-weight="normal" officeooo:rsid="09cdd9ff" officeooo:paragraph-rsid="09cea52f" style:font-size-asian="15pt" style:font-weight-asian="normal" style:font-size-complex="15pt" style:font-weight-complex="normal"/>
    </style:style>
    <style:style style:name="P94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style:text-underline-style="none" fo:font-weight="normal" officeooo:rsid="05a685e2" officeooo:paragraph-rsid="09d79f74" style:font-name-asian="Calibri" style:font-size-asian="15pt" style:font-weight-asian="normal" style:font-name-complex="Calibri" style:font-size-complex="15pt" style:font-weight-complex="normal"/>
    </style:style>
    <style:style style:name="P95" style:family="paragraph" style:parent-style-name="Standard">
      <style:text-properties fo:color="#000000" loext:opacity="100%" style:font-name="Calibri1" fo:font-size="15pt" style:text-underline-style="none" fo:font-weight="normal" officeooo:rsid="05a685e2" officeooo:paragraph-rsid="0a026278" style:font-name-asian="Calibri" style:font-size-asian="15pt" style:font-weight-asian="normal" style:font-name-complex="Calibri" style:font-size-complex="15pt" style:font-weight-complex="normal"/>
    </style:style>
    <style:style style:name="P96" style:family="paragraph" style:parent-style-name="Standard">
      <style:paragraph-properties fo:margin-top="0mm" fo:margin-bottom="1.99mm" style:contextual-spacing="false" fo:break-before="page"/>
      <style:text-properties fo:color="#000000" loext:opacity="100%" style:font-name="Calibri1" fo:font-size="15pt" style:text-underline-style="none" fo:font-weight="normal" officeooo:rsid="09d20901" officeooo:paragraph-rsid="0a026278" style:font-name-asian="Calibri" style:font-size-asian="15pt" style:font-weight-asian="normal" style:font-name-complex="Calibri" style:font-size-complex="15pt" style:font-weight-complex="normal"/>
    </style:style>
    <style:style style:name="P97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style:text-underline-style="none" fo:font-weight="normal" officeooo:rsid="09d20901" officeooo:paragraph-rsid="0a026278" style:font-name-asian="Calibri" style:font-size-asian="15pt" style:font-weight-asian="normal" style:font-name-complex="Calibri" style:font-size-complex="15pt" style:font-weight-complex="normal"/>
    </style:style>
    <style:style style:name="P98" style:family="paragraph" style:parent-style-name="Standard">
      <style:paragraph-properties fo:margin-top="0mm" fo:margin-bottom="1.99mm" style:contextual-spacing="false"/>
      <style:text-properties fo:color="#c9211e" loext:opacity="100%" style:font-name="Calibri1" fo:font-size="24pt" style:text-underline-style="none" fo:font-weight="bold" officeooo:rsid="09e1acce" officeooo:paragraph-rsid="09efdd0e" style:font-name-asian="Calibri" style:font-size-asian="24pt" style:font-weight-asian="bold" style:font-name-complex="Calibri" style:font-size-complex="24pt" style:font-weight-complex="bold"/>
    </style:style>
    <style:style style:name="P99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style:text-underline-style="none" fo:font-weight="normal" officeooo:rsid="09d20901" officeooo:paragraph-rsid="0a0646b7" style:font-name-asian="Calibri" style:font-size-asian="15pt" style:font-weight-asian="normal" style:font-name-complex="Calibri" style:font-size-complex="15pt" style:font-weight-complex="normal"/>
    </style:style>
    <style:style style:name="T1" style:family="text">
      <style:text-properties fo:font-size="24pt" fo:font-style="normal" style:font-size-asian="24pt" style:font-style-asian="normal" style:font-size-complex="24pt" style:font-style-complex="normal"/>
    </style:style>
    <style:style style:name="T2" style:family="text">
      <style:text-properties fo:font-size="24pt" style:text-underline-style="none" officeooo:rsid="0638819d" style:font-size-asian="24pt" style:font-size-complex="24pt"/>
    </style:style>
    <style:style style:name="T3" style:family="text">
      <style:text-properties fo:font-size="24pt" style:text-underline-style="none" officeooo:rsid="0a07ab78" style:font-size-asian="24pt" style:font-size-complex="24pt"/>
    </style:style>
    <style:style style:name="T4" style:family="text">
      <style:text-properties style:text-underline-style="none" fo:font-weight="bold" officeooo:rsid="07a66396" style:font-weight-asian="bold" style:font-weight-complex="bold"/>
    </style:style>
    <style:style style:name="T5" style:family="text">
      <style:text-properties style:text-underline-style="none" fo:font-weight="bold" officeooo:rsid="0726ecd8" style:font-weight-asian="bold" style:font-weight-complex="bold"/>
    </style:style>
    <style:style style:name="T6" style:family="text">
      <style:text-properties style:text-underline-style="none" fo:font-weight="bold" officeooo:rsid="071d2f81" style:font-weight-asian="bold" style:font-weight-complex="bold"/>
    </style:style>
    <style:style style:name="T7" style:family="text">
      <style:text-properties style:text-underline-style="none" fo:font-weight="bold" officeooo:rsid="071e59a9" style:font-weight-asian="bold" style:font-weight-complex="bold"/>
    </style:style>
    <style:style style:name="T8" style:family="text">
      <style:text-properties style:text-underline-style="none" fo:font-weight="bold" style:font-weight-asian="bold" style:font-weight-complex="bold"/>
    </style:style>
    <style:style style:name="T9" style:family="text">
      <style:text-properties style:text-underline-style="none"/>
    </style:style>
    <style:style style:name="T10" style:family="text">
      <style:text-properties style:text-underline-style="none" officeooo:rsid="04f95dc3"/>
    </style:style>
    <style:style style:name="T11" style:family="text">
      <style:text-properties style:text-underline-style="none" officeooo:rsid="0793db4c"/>
    </style:style>
    <style:style style:name="T12" style:family="text">
      <style:text-properties style:text-underline-style="none" fo:font-weight="bold" officeooo:rsid="04fd7c08" style:font-weight-asian="bold" style:font-weight-complex="bold"/>
    </style:style>
    <style:style style:name="T13" style:family="text">
      <style:text-properties style:text-underline-style="none" officeooo:rsid="071f6c44"/>
    </style:style>
    <style:style style:name="T14" style:family="text">
      <style:text-properties style:text-underline-style="none" fo:font-weight="bold" officeooo:rsid="071f6c44" style:font-weight-asian="bold" style:font-weight-complex="bold"/>
    </style:style>
    <style:style style:name="T15" style:family="text">
      <style:text-properties style:text-underline-style="none" fo:font-weight="bold" officeooo:rsid="0793db4c" style:font-weight-asian="bold" style:font-weight-complex="bold"/>
    </style:style>
    <style:style style:name="T16" style:family="text">
      <style:text-properties style:text-underline-style="none" fo:font-weight="bold" officeooo:rsid="06378cfe" style:font-weight-asian="bold" style:font-weight-complex="bold"/>
    </style:style>
    <style:style style:name="T17" style:family="text">
      <style:text-properties style:text-underline-style="none" officeooo:rsid="06378cfe"/>
    </style:style>
    <style:style style:name="T18" style:family="text">
      <style:text-properties fo:font-weight="bold" officeooo:rsid="07a66396" style:font-weight-asian="bold" style:font-weight-complex="bold"/>
    </style:style>
    <style:style style:name="T19" style:family="text">
      <style:text-properties fo:font-weight="bold" officeooo:rsid="0726ecd8" style:font-weight-asian="bold" style:font-weight-complex="bold"/>
    </style:style>
    <style:style style:name="T20" style:family="text">
      <style:text-properties fo:font-weight="bold" officeooo:rsid="0723d162" style:font-weight-asian="bold" style:font-weight-complex="bold"/>
    </style:style>
    <style:style style:name="T21" style:family="text">
      <style:text-properties fo:font-size="14pt" officeooo:rsid="0723d162" style:font-size-asian="14pt" style:font-size-complex="14pt"/>
    </style:style>
    <style:style style:name="T22" style:family="text">
      <style:text-properties fo:font-size="14pt" officeooo:rsid="07993520" style:font-size-asian="14pt" style:font-size-complex="14pt"/>
    </style:style>
    <style:style style:name="T23" style:family="text">
      <style:text-properties fo:font-weight="bold" officeooo:rsid="071d2f81" style:font-weight-asian="bold" style:font-weight-complex="bold"/>
    </style:style>
    <style:style style:name="T24" style:family="text">
      <style:text-properties fo:font-weight="bold" style:font-weight-asian="bold" style:font-weight-complex="bold"/>
    </style:style>
    <style:style style:name="T25" style:family="text">
      <style:text-properties fo:font-weight="bold" officeooo:rsid="08f1615a" style:font-weight-asian="bold" style:font-weight-complex="bold"/>
    </style:style>
    <style:style style:name="T26" style:family="text">
      <style:text-properties officeooo:rsid="072549a6"/>
    </style:style>
    <style:style style:name="T27" style:family="text">
      <style:text-properties officeooo:rsid="0796f5e9"/>
    </style:style>
    <style:style style:name="T28" style:family="text">
      <style:text-properties officeooo:rsid="0799f436"/>
    </style:style>
    <style:style style:name="T29" style:family="text">
      <style:text-properties officeooo:rsid="08f01ac5"/>
    </style:style>
    <style:style style:name="T30" style:family="text">
      <style:text-properties fo:font-weight="bold" officeooo:rsid="072549a6" style:font-weight-asian="bold" style:font-weight-complex="bold"/>
    </style:style>
    <style:style style:name="T31" style:family="text">
      <style:text-properties officeooo:rsid="08f1615a"/>
    </style:style>
    <style:style style:name="T32" style:family="text">
      <style:text-properties officeooo:rsid="07215e17"/>
    </style:style>
    <style:style style:name="T33" style:family="text">
      <style:text-properties fo:font-style="italic" officeooo:rsid="07215e17" style:font-style-asian="italic" style:font-style-complex="italic"/>
    </style:style>
    <style:style style:name="T34" style:family="text">
      <style:text-properties fo:font-style="italic" style:font-style-asian="italic" style:font-style-complex="italic"/>
    </style:style>
    <style:style style:name="T35" style:family="text">
      <style:text-properties officeooo:rsid="07226345"/>
    </style:style>
    <style:style style:name="T36" style:family="text">
      <style:text-properties fo:font-style="italic" officeooo:rsid="095e0ef3" style:font-style-asian="italic" style:font-style-complex="italic"/>
    </style:style>
    <style:style style:name="T37" style:family="text">
      <style:text-properties fo:font-weight="bold" officeooo:rsid="095d6141" style:font-weight-asian="bold" style:font-weight-complex="bold"/>
    </style:style>
    <style:style style:name="T38" style:family="text">
      <style:text-properties fo:font-weight="bold" officeooo:rsid="08fa8d61" style:font-weight-asian="bold" style:font-weight-complex="bold"/>
    </style:style>
    <style:style style:name="T39" style:family="text">
      <style:text-properties fo:font-weight="bold" officeooo:rsid="0728bb06" style:font-weight-asian="bold" style:font-weight-complex="bold"/>
    </style:style>
    <style:style style:name="T40" style:family="text">
      <style:text-properties officeooo:rsid="072a31cb"/>
    </style:style>
    <style:style style:name="T41" style:family="text">
      <style:text-properties officeooo:rsid="07b022c4"/>
    </style:style>
    <style:style style:name="T42" style:family="text">
      <style:text-properties fo:font-weight="bold" officeooo:rsid="094fbdae" style:font-name-asian="Calibri" style:font-weight-asian="bold" style:font-name-complex="Calibri" style:font-weight-complex="bold"/>
    </style:style>
    <style:style style:name="T43" style:family="text">
      <style:text-properties officeooo:rsid="07503abd" style:font-name-asian="Calibri" style:font-name-complex="Calibri"/>
    </style:style>
    <style:style style:name="T44" style:family="text">
      <style:text-properties fo:font-weight="bold" officeooo:rsid="0737aad6" style:font-name-asian="Calibri" style:font-weight-asian="bold" style:font-name-complex="Calibri" style:font-weight-complex="bold"/>
    </style:style>
    <style:style style:name="T45" style:family="text">
      <style:text-properties fo:font-weight="bold" officeooo:rsid="073751e9" style:font-name-asian="Calibri" style:font-weight-asian="bold" style:font-name-complex="Calibri" style:font-weight-complex="bold"/>
    </style:style>
    <style:style style:name="T46" style:family="text">
      <style:text-properties fo:font-weight="bold" officeooo:rsid="078ea701" style:font-name-asian="Calibri" style:font-weight-asian="bold" style:font-name-complex="Calibri" style:font-weight-complex="bold"/>
    </style:style>
    <style:style style:name="T47" style:family="text">
      <style:text-properties officeooo:rsid="073751e9" style:font-name-asian="Calibri" style:font-name-complex="Calibri"/>
    </style:style>
    <style:style style:name="T48" style:family="text">
      <style:text-properties officeooo:rsid="0737aad6" style:font-name-asian="Calibri" style:font-name-complex="Calibri"/>
    </style:style>
    <style:style style:name="T49" style:family="text">
      <style:text-properties officeooo:rsid="0760048a" style:font-name-asian="Calibri" style:font-name-complex="Calibri"/>
    </style:style>
    <style:style style:name="T50" style:family="text">
      <style:text-properties fo:font-weight="bold" officeooo:rsid="0728bb06" style:font-name-asian="Calibri" style:font-weight-asian="bold" style:font-name-complex="Calibri" style:font-weight-complex="bold"/>
    </style:style>
    <style:style style:name="T51" style:family="text">
      <style:text-properties officeooo:rsid="0728bb06" style:font-name-asian="Calibri" style:font-name-complex="Calibri"/>
    </style:style>
    <style:style style:name="T52" style:family="text">
      <style:text-properties fo:font-weight="bold" officeooo:rsid="073aa085" style:font-name-asian="Calibri" style:font-weight-asian="bold" style:font-name-complex="Calibri" style:font-weight-complex="bold"/>
    </style:style>
    <style:style style:name="T53" style:family="text">
      <style:text-properties officeooo:rsid="073aa085" style:font-name-asian="Calibri" style:font-name-complex="Calibri"/>
    </style:style>
    <style:style style:name="T54" style:family="text">
      <style:text-properties officeooo:rsid="07ab1865" style:font-name-asian="Calibri" style:font-name-complex="Calibri"/>
    </style:style>
    <style:style style:name="T55" style:family="text">
      <style:text-properties officeooo:rsid="073d05e9" style:font-name-asian="Calibri" style:font-name-complex="Calibri"/>
    </style:style>
    <style:style style:name="T56" style:family="text">
      <style:text-properties fo:font-weight="bold" officeooo:rsid="07ab1865" style:font-name-asian="Calibri" style:font-weight-asian="bold" style:font-name-complex="Calibri" style:font-weight-complex="bold"/>
    </style:style>
    <style:style style:name="T57" style:family="text">
      <style:text-properties officeooo:rsid="094fda26" style:font-name-asian="Calibri" style:font-name-complex="Calibri"/>
    </style:style>
    <style:style style:name="T58" style:family="text">
      <style:text-properties fo:font-weight="bold" officeooo:rsid="094fda26" style:font-name-asian="Calibri" style:font-weight-asian="bold" style:font-name-complex="Calibri" style:font-weight-complex="bold"/>
    </style:style>
    <style:style style:name="T59" style:family="text">
      <style:text-properties fo:font-weight="bold" officeooo:rsid="095247ce" style:font-name-asian="Calibri" style:font-weight-asian="bold" style:font-name-complex="Calibri" style:font-weight-complex="bold"/>
    </style:style>
    <style:style style:name="T60" style:family="text">
      <style:text-properties officeooo:rsid="09533fc7" style:font-name-asian="Calibri" style:font-name-complex="Calibri"/>
    </style:style>
    <style:style style:name="T61" style:family="text">
      <style:text-properties officeooo:rsid="095247ce" style:font-name-asian="Calibri" style:font-name-complex="Calibri"/>
    </style:style>
    <style:style style:name="T62" style:family="text">
      <style:text-properties officeooo:rsid="07393468" style:font-name-asian="Calibri" style:font-name-complex="Calibri"/>
    </style:style>
    <style:style style:name="T63" style:family="text">
      <style:text-properties fo:font-size="12pt" officeooo:rsid="07393468" style:font-name-asian="Calibri" style:font-size-asian="12pt" style:font-name-complex="Calibri" style:font-size-complex="12pt"/>
    </style:style>
    <style:style style:name="T64" style:family="text">
      <style:text-properties fo:font-size="12pt" officeooo:rsid="073aa085" style:font-name-asian="Calibri" style:font-size-asian="12pt" style:font-name-complex="Calibri" style:font-size-complex="12pt"/>
    </style:style>
    <style:style style:name="T65" style:family="text">
      <style:text-properties fo:font-size="12pt" officeooo:rsid="09533fc7" style:font-name-asian="Calibri" style:font-size-asian="12pt" style:font-name-complex="Calibri" style:font-size-complex="12pt"/>
    </style:style>
    <style:style style:name="T66" style:family="text">
      <style:text-properties fo:font-weight="bold" officeooo:rsid="07393468" style:font-name-asian="Calibri" style:font-weight-asian="bold" style:font-name-complex="Calibri" style:font-weight-complex="bold"/>
    </style:style>
    <style:style style:name="T67" style:family="text">
      <style:text-properties fo:font-weight="bold" officeooo:rsid="073ff472" style:font-name-asian="Calibri" style:font-weight-asian="bold" style:font-name-complex="Calibri" style:font-weight-complex="bold"/>
    </style:style>
    <style:style style:name="T68" style:family="text">
      <style:text-properties officeooo:rsid="073ff472" style:font-name-asian="Calibri" style:font-name-complex="Calibri"/>
    </style:style>
    <style:style style:name="T69" style:family="text">
      <style:text-properties officeooo:rsid="0741c942" style:font-name-asian="Calibri" style:font-name-complex="Calibri"/>
    </style:style>
    <style:style style:name="T70" style:family="text">
      <style:text-properties officeooo:rsid="098ea7ac" style:font-name-asian="Calibri" style:font-name-complex="Calibri"/>
    </style:style>
    <style:style style:name="T71" style:family="text">
      <style:text-properties officeooo:rsid="0743bf2a" style:font-name-asian="Calibri" style:font-name-complex="Calibri"/>
    </style:style>
    <style:style style:name="T72" style:family="text">
      <style:text-properties officeooo:rsid="0745795c" style:font-name-asian="Calibri" style:font-name-complex="Calibri"/>
    </style:style>
    <style:style style:name="T73" style:family="text">
      <style:text-properties officeooo:rsid="0746068b" style:font-name-asian="Calibri" style:font-name-complex="Calibri"/>
    </style:style>
    <style:style style:name="T74" style:family="text">
      <style:text-properties fo:font-weight="bold" officeooo:rsid="0746068b" style:font-name-asian="Calibri" style:font-weight-asian="bold" style:font-name-complex="Calibri" style:font-weight-complex="bold"/>
    </style:style>
    <style:style style:name="T75" style:family="text">
      <style:text-properties officeooo:rsid="07475c80" style:font-name-asian="Calibri" style:font-name-complex="Calibri"/>
    </style:style>
    <style:style style:name="T76" style:family="text">
      <style:text-properties officeooo:rsid="07576170" style:font-name-asian="Calibri" style:font-name-complex="Calibri"/>
    </style:style>
    <style:style style:name="T77" style:family="text">
      <style:text-properties officeooo:rsid="09552edb" style:font-name-asian="Calibri" style:font-name-complex="Calibri"/>
    </style:style>
    <style:style style:name="T78" style:family="text">
      <style:text-properties fo:font-weight="bold" officeooo:rsid="074971ee" style:font-name-asian="Calibri" style:font-weight-asian="bold" style:font-name-complex="Calibri" style:font-weight-complex="bold"/>
    </style:style>
    <style:style style:name="T79" style:family="text">
      <style:text-properties officeooo:rsid="074971ee" style:font-name-asian="Calibri" style:font-name-complex="Calibri"/>
    </style:style>
    <style:style style:name="T80" style:family="text">
      <style:text-properties officeooo:rsid="074cbcc9" style:font-name-asian="Calibri" style:font-name-complex="Calibri"/>
    </style:style>
    <style:style style:name="T81" style:family="text">
      <style:text-properties fo:font-weight="bold" officeooo:rsid="07adaeb0" style:font-name-asian="Calibri" style:font-weight-asian="bold" style:font-name-complex="Calibri" style:font-weight-complex="bold"/>
    </style:style>
    <style:style style:name="T82" style:family="text">
      <style:text-properties officeooo:rsid="07499da4" style:font-name-asian="Calibri" style:font-name-complex="Calibri"/>
    </style:style>
    <style:style style:name="T83" style:family="text">
      <style:text-properties fo:font-weight="bold" officeooo:rsid="0748cb7d" style:font-name-asian="Calibri" style:font-weight-asian="bold" style:font-name-complex="Calibri" style:font-weight-complex="bold"/>
    </style:style>
    <style:style style:name="T84" style:family="text">
      <style:text-properties officeooo:rsid="0748cb7d" style:font-name-asian="Calibri" style:font-name-complex="Calibri"/>
    </style:style>
    <style:style style:name="T85" style:family="text">
      <style:text-properties officeooo:rsid="074e5c70" style:font-name-asian="Calibri" style:font-name-complex="Calibri"/>
    </style:style>
    <style:style style:name="T86" style:family="text">
      <style:text-properties fo:font-weight="bold" officeooo:rsid="07aec589" style:font-name-asian="Calibri" style:font-weight-asian="bold" style:font-name-complex="Calibri" style:font-weight-complex="bold"/>
    </style:style>
    <style:style style:name="T87" style:family="text">
      <style:text-properties fo:font-weight="bold" officeooo:rsid="07ae1554" style:font-name-asian="Calibri" style:font-weight-asian="bold" style:font-name-complex="Calibri" style:font-weight-complex="bold"/>
    </style:style>
    <style:style style:name="T88" style:family="text">
      <style:text-properties officeooo:rsid="07ae1554" style:font-name-asian="Calibri" style:font-name-complex="Calibri"/>
    </style:style>
    <style:style style:name="T89" style:family="text">
      <style:text-properties officeooo:rsid="07aec589" style:font-name-asian="Calibri" style:font-name-complex="Calibri"/>
    </style:style>
    <style:style style:name="T90" style:family="text">
      <style:text-properties fo:font-weight="bold" officeooo:rsid="0750c630" style:font-name-asian="Calibri" style:font-weight-asian="bold" style:font-name-complex="Calibri" style:font-weight-complex="bold"/>
    </style:style>
    <style:style style:name="T91" style:family="text">
      <style:text-properties officeooo:rsid="0750c630" style:font-name-asian="Calibri" style:font-name-complex="Calibri"/>
    </style:style>
    <style:style style:name="T92" style:family="text">
      <style:text-properties officeooo:rsid="0754cc85" style:font-name-asian="Calibri" style:font-name-complex="Calibri"/>
    </style:style>
    <style:style style:name="T93" style:family="text">
      <style:text-properties officeooo:rsid="07511424" style:font-name-asian="Calibri" style:font-name-complex="Calibri"/>
    </style:style>
    <style:style style:name="T94" style:family="text">
      <style:text-properties officeooo:rsid="075571c8" style:font-name-asian="Calibri" style:font-name-complex="Calibri"/>
    </style:style>
    <style:style style:name="T95" style:family="text">
      <style:text-properties fo:font-weight="bold" officeooo:rsid="095d6141" style:font-name-asian="Calibri" style:font-weight-asian="bold" style:font-name-complex="Calibri" style:font-weight-complex="bold"/>
    </style:style>
    <style:style style:name="T96" style:family="text">
      <style:text-properties officeooo:rsid="07adaeb0" style:font-name-asian="Calibri" style:font-name-complex="Calibri"/>
    </style:style>
    <style:style style:name="T97" style:family="text">
      <style:text-properties fo:font-weight="bold" officeooo:rsid="078cb0b8" style:font-weight-asian="bold" style:font-weight-complex="bold"/>
    </style:style>
    <style:style style:name="T98" style:family="text">
      <style:text-properties officeooo:rsid="078cb0b8"/>
    </style:style>
    <style:style style:name="T99" style:family="text">
      <style:text-properties fo:font-size="14pt" officeooo:rsid="078cb0b8" style:font-size-asian="14pt" style:font-size-complex="14pt"/>
    </style:style>
    <style:style style:name="T100" style:family="text">
      <style:text-properties fo:font-size="14pt" officeooo:rsid="095ea485" style:font-size-asian="14pt" style:font-size-complex="14pt"/>
    </style:style>
    <style:style style:name="T101" style:family="text">
      <style:text-properties fo:font-size="14pt" officeooo:rsid="0961f6af" style:font-size-asian="14pt" style:font-size-complex="14pt"/>
    </style:style>
    <style:style style:name="T102" style:family="text">
      <style:text-properties fo:font-size="14pt" officeooo:rsid="095ed0d1" style:font-size-asian="14pt" style:font-size-complex="14pt"/>
    </style:style>
    <style:style style:name="T103" style:family="text">
      <style:text-properties fo:font-size="14pt" officeooo:rsid="078ea701" style:font-size-asian="14pt" style:font-size-complex="14pt"/>
    </style:style>
    <style:style style:name="T104" style:family="text">
      <style:text-properties fo:font-size="14pt" officeooo:rsid="078ff82e" style:font-size-asian="14pt" style:font-size-complex="14pt"/>
    </style:style>
    <style:style style:name="T105" style:family="text">
      <style:text-properties fo:font-size="14pt" officeooo:rsid="095f880f" style:font-size-asian="14pt" style:font-size-complex="14pt"/>
    </style:style>
    <style:style style:name="T106" style:family="text">
      <style:text-properties fo:font-size="14pt" officeooo:rsid="0791114e" style:font-size-asian="14pt" style:font-size-complex="14pt"/>
    </style:style>
    <style:style style:name="T107" style:family="text">
      <style:text-properties fo:font-size="14pt" officeooo:rsid="096177c3" style:font-size-asian="14pt" style:font-size-complex="14pt"/>
    </style:style>
    <style:style style:name="T108" style:family="text">
      <style:text-properties fo:color="#c9211e" loext:opacity="100%" fo:font-size="24pt" style:text-underline-style="none" officeooo:rsid="08efd06f" style:font-size-asian="24pt" style:font-size-complex="24pt"/>
    </style:style>
    <style:style style:name="T109" style:family="text">
      <style:text-properties fo:color="#c9211e" loext:opacity="100%" fo:font-size="24pt" style:text-underline-style="none" style:font-size-asian="24pt" style:font-size-complex="24pt"/>
    </style:style>
    <style:style style:name="T110" style:family="text">
      <style:text-properties fo:color="#c9211e" loext:opacity="100%" fo:font-size="24pt" style:text-underline-style="none" officeooo:rsid="08f4efaf" style:font-size-asian="24pt" style:font-size-complex="24pt"/>
    </style:style>
    <style:style style:name="T111" style:family="text">
      <style:text-properties fo:color="#c9211e" loext:opacity="100%" style:text-underline-style="none"/>
    </style:style>
    <style:style style:name="T112" style:family="text">
      <style:text-properties fo:color="#c9211e" loext:opacity="100%" style:text-underline-style="none" officeooo:rsid="07d7af07"/>
    </style:style>
    <style:style style:name="T113" style:family="text">
      <style:text-properties fo:color="#c9211e" loext:opacity="100%" style:text-underline-style="none" officeooo:rsid="08fb4192"/>
    </style:style>
    <style:style style:name="T114" style:family="text">
      <style:text-properties fo:color="#c9211e" loext:opacity="100%" style:text-underline-style="none" fo:font-weight="normal" style:font-weight-asian="normal" style:font-weight-complex="normal"/>
    </style:style>
    <style:style style:name="T115" style:family="text">
      <style:text-properties fo:color="#c9211e" loext:opacity="100%" style:text-underline-style="none" fo:font-weight="normal" officeooo:rsid="08fb4192" style:font-weight-asian="normal" style:font-weight-complex="normal"/>
    </style:style>
    <style:style style:name="T116" style:family="text">
      <style:text-properties fo:color="#c9211e" loext:opacity="100%" style:text-underline-style="none" fo:font-weight="normal" officeooo:rsid="08fb4192" style:font-name-asian="Calibri" style:font-weight-asian="normal" style:font-name-complex="Calibri" style:font-weight-complex="normal"/>
    </style:style>
    <style:style style:name="T117" style:family="text">
      <style:text-properties fo:color="#c9211e" loext:opacity="100%" style:text-underline-style="none" fo:font-weight="normal" officeooo:rsid="08fb4192" style:font-name-asian="NSimSun" style:font-weight-asian="normal" style:font-name-complex="Lucida Sans1" style:font-weight-complex="normal"/>
    </style:style>
    <style:style style:name="T118" style:family="text">
      <style:text-properties style:text-underline-style="none" fo:font-weight="normal" officeooo:rsid="072b4cea" style:font-name-asian="Calibri" style:font-weight-asian="normal" style:font-name-complex="Calibri" style:font-weight-complex="normal"/>
    </style:style>
    <style:style style:name="T119" style:family="text">
      <style:text-properties fo:color="#c9211e" loext:opacity="100%" style:text-underline-style="none" fo:font-weight="normal" officeooo:rsid="072b4cea" style:font-name-asian="Calibri" style:font-weight-asian="normal" style:font-name-complex="Calibri" style:font-weight-complex="normal"/>
    </style:style>
    <style:style style:name="T120" style:family="text">
      <style:text-properties fo:color="#c9211e" loext:opacity="100%" style:text-underline-style="none" fo:font-weight="normal" officeooo:rsid="0728bb06" style:font-weight-asian="normal" style:font-weight-complex="normal"/>
    </style:style>
    <style:style style:name="T121" style:family="text">
      <style:text-properties fo:color="#c9211e" loext:opacity="100%" style:text-underline-style="none" fo:font-weight="normal" officeooo:rsid="08fb5298" style:font-weight-asian="normal" style:font-weight-complex="normal"/>
    </style:style>
    <style:style style:name="T122" style:family="text">
      <style:text-properties fo:color="#c9211e" loext:opacity="100%" style:text-underline-style="none" officeooo:rsid="0728bb06"/>
    </style:style>
    <style:style style:name="T123" style:family="text">
      <style:text-properties fo:font-size="15pt" officeooo:rsid="0904f94e" style:font-size-asian="15pt" style:font-size-complex="15pt"/>
    </style:style>
    <style:style style:name="T124" style:family="text">
      <style:text-properties fo:font-size="15pt" officeooo:rsid="08fb5298" style:font-size-asian="15pt" style:font-size-complex="15pt"/>
    </style:style>
    <style:style style:name="T125" style:family="text">
      <style:text-properties fo:font-size="15pt" officeooo:rsid="08fd423d" style:font-size-asian="15pt" style:font-size-complex="15pt"/>
    </style:style>
    <style:style style:name="T126" style:family="text">
      <style:text-properties fo:font-size="15pt" officeooo:rsid="072e2990" style:font-size-asian="15pt" style:font-size-complex="15pt"/>
    </style:style>
    <style:style style:name="T127" style:family="text">
      <style:text-properties fo:font-size="15pt" fo:font-weight="normal" officeooo:rsid="072c8312" style:font-size-asian="15pt" style:font-weight-asian="normal" style:font-size-complex="15pt" style:font-weight-complex="normal"/>
    </style:style>
    <style:style style:name="T128" style:family="text">
      <style:text-properties fo:font-size="15pt" fo:font-weight="normal" officeooo:rsid="07226345" style:font-size-asian="15pt" style:font-weight-asian="normal" style:font-size-complex="15pt" style:font-weight-complex="normal"/>
    </style:style>
    <style:style style:name="T129" style:family="text">
      <style:text-properties fo:font-size="12pt" fo:font-weight="normal" officeooo:rsid="072c8312" style:font-size-asian="12pt" style:font-weight-asian="normal" style:font-size-complex="12pt" style:font-weight-complex="normal"/>
    </style:style>
    <style:style style:name="T130" style:family="text">
      <style:text-properties fo:font-size="12pt" fo:font-weight="normal" officeooo:rsid="08fd423d" style:font-size-asian="12pt" style:font-weight-asian="normal" style:font-size-complex="12pt" style:font-weight-complex="normal"/>
    </style:style>
    <style:style style:name="T131" style:family="text">
      <style:text-properties fo:font-size="12pt" fo:font-weight="normal" officeooo:rsid="08fb5298" style:font-size-asian="12pt" style:font-weight-asian="normal" style:font-size-complex="12pt" style:font-weight-complex="normal"/>
    </style:style>
    <style:style style:name="T132" style:family="text">
      <style:text-properties fo:font-size="15pt" fo:font-weight="normal" officeooo:rsid="08fd423d" style:font-size-asian="15pt" style:font-weight-asian="normal" style:font-size-complex="15pt" style:font-weight-complex="normal"/>
    </style:style>
    <style:style style:name="T133" style:family="text">
      <style:text-properties fo:font-size="15pt" fo:font-weight="normal" officeooo:rsid="07215e17" style:font-size-asian="15pt" style:font-weight-asian="normal" style:font-size-complex="15pt" style:font-weight-complex="normal"/>
    </style:style>
    <style:style style:name="T134" style:family="text">
      <style:text-properties fo:font-size="15pt" officeooo:rsid="07a917bd" style:font-size-asian="15pt" style:font-size-complex="15pt"/>
    </style:style>
    <style:style style:name="T135" style:family="text">
      <style:text-properties fo:font-size="15pt" officeooo:rsid="08fec0b9" style:font-size-asian="15pt" style:font-size-complex="15pt"/>
    </style:style>
    <style:style style:name="T136" style:family="text">
      <style:text-properties fo:font-size="15pt" officeooo:rsid="0767146c" style:font-size-asian="15pt" style:font-size-complex="15pt"/>
    </style:style>
    <style:style style:name="T137" style:family="text">
      <style:text-properties fo:font-weight="normal" officeooo:rsid="0767146c" style:font-weight-asian="normal" style:font-weight-complex="normal"/>
    </style:style>
    <style:style style:name="T138" style:family="text">
      <style:text-properties fo:font-weight="normal" officeooo:rsid="07672d3d" style:font-weight-asian="normal" style:font-weight-complex="normal"/>
    </style:style>
    <style:style style:name="T139" style:family="text">
      <style:text-properties fo:font-weight="normal" officeooo:rsid="08ffb2a9" style:font-weight-asian="normal" style:font-weight-complex="normal"/>
    </style:style>
    <style:style style:name="T140" style:family="text">
      <style:text-properties officeooo:rsid="0767146c"/>
    </style:style>
    <style:style style:name="T141" style:family="text">
      <style:text-properties fo:font-weight="normal" officeooo:rsid="090461d8" style:font-weight-asian="normal" style:font-weight-complex="normal"/>
    </style:style>
    <style:style style:name="T142" style:family="text">
      <style:text-properties fo:font-weight="normal" officeooo:rsid="07d3352e" style:font-weight-asian="normal" style:font-weight-complex="normal"/>
    </style:style>
    <style:style style:name="T143" style:family="text">
      <style:text-properties fo:font-weight="normal" officeooo:rsid="0921949a" style:font-weight-asian="normal" style:font-weight-complex="normal"/>
    </style:style>
    <style:style style:name="T144" style:family="text">
      <style:text-properties fo:font-weight="normal" officeooo:rsid="0903a753" style:font-weight-asian="normal" style:font-weight-complex="normal"/>
    </style:style>
    <style:style style:name="T145" style:family="text">
      <style:text-properties fo:font-weight="normal" officeooo:rsid="090139a6" style:font-weight-asian="normal" style:font-weight-complex="normal"/>
    </style:style>
    <style:style style:name="T146" style:family="text">
      <style:text-properties fo:font-weight="normal" officeooo:rsid="0904f94e" style:font-weight-asian="normal" style:font-weight-complex="normal"/>
    </style:style>
    <style:style style:name="T147" style:family="text">
      <style:text-properties fo:font-weight="normal" officeooo:rsid="0902208c" style:font-weight-asian="normal" style:font-weight-complex="normal"/>
    </style:style>
    <style:style style:name="T148" style:family="text">
      <style:text-properties fo:font-weight="normal" officeooo:rsid="091b255d" style:font-weight-asian="normal" style:font-weight-complex="normal"/>
    </style:style>
    <style:style style:name="T149" style:family="text">
      <style:text-properties officeooo:rsid="090139a6"/>
    </style:style>
    <style:style style:name="T150" style:family="text">
      <style:text-properties fo:font-weight="normal" officeooo:rsid="076a0d12" style:font-weight-asian="normal" style:font-weight-complex="normal"/>
    </style:style>
    <style:style style:name="T151" style:family="text">
      <style:text-properties fo:font-weight="normal" officeooo:rsid="0901a0a7" style:font-weight-asian="normal" style:font-weight-complex="normal"/>
    </style:style>
    <style:style style:name="T152" style:family="text">
      <style:text-properties fo:font-weight="normal" officeooo:rsid="07d81a1c" style:font-weight-asian="normal" style:font-weight-complex="normal"/>
    </style:style>
    <style:style style:name="T153" style:family="text">
      <style:text-properties fo:font-weight="normal" officeooo:rsid="076ba242" style:font-weight-asian="normal" style:font-weight-complex="normal"/>
    </style:style>
    <style:style style:name="T154" style:family="text">
      <style:text-properties fo:font-weight="normal" officeooo:rsid="090397f6" style:font-weight-asian="normal" style:font-weight-complex="normal"/>
    </style:style>
    <style:style style:name="T155" style:family="text">
      <style:text-properties fo:font-weight="normal" officeooo:rsid="090443cf" style:font-weight-asian="normal" style:font-weight-complex="normal"/>
    </style:style>
    <style:style style:name="T156" style:family="text">
      <style:text-properties fo:font-weight="normal" officeooo:rsid="076ca14d" style:font-weight-asian="normal" style:font-weight-complex="normal"/>
    </style:style>
    <style:style style:name="T157" style:family="text">
      <style:text-properties officeooo:rsid="090443cf"/>
    </style:style>
    <style:style style:name="T158" style:family="text">
      <style:text-properties fo:font-weight="normal" officeooo:rsid="0906beba" style:font-weight-asian="normal" style:font-weight-complex="normal"/>
    </style:style>
    <style:style style:name="T159" style:family="text">
      <style:text-properties fo:font-weight="normal" officeooo:rsid="076eecf5" style:font-weight-asian="normal" style:font-weight-complex="normal"/>
    </style:style>
    <style:style style:name="T160" style:family="text">
      <style:text-properties officeooo:rsid="0904f94e"/>
    </style:style>
    <style:style style:name="T161" style:family="text">
      <style:text-properties officeooo:rsid="076ba242"/>
    </style:style>
    <style:style style:name="T162" style:family="text">
      <style:text-properties fo:font-size="15pt" officeooo:rsid="072e5bbb" style:font-size-asian="15pt" style:font-size-complex="15pt"/>
    </style:style>
    <style:style style:name="T163" style:family="text">
      <style:text-properties fo:font-size="15pt" fo:font-weight="normal" officeooo:rsid="072e5bbb" style:font-size-asian="15pt" style:font-weight-asian="normal" style:font-size-complex="15pt" style:font-weight-complex="normal"/>
    </style:style>
    <style:style style:name="T164" style:family="text">
      <style:text-properties fo:font-size="15pt" fo:font-weight="normal" officeooo:rsid="0909a71b" style:font-size-asian="15pt" style:font-weight-asian="normal" style:font-size-complex="15pt" style:font-weight-complex="normal"/>
    </style:style>
    <style:style style:name="T165" style:family="text">
      <style:text-properties style:font-name="Calibri" fo:font-size="15pt" fo:font-weight="normal" officeooo:rsid="07055008" style:font-size-asian="15pt" style:font-weight-asian="normal" style:font-size-complex="15pt" style:font-weight-complex="normal"/>
    </style:style>
    <style:style style:name="T166" style:family="text">
      <style:text-properties style:font-name="Calibri" fo:font-size="15pt" fo:font-weight="normal" officeooo:rsid="07b2db15" style:font-size-asian="15pt" style:font-weight-asian="normal" style:font-size-complex="15pt" style:font-weight-complex="normal"/>
    </style:style>
    <style:style style:name="T167" style:family="text">
      <style:text-properties style:font-name="Calibri" fo:font-size="15pt" fo:font-weight="normal" officeooo:rsid="07a8210b" style:font-size-asian="15pt" style:font-weight-asian="normal" style:font-size-complex="15pt" style:font-weight-complex="normal"/>
    </style:style>
    <style:style style:name="T168" style:family="text">
      <style:text-properties style:font-name="Calibri" fo:font-size="15pt" fo:font-weight="normal" officeooo:rsid="072b4cea" style:font-size-asian="15pt" style:font-weight-asian="normal" style:font-size-complex="15pt" style:font-weight-complex="normal"/>
    </style:style>
    <style:style style:name="T169" style:family="text">
      <style:text-properties style:font-name="Calibri" fo:font-size="15pt" fo:font-weight="normal" officeooo:rsid="0909a71b" style:font-size-asian="15pt" style:font-weight-asian="normal" style:font-size-complex="15pt" style:font-weight-complex="normal"/>
    </style:style>
    <style:style style:name="T170" style:family="text">
      <style:text-properties style:font-name="Calibri" fo:font-size="15pt" fo:font-weight="normal" officeooo:rsid="072e5bbb" style:font-size-asian="15pt" style:font-weight-asian="normal" style:font-size-complex="15pt" style:font-weight-complex="normal"/>
    </style:style>
    <style:style style:name="T171" style:family="text">
      <style:text-properties fo:font-size="15pt" fo:font-weight="normal" officeooo:rsid="07b44216" style:font-size-asian="15pt" style:font-weight-asian="normal" style:font-size-complex="15pt" style:font-weight-complex="normal"/>
    </style:style>
    <style:style style:name="T172" style:family="text">
      <style:text-properties fo:font-size="15pt" officeooo:rsid="07b44216" style:font-size-asian="15pt" style:font-size-complex="15pt"/>
    </style:style>
    <style:style style:name="T173" style:family="text">
      <style:text-properties fo:font-size="15pt" officeooo:rsid="0731633c" style:font-size-asian="15pt" style:font-size-complex="15pt"/>
    </style:style>
    <style:style style:name="T174" style:family="text">
      <style:text-properties style:font-name="Calibri" fo:font-size="15pt" fo:font-weight="normal" officeooo:rsid="0731633c" style:font-size-asian="15pt" style:font-weight-asian="normal" style:font-size-complex="15pt" style:font-weight-complex="normal"/>
    </style:style>
    <style:style style:name="T175" style:family="text">
      <style:text-properties fo:font-size="15pt" officeooo:rsid="0909a71b" style:font-size-asian="15pt" style:font-size-complex="15pt"/>
    </style:style>
    <style:style style:name="T176" style:family="text">
      <style:text-properties fo:font-size="15pt" fo:font-weight="normal" officeooo:rsid="0731633c" style:font-size-asian="15pt" style:font-weight-asian="normal" style:font-size-complex="15pt" style:font-weight-complex="normal"/>
    </style:style>
    <style:style style:name="T177" style:family="text">
      <style:text-properties fo:font-size="15pt" fo:font-weight="normal" officeooo:rsid="0732e147" style:font-size-asian="15pt" style:font-weight-asian="normal" style:font-size-complex="15pt" style:font-weight-complex="normal"/>
    </style:style>
    <style:style style:name="T178" style:family="text">
      <style:text-properties fo:font-size="15pt" fo:font-weight="normal" officeooo:rsid="075916f2" style:font-size-asian="15pt" style:font-weight-asian="normal" style:font-size-complex="15pt" style:font-weight-complex="normal"/>
    </style:style>
    <style:style style:name="T179" style:family="text">
      <style:text-properties fo:font-size="15pt" fo:font-weight="normal" officeooo:rsid="07341243" style:font-size-asian="15pt" style:font-weight-asian="normal" style:font-size-complex="15pt" style:font-weight-complex="normal"/>
    </style:style>
    <style:style style:name="T180" style:family="text">
      <style:text-properties fo:font-size="15pt" officeooo:rsid="07341243" style:font-size-asian="15pt" style:font-size-complex="15pt"/>
    </style:style>
    <style:style style:name="T181" style:family="text">
      <style:text-properties fo:font-size="15pt" fo:font-weight="normal" officeooo:rsid="07b75f17" style:font-size-asian="15pt" style:font-weight-asian="normal" style:font-size-complex="15pt" style:font-weight-complex="normal"/>
    </style:style>
    <style:style style:name="T182" style:family="text">
      <style:text-properties fo:font-size="15pt" fo:font-weight="normal" officeooo:rsid="07b63512" style:font-size-asian="15pt" style:font-weight-asian="normal" style:font-size-complex="15pt" style:font-weight-complex="normal"/>
    </style:style>
    <style:style style:name="T183" style:family="text">
      <style:text-properties fo:font-size="15pt" fo:font-weight="normal" officeooo:rsid="090aadee" style:font-size-asian="15pt" style:font-weight-asian="normal" style:font-size-complex="15pt" style:font-weight-complex="normal"/>
    </style:style>
    <style:style style:name="T184" style:family="text">
      <style:text-properties fo:color="#c9211e" loext:opacity="100%" fo:font-size="24pt" style:text-underline-style="none" officeooo:rsid="090cf6c0" style:font-size-asian="24pt" style:font-size-complex="24pt"/>
    </style:style>
    <style:style style:name="T185" style:family="text">
      <style:text-properties fo:color="#c9211e" loext:opacity="100%" style:text-underline-style="none" officeooo:rsid="0910e31e"/>
    </style:style>
    <style:style style:name="T186" style:family="text">
      <style:text-properties fo:color="#c9211e" loext:opacity="100%" style:text-underline-style="none" fo:font-weight="normal" style:font-name-asian="NSimSun" style:font-weight-asian="normal" style:font-name-complex="Lucida Sans1" style:font-weight-complex="normal"/>
    </style:style>
    <style:style style:name="T187" style:family="text">
      <style:text-properties fo:color="#c9211e" loext:opacity="100%" style:text-underline-style="none" fo:font-weight="normal" officeooo:rsid="090d2aa8" style:font-name-asian="Calibri" style:font-weight-asian="normal" style:font-name-complex="Calibri" style:font-weight-complex="normal"/>
    </style:style>
    <style:style style:name="T188" style:family="text">
      <style:text-properties fo:color="#c9211e" loext:opacity="100%" style:text-underline-style="none" fo:font-weight="normal" officeooo:rsid="0728bb06" style:font-name-asian="Calibri" style:font-weight-asian="normal" style:font-name-complex="Calibri" style:font-weight-complex="normal"/>
    </style:style>
    <style:style style:name="T189" style:family="text">
      <style:text-properties fo:color="#c9211e" loext:opacity="100%" style:text-underline-style="none" fo:font-weight="normal" officeooo:rsid="08fb5298" style:font-name-asian="Calibri" style:font-weight-asian="normal" style:font-name-complex="Calibri" style:font-weight-complex="normal"/>
    </style:style>
    <style:style style:name="T190" style:family="text">
      <style:text-properties fo:color="#c9211e" loext:opacity="100%" style:text-underline-style="none" officeooo:rsid="0728bb06" style:font-name-asian="Calibri" style:font-name-complex="Calibri"/>
    </style:style>
    <style:style style:name="T191" style:family="text">
      <style:text-properties fo:color="#000000" loext:opacity="100%" style:text-underline-style="none" officeooo:rsid="090ed0d7" style:font-name-asian="Calibri" style:font-name-complex="Calibri"/>
    </style:style>
    <style:style style:name="T192" style:family="text">
      <style:text-properties fo:color="#000000" loext:opacity="100%" style:text-underline-style="none" fo:font-weight="normal" officeooo:rsid="090ed0d7" style:font-name-asian="Calibri" style:font-weight-asian="normal" style:font-name-complex="Calibri" style:font-weight-complex="normal"/>
    </style:style>
    <style:style style:name="T193" style:family="text">
      <style:text-properties fo:color="#000000" loext:opacity="100%" fo:font-size="12pt" style:text-underline-style="none" fo:font-weight="normal" officeooo:rsid="090f640c" style:font-name-asian="Calibri" style:font-size-asian="12pt" style:font-weight-asian="normal" style:font-name-complex="Calibri" style:font-size-complex="12pt" style:font-weight-complex="normal"/>
    </style:style>
    <style:style style:name="T194" style:family="text">
      <style:text-properties fo:font-size="15pt" officeooo:rsid="07a917bd" style:font-name-asian="Calibri" style:font-size-asian="15pt" style:font-name-complex="Calibri" style:font-size-complex="15pt"/>
    </style:style>
    <style:style style:name="T195" style:family="text">
      <style:text-properties fo:font-size="15pt" officeooo:rsid="08fec0b9" style:font-name-asian="Calibri" style:font-size-asian="15pt" style:font-name-complex="Calibri" style:font-size-complex="15pt"/>
    </style:style>
    <style:style style:name="T196" style:family="text">
      <style:text-properties fo:font-size="15pt" officeooo:rsid="0767146c" style:font-name-asian="Calibri" style:font-size-asian="15pt" style:font-name-complex="Calibri" style:font-size-complex="15pt"/>
    </style:style>
    <style:style style:name="T197" style:family="text">
      <style:text-properties fo:font-weight="normal" officeooo:rsid="0767146c" style:font-name-asian="Calibri" style:font-weight-asian="normal" style:font-name-complex="Calibri" style:font-weight-complex="normal"/>
    </style:style>
    <style:style style:name="T198" style:family="text">
      <style:text-properties fo:font-weight="normal" officeooo:rsid="07672d3d" style:font-name-asian="Calibri" style:font-weight-asian="normal" style:font-name-complex="Calibri" style:font-weight-complex="normal"/>
    </style:style>
    <style:style style:name="T199" style:family="text">
      <style:text-properties fo:font-weight="normal" officeooo:rsid="08ffb2a9" style:font-name-asian="Calibri" style:font-weight-asian="normal" style:font-name-complex="Calibri" style:font-weight-complex="normal"/>
    </style:style>
    <style:style style:name="T200" style:family="text">
      <style:text-properties officeooo:rsid="0767146c" style:font-name-asian="Calibri" style:font-name-complex="Calibri"/>
    </style:style>
    <style:style style:name="T201" style:family="text">
      <style:text-properties fo:font-weight="normal" officeooo:rsid="090461d8" style:font-name-asian="Calibri" style:font-weight-asian="normal" style:font-name-complex="Calibri" style:font-weight-complex="normal"/>
    </style:style>
    <style:style style:name="T202" style:family="text">
      <style:text-properties fo:font-weight="normal" officeooo:rsid="07d3352e" style:font-name-asian="Calibri" style:font-weight-asian="normal" style:font-name-complex="Calibri" style:font-weight-complex="normal"/>
    </style:style>
    <style:style style:name="T203" style:family="text">
      <style:text-properties fo:font-weight="normal" officeooo:rsid="09207634" style:font-name-asian="Calibri" style:font-weight-asian="normal" style:font-name-complex="Calibri" style:font-weight-complex="normal"/>
    </style:style>
    <style:style style:name="T204" style:family="text">
      <style:text-properties fo:font-weight="normal" officeooo:rsid="0903a753" style:font-name-asian="Calibri" style:font-weight-asian="normal" style:font-name-complex="Calibri" style:font-weight-complex="normal"/>
    </style:style>
    <style:style style:name="T205" style:family="text">
      <style:text-properties fo:font-weight="normal" officeooo:rsid="090139a6" style:font-name-asian="Calibri" style:font-weight-asian="normal" style:font-name-complex="Calibri" style:font-weight-complex="normal"/>
    </style:style>
    <style:style style:name="T206" style:family="text">
      <style:text-properties fo:font-weight="normal" officeooo:rsid="0904f94e" style:font-name-asian="Calibri" style:font-weight-asian="normal" style:font-name-complex="Calibri" style:font-weight-complex="normal"/>
    </style:style>
    <style:style style:name="T207" style:family="text">
      <style:text-properties fo:font-weight="normal" officeooo:rsid="0902208c" style:font-name-asian="Calibri" style:font-weight-asian="normal" style:font-name-complex="Calibri" style:font-weight-complex="normal"/>
    </style:style>
    <style:style style:name="T208" style:family="text">
      <style:text-properties fo:font-weight="normal" officeooo:rsid="091a1af1" style:font-name-asian="Calibri" style:font-weight-asian="normal" style:font-name-complex="Calibri" style:font-weight-complex="normal"/>
    </style:style>
    <style:style style:name="T209" style:family="text">
      <style:text-properties officeooo:rsid="090139a6" style:font-name-asian="Calibri" style:font-name-complex="Calibri"/>
    </style:style>
    <style:style style:name="T210" style:family="text">
      <style:text-properties fo:font-weight="normal" officeooo:rsid="076a0d12" style:font-name-asian="Calibri" style:font-weight-asian="normal" style:font-name-complex="Calibri" style:font-weight-complex="normal"/>
    </style:style>
    <style:style style:name="T211" style:family="text">
      <style:text-properties fo:font-weight="normal" officeooo:rsid="0901a0a7" style:font-name-asian="Calibri" style:font-weight-asian="normal" style:font-name-complex="Calibri" style:font-weight-complex="normal"/>
    </style:style>
    <style:style style:name="T212" style:family="text">
      <style:text-properties fo:font-weight="normal" officeooo:rsid="07d81a1c" style:font-name-asian="Calibri" style:font-weight-asian="normal" style:font-name-complex="Calibri" style:font-weight-complex="normal"/>
    </style:style>
    <style:style style:name="T213" style:family="text">
      <style:text-properties fo:font-weight="normal" officeooo:rsid="076ba242" style:font-name-asian="Calibri" style:font-weight-asian="normal" style:font-name-complex="Calibri" style:font-weight-complex="normal"/>
    </style:style>
    <style:style style:name="T214" style:family="text">
      <style:text-properties fo:font-weight="normal" officeooo:rsid="090397f6" style:font-name-asian="Calibri" style:font-weight-asian="normal" style:font-name-complex="Calibri" style:font-weight-complex="normal"/>
    </style:style>
    <style:style style:name="T215" style:family="text">
      <style:text-properties fo:font-weight="normal" officeooo:rsid="090443cf" style:font-name-asian="Calibri" style:font-weight-asian="normal" style:font-name-complex="Calibri" style:font-weight-complex="normal"/>
    </style:style>
    <style:style style:name="T216" style:family="text">
      <style:text-properties fo:font-weight="normal" officeooo:rsid="076ca14d" style:font-name-asian="Calibri" style:font-weight-asian="normal" style:font-name-complex="Calibri" style:font-weight-complex="normal"/>
    </style:style>
    <style:style style:name="T217" style:family="text">
      <style:text-properties officeooo:rsid="090443cf" style:font-name-asian="Calibri" style:font-name-complex="Calibri"/>
    </style:style>
    <style:style style:name="T218" style:family="text">
      <style:text-properties fo:font-weight="normal" officeooo:rsid="0906beba" style:font-name-asian="Calibri" style:font-weight-asian="normal" style:font-name-complex="Calibri" style:font-weight-complex="normal"/>
    </style:style>
    <style:style style:name="T219" style:family="text">
      <style:text-properties fo:font-weight="normal" officeooo:rsid="076eecf5" style:font-name-asian="Calibri" style:font-weight-asian="normal" style:font-name-complex="Calibri" style:font-weight-complex="normal"/>
    </style:style>
    <style:style style:name="T220" style:family="text">
      <style:text-properties officeooo:rsid="0904f94e" style:font-name-asian="Calibri" style:font-name-complex="Calibri"/>
    </style:style>
    <style:style style:name="T221" style:family="text">
      <style:text-properties officeooo:rsid="076ba242" style:font-name-asian="Calibri" style:font-name-complex="Calibri"/>
    </style:style>
    <style:style style:name="T222" style:family="text">
      <style:text-properties style:font-name="Calibri" fo:font-size="15pt" fo:font-weight="normal" officeooo:rsid="0913623f" style:font-size-asian="15pt" style:font-weight-asian="normal" style:font-size-complex="15pt" style:font-weight-complex="normal"/>
    </style:style>
    <style:style style:name="T223" style:family="text">
      <style:text-properties style:font-name="Calibri" fo:font-size="15pt" fo:font-weight="normal" officeooo:rsid="07b44216" style:font-size-asian="15pt" style:font-weight-asian="normal" style:font-size-complex="15pt" style:font-weight-complex="normal"/>
    </style:style>
    <style:style style:name="T224" style:family="text">
      <style:text-properties fo:font-size="15pt" fo:font-weight="normal" officeooo:rsid="0913623f" style:font-size-asian="15pt" style:font-weight-asian="normal" style:font-size-complex="15pt" style:font-weight-complex="normal"/>
    </style:style>
    <style:style style:name="T225" style:family="text">
      <style:text-properties fo:font-size="15pt" officeooo:rsid="0913623f" style:font-size-asian="15pt" style:font-size-complex="15pt"/>
    </style:style>
    <style:style style:name="T226" style:family="text">
      <style:text-properties style:font-name="Calibri" fo:font-size="15pt" officeooo:rsid="0913623f" style:font-size-asian="15pt" style:font-size-complex="15pt"/>
    </style:style>
    <style:style style:name="T227" style:family="text">
      <style:text-properties style:font-name="Calibri" fo:font-size="15pt" officeooo:rsid="09148c9a" style:font-size-asian="15pt" style:font-size-complex="15pt"/>
    </style:style>
    <style:style style:name="T228" style:family="text">
      <style:text-properties style:font-name="Calibri" fo:font-size="15pt" fo:font-weight="normal" officeooo:rsid="09148c9a" style:font-size-asian="15pt" style:font-weight-asian="normal" style:font-size-complex="15pt" style:font-weight-complex="normal"/>
    </style:style>
    <style:style style:name="T229" style:family="text">
      <style:text-properties fo:font-size="15pt" fo:font-weight="normal" officeooo:rsid="09148c9a" style:font-size-asian="15pt" style:font-weight-asian="normal" style:font-size-complex="15pt" style:font-weight-complex="normal"/>
    </style:style>
    <style:style style:name="T230" style:family="text">
      <style:text-properties fo:font-size="15pt" officeooo:rsid="09148c9a" style:font-size-asian="15pt" style:font-size-complex="15pt"/>
    </style:style>
    <style:style style:name="T231" style:family="text">
      <style:text-properties fo:font-size="15pt" fo:font-weight="normal" officeooo:rsid="091631ec" style:font-size-asian="15pt" style:font-weight-asian="normal" style:font-size-complex="15pt" style:font-weight-complex="normal"/>
    </style:style>
    <style:style style:name="T232" style:family="text">
      <style:text-properties style:font-name="Calibri" fo:font-size="15pt" fo:font-weight="normal" officeooo:rsid="091631ec" style:font-size-asian="15pt" style:font-weight-asian="normal" style:font-size-complex="15pt" style:font-weight-complex="normal"/>
    </style:style>
    <style:style style:name="T233" style:family="text">
      <style:text-properties fo:font-size="15pt" officeooo:rsid="091631ec" style:font-size-asian="15pt" style:font-size-complex="15pt"/>
    </style:style>
    <style:style style:name="T234" style:family="text">
      <style:text-properties fo:font-size="24pt" style:text-underline-style="none" style:font-size-asian="24pt" style:font-size-complex="24pt"/>
    </style:style>
    <style:style style:name="T235" style:family="text">
      <style:text-properties style:text-underline-style="none" officeooo:rsid="07d7af07"/>
    </style:style>
    <style:style style:name="T236" style:family="text">
      <style:text-properties style:text-underline-style="none" fo:font-weight="normal" style:font-weight-asian="normal" style:font-weight-complex="normal"/>
    </style:style>
    <style:style style:name="T237" style:family="text">
      <style:text-properties fo:font-size="14pt" style:text-underline-style="none" fo:font-weight="normal" style:font-size-asian="14pt" style:font-weight-asian="normal" style:font-size-complex="14pt" style:font-weight-complex="normal"/>
    </style:style>
    <style:style style:name="T238" style:family="text">
      <style:text-properties fo:font-size="14pt" style:text-underline-style="none" fo:font-weight="normal" officeooo:rsid="072b4cea" style:font-name-asian="Calibri" style:font-size-asian="14pt" style:font-weight-asian="normal" style:font-name-complex="Calibri" style:font-size-complex="14pt" style:font-weight-complex="normal"/>
    </style:style>
    <style:style style:name="T239" style:family="text">
      <style:text-properties fo:font-size="14pt" style:text-underline-style="none" fo:font-weight="normal" officeooo:rsid="0728bb06" style:font-size-asian="14pt" style:font-weight-asian="normal" style:font-size-complex="14pt" style:font-weight-complex="normal"/>
    </style:style>
    <style:style style:name="T240" style:family="text">
      <style:text-properties fo:font-size="14pt" style:text-underline-style="none" fo:font-weight="normal" officeooo:rsid="08fb5298" style:font-size-asian="14pt" style:font-weight-asian="normal" style:font-size-complex="14pt" style:font-weight-complex="normal"/>
    </style:style>
    <style:style style:name="T241" style:family="text">
      <style:text-properties fo:font-size="14pt" style:text-underline-style="none" officeooo:rsid="0728bb06" style:font-size-asian="14pt" style:font-size-complex="14pt"/>
    </style:style>
    <style:style style:name="T242" style:family="text">
      <style:text-properties fo:font-size="14pt" style:text-underline-style="none" fo:font-weight="normal" officeooo:rsid="092c3b1c" style:font-size-asian="14pt" style:font-weight-asian="normal" style:font-size-complex="14pt" style:font-weight-complex="normal"/>
    </style:style>
    <style:style style:name="T243" style:family="text">
      <style:text-properties fo:font-size="14pt" style:text-underline-style="none" officeooo:rsid="092c3b1c" style:font-size-asian="14pt" style:font-size-complex="14pt"/>
    </style:style>
    <style:style style:name="T244" style:family="text">
      <style:text-properties fo:font-size="14pt" fo:font-weight="normal" officeooo:rsid="07609e43" style:font-size-asian="14pt" style:font-weight-asian="normal" style:font-size-complex="14pt" style:font-weight-complex="normal"/>
    </style:style>
    <style:style style:name="T245" style:family="text">
      <style:text-properties fo:font-size="14pt" style:text-underline-style="none" officeooo:rsid="07609e43" style:font-size-asian="14pt" style:font-size-complex="14pt"/>
    </style:style>
    <style:style style:name="T246" style:family="text">
      <style:text-properties fo:font-size="14pt" style:text-underline-style="none" fo:font-weight="normal" officeooo:rsid="07609e43" style:font-size-asian="14pt" style:font-weight-asian="normal" style:font-size-complex="14pt" style:font-weight-complex="normal"/>
    </style:style>
    <style:style style:name="T247" style:family="text">
      <style:text-properties officeooo:rsid="07d81a1c"/>
    </style:style>
    <style:style style:name="T248" style:family="text">
      <style:text-properties fo:font-weight="normal" style:font-weight-asian="normal" style:font-weight-complex="normal"/>
    </style:style>
    <style:style style:name="T249" style:family="text"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T250" style:family="text">
      <style:text-properties style:text-underline-style="solid" style:text-underline-width="auto" style:text-underline-color="font-color" fo:font-weight="normal" officeooo:rsid="076388e2" style:font-weight-asian="normal" style:font-weight-complex="normal"/>
    </style:style>
    <style:style style:name="T251" style:family="text">
      <style:text-properties fo:font-weight="normal" officeooo:rsid="076393a9" style:font-weight-asian="normal" style:font-weight-complex="normal"/>
    </style:style>
    <style:style style:name="T252" style:family="text">
      <style:text-properties fo:font-weight="normal" officeooo:rsid="07f5aa2e" style:font-weight-asian="normal" style:font-weight-complex="normal"/>
    </style:style>
    <style:style style:name="T253" style:family="text">
      <style:text-properties fo:font-size="13pt" fo:font-weight="normal" officeooo:rsid="07f6d8bc" style:font-size-asian="13pt" style:font-weight-asian="normal" style:font-size-complex="13pt" style:font-weight-complex="normal"/>
    </style:style>
    <style:style style:name="T254" style:family="text">
      <style:text-properties fo:font-weight="normal" officeooo:rsid="076388e2" style:font-weight-asian="normal" style:font-weight-complex="normal"/>
    </style:style>
    <style:style style:name="T255" style:family="text">
      <style:text-properties fo:font-weight="normal" officeooo:rsid="093e1cc2" style:font-weight-asian="normal" style:font-weight-complex="normal"/>
    </style:style>
    <style:style style:name="T256" style:family="text">
      <style:text-properties fo:font-weight="normal" officeooo:rsid="07055008" style:font-weight-asian="normal" style:font-weight-complex="normal"/>
    </style:style>
    <style:style style:name="T257" style:family="text">
      <style:text-properties officeooo:rsid="0765305a"/>
    </style:style>
    <style:style style:name="T258" style:family="text">
      <style:text-properties officeooo:rsid="079e0630"/>
    </style:style>
    <style:style style:name="T259" style:family="text">
      <style:text-properties officeooo:rsid="07617598"/>
    </style:style>
    <style:style style:name="T260" style:family="text">
      <style:text-properties style:text-underline-style="solid" style:text-underline-width="auto" style:text-underline-color="font-color" fo:font-weight="normal" officeooo:rsid="07d3352e" style:font-weight-asian="normal" style:font-weight-complex="normal"/>
    </style:style>
    <style:style style:name="T261" style:family="text">
      <style:text-properties style:text-underline-style="solid" style:text-underline-width="auto" style:text-underline-color="font-color" fo:font-weight="normal" officeooo:rsid="0765305a" style:font-weight-asian="normal" style:font-weight-complex="normal"/>
    </style:style>
    <style:style style:name="T262" style:family="text">
      <style:text-properties fo:font-weight="normal" officeooo:rsid="0765305a" style:font-weight-asian="normal" style:font-weight-complex="normal"/>
    </style:style>
    <style:style style:name="T263" style:family="text">
      <style:text-properties style:text-underline-style="solid" style:text-underline-width="auto" style:text-underline-color="font-color" fo:font-weight="normal" officeooo:rsid="07617598" style:font-weight-asian="normal" style:font-weight-complex="normal"/>
    </style:style>
    <style:style style:name="T264" style:family="text">
      <style:text-properties fo:font-weight="normal" officeooo:rsid="07617598" style:font-weight-asian="normal" style:font-weight-complex="normal"/>
    </style:style>
    <style:style style:name="T265" style:family="text">
      <style:text-properties fo:font-weight="normal" officeooo:rsid="05a685e2" style:font-weight-asian="normal" style:font-weight-complex="normal"/>
    </style:style>
    <style:style style:name="T266" style:family="text">
      <style:text-properties fo:font-weight="normal" officeooo:rsid="08885b69" style:font-weight-asian="normal" style:font-weight-complex="normal"/>
    </style:style>
    <style:style style:name="T267" style:family="text">
      <style:text-properties fo:font-weight="normal" officeooo:rsid="080a3812" style:font-weight-asian="normal" style:font-weight-complex="normal"/>
    </style:style>
    <style:style style:name="T268" style:family="text">
      <style:text-properties fo:font-weight="normal" officeooo:rsid="07db8150" style:font-weight-asian="normal" style:font-weight-complex="normal"/>
    </style:style>
    <style:style style:name="T269" style:family="text">
      <style:text-properties fo:font-weight="normal" officeooo:rsid="097b4dca" style:font-weight-asian="normal" style:font-weight-complex="normal"/>
    </style:style>
    <style:style style:name="T270" style:family="text">
      <style:text-properties fo:font-weight="normal" officeooo:rsid="07e1d9b0" style:font-weight-asian="normal" style:font-weight-complex="normal"/>
    </style:style>
    <style:style style:name="T271" style:family="text">
      <style:text-properties fo:font-weight="normal" officeooo:rsid="09771e4b" style:font-weight-asian="normal" style:font-weight-complex="normal"/>
    </style:style>
    <style:style style:name="T272" style:family="text">
      <style:text-properties fo:font-weight="normal" officeooo:rsid="07d6f247" style:font-weight-asian="normal" style:font-weight-complex="normal"/>
    </style:style>
    <style:style style:name="T273" style:family="text">
      <style:text-properties fo:font-weight="normal" officeooo:rsid="07f84b6f" style:font-weight-asian="normal" style:font-weight-complex="normal"/>
    </style:style>
    <style:style style:name="T274" style:family="text">
      <style:text-properties fo:color="#000000" loext:opacity="100%" officeooo:rsid="0766b133" style:font-name-asian="Calibri" style:font-name-complex="Calibri"/>
    </style:style>
    <style:style style:name="T275" style:family="text">
      <style:text-properties fo:color="#000000" loext:opacity="100%" officeooo:rsid="0767146c" style:font-name-asian="Calibri" style:font-name-complex="Calibri"/>
    </style:style>
    <style:style style:name="T276" style:family="text">
      <style:text-properties fo:color="#000000" loext:opacity="100%" fo:font-weight="normal" officeooo:rsid="0767146c" style:font-name-asian="Calibri" style:font-weight-asian="normal" style:font-name-complex="Calibri" style:font-weight-complex="normal"/>
    </style:style>
    <style:style style:name="T277" style:family="text">
      <style:text-properties fo:color="#000000" loext:opacity="100%" fo:font-weight="normal" officeooo:rsid="097d6c63" style:font-name-asian="Calibri" style:font-weight-asian="normal" style:font-name-complex="Calibri" style:font-weight-complex="normal"/>
    </style:style>
    <style:style style:name="T278" style:family="text">
      <style:text-properties fo:color="#000000" loext:opacity="100%" fo:font-weight="normal" officeooo:rsid="097f1bcc" style:font-name-asian="Calibri" style:font-weight-asian="normal" style:font-name-complex="Calibri" style:font-weight-complex="normal"/>
    </style:style>
    <style:style style:name="T279" style:family="text">
      <style:text-properties fo:color="#000000" loext:opacity="100%" fo:font-weight="normal" officeooo:rsid="0766b133" style:font-name-asian="Calibri" style:font-weight-asian="normal" style:font-name-complex="Calibri" style:font-weight-complex="normal"/>
    </style:style>
    <style:style style:name="T280" style:family="text">
      <style:text-properties fo:color="#000000" loext:opacity="100%" fo:font-weight="normal" officeooo:rsid="092cf09d" style:font-name-asian="Calibri" style:font-weight-asian="normal" style:font-name-complex="Calibri" style:font-weight-complex="normal"/>
    </style:style>
    <style:style style:name="T281" style:family="text">
      <style:text-properties fo:color="#000000" loext:opacity="100%" fo:font-weight="normal" officeooo:rsid="093196d9" style:font-name-asian="Calibri" style:font-weight-asian="normal" style:font-name-complex="Calibri" style:font-weight-complex="normal"/>
    </style:style>
    <style:style style:name="T282" style:family="text">
      <style:text-properties fo:color="#000000" loext:opacity="100%" fo:font-weight="normal" officeooo:rsid="07e9c109" style:font-name-asian="Calibri" style:font-weight-asian="normal" style:font-name-complex="Calibri" style:font-weight-complex="normal"/>
    </style:style>
    <style:style style:name="T283" style:family="text">
      <style:text-properties fo:color="#000000" loext:opacity="100%" fo:font-weight="normal" officeooo:rsid="0803d1e0" style:font-name-asian="Calibri" style:font-weight-asian="normal" style:font-name-complex="Calibri" style:font-weight-complex="normal"/>
    </style:style>
    <style:style style:name="T284" style:family="text">
      <style:text-properties fo:color="#000000" loext:opacity="100%" fo:font-weight="normal" officeooo:rsid="092e9cff" style:font-name-asian="Calibri" style:font-weight-asian="normal" style:font-name-complex="Calibri" style:font-weight-complex="normal"/>
    </style:style>
    <style:style style:name="T285" style:family="text">
      <style:text-properties fo:color="#000000" loext:opacity="100%" fo:font-weight="normal" style:font-name-asian="Calibri" style:font-weight-asian="normal" style:font-name-complex="Calibri" style:font-weight-complex="normal"/>
    </style:style>
    <style:style style:name="T286" style:family="text">
      <style:text-properties fo:color="#000000" loext:opacity="100%" fo:font-weight="normal" officeooo:rsid="09314522" style:font-name-asian="Calibri" style:font-weight-asian="normal" style:font-name-complex="Calibri" style:font-weight-complex="normal"/>
    </style:style>
    <style:style style:name="T287" style:family="text">
      <style:text-properties fo:color="#000000" loext:opacity="100%" fo:font-weight="normal" officeooo:rsid="098404bd" style:font-name-asian="Calibri" style:font-weight-asian="normal" style:font-name-complex="Calibri" style:font-weight-complex="normal"/>
    </style:style>
    <style:style style:name="T288" style:family="text">
      <style:text-properties fo:color="#000000" loext:opacity="100%" fo:font-weight="normal" officeooo:rsid="09303acd" style:font-name-asian="Calibri" style:font-weight-asian="normal" style:font-name-complex="Calibri" style:font-weight-complex="normal"/>
    </style:style>
    <style:style style:name="T289" style:family="text">
      <style:text-properties fo:font-size="13pt" fo:font-weight="bold" style:font-size-asian="13pt" style:font-weight-asian="bold" style:font-size-complex="13pt" style:font-weight-complex="bold"/>
    </style:style>
    <style:style style:name="T290" style:family="text">
      <style:text-properties fo:font-size="13pt" style:font-size-asian="13pt" style:font-size-complex="13pt"/>
    </style:style>
    <style:style style:name="T291" style:family="text">
      <style:text-properties fo:font-size="13pt" officeooo:rsid="07672d3d" style:font-size-asian="13pt" style:font-size-complex="13pt"/>
    </style:style>
    <style:style style:name="T292" style:family="text">
      <style:text-properties fo:font-size="13pt" officeooo:rsid="0985eb35" style:font-size-asian="13pt" style:font-size-complex="13pt"/>
    </style:style>
    <style:style style:name="T293" style:family="text">
      <style:text-properties fo:font-size="13pt" officeooo:rsid="07f50d40" style:font-size-asian="13pt" style:font-size-complex="13pt"/>
    </style:style>
    <style:style style:name="T294" style:family="text">
      <style:text-properties fo:font-size="13pt" officeooo:rsid="093196d9" style:font-size-asian="13pt" style:font-size-complex="13pt"/>
    </style:style>
    <style:style style:name="T295" style:family="text">
      <style:text-properties fo:font-size="13pt" officeooo:rsid="099956c8" style:font-size-asian="13pt" style:font-size-complex="13pt"/>
    </style:style>
    <style:style style:name="T296" style:family="text">
      <style:text-properties fo:font-size="13pt" officeooo:rsid="0931a710" style:font-size-asian="13pt" style:font-size-complex="13pt"/>
    </style:style>
    <style:style style:name="T297" style:family="text">
      <style:text-properties fo:font-size="13pt" officeooo:rsid="07d3352e" style:font-size-asian="13pt" style:font-size-complex="13pt"/>
    </style:style>
    <style:style style:name="T298" style:family="text">
      <style:text-properties fo:font-size="13pt" officeooo:rsid="07692350" style:font-size-asian="13pt" style:font-size-complex="13pt"/>
    </style:style>
    <style:style style:name="T299" style:family="text">
      <style:text-properties fo:font-size="13pt" officeooo:rsid="09337f4d" style:font-size-asian="13pt" style:font-size-complex="13pt"/>
    </style:style>
    <style:style style:name="T300" style:family="text">
      <style:text-properties fo:font-size="13pt" officeooo:rsid="076a0d12" style:font-size-asian="13pt" style:font-size-complex="13pt"/>
    </style:style>
    <style:style style:name="T301" style:family="text">
      <style:text-properties fo:font-size="13pt" officeooo:rsid="0934b17b" style:font-size-asian="13pt" style:font-size-complex="13pt"/>
    </style:style>
    <style:style style:name="T302" style:family="text">
      <style:text-properties fo:font-size="13pt" officeooo:rsid="0806197d" style:font-size-asian="13pt" style:font-size-complex="13pt"/>
    </style:style>
    <style:style style:name="T303" style:family="text">
      <style:text-properties fo:font-size="13pt" officeooo:rsid="0935996c" style:font-size-asian="13pt" style:font-size-complex="13pt"/>
    </style:style>
    <style:style style:name="T304" style:family="text">
      <style:text-properties fo:font-size="13pt" officeooo:rsid="09372c01" style:font-size-asian="13pt" style:font-size-complex="13pt"/>
    </style:style>
    <style:style style:name="T305" style:family="text">
      <style:text-properties fo:font-size="13pt" officeooo:rsid="0937dd73" style:font-size-asian="13pt" style:font-size-complex="13pt"/>
    </style:style>
    <style:style style:name="T306" style:family="text">
      <style:text-properties fo:font-size="13pt" officeooo:rsid="093cc626" style:font-size-asian="13pt" style:font-size-complex="13pt"/>
    </style:style>
    <style:style style:name="T307" style:family="text">
      <style:text-properties fo:font-size="13pt" officeooo:rsid="076ba242" style:font-size-asian="13pt" style:font-size-complex="13pt"/>
    </style:style>
    <style:style style:name="T308" style:family="text">
      <style:text-properties fo:font-size="13pt" officeooo:rsid="093913d4" style:font-size-asian="13pt" style:font-size-complex="13pt"/>
    </style:style>
    <style:style style:name="T309" style:family="text">
      <style:text-properties fo:font-size="13pt" officeooo:rsid="076ca14d" style:font-size-asian="13pt" style:font-size-complex="13pt"/>
    </style:style>
    <style:style style:name="T310" style:family="text">
      <style:text-properties fo:font-size="13pt" officeooo:rsid="093a15f2" style:font-size-asian="13pt" style:font-size-complex="13pt"/>
    </style:style>
    <style:style style:name="T311" style:family="text">
      <style:text-properties fo:font-size="13pt" officeooo:rsid="076db43a" style:font-size-asian="13pt" style:font-size-complex="13pt"/>
    </style:style>
    <style:style style:name="T312" style:family="text">
      <style:text-properties fo:font-size="13pt" officeooo:rsid="093c4a0d" style:font-size-asian="13pt" style:font-size-complex="13pt"/>
    </style:style>
    <style:style style:name="T313" style:family="text">
      <style:text-properties fo:font-size="13pt" officeooo:rsid="093aef1f" style:font-size-asian="13pt" style:font-size-complex="13pt"/>
    </style:style>
    <style:style style:name="T314" style:family="text">
      <style:text-properties fo:font-size="13pt" officeooo:rsid="076eecf5" style:font-size-asian="13pt" style:font-size-complex="13pt"/>
    </style:style>
    <style:style style:name="T315" style:family="text">
      <style:text-properties fo:font-size="13pt" officeooo:rsid="093c726b" style:font-size-asian="13pt" style:font-size-complex="13pt"/>
    </style:style>
    <style:style style:name="T316" style:family="text">
      <style:text-properties fo:font-size="13pt" fo:font-weight="bold" officeooo:rsid="0965f4dc" style:font-size-asian="13pt" style:font-weight-asian="bold" style:font-size-complex="13pt" style:font-weight-complex="bold"/>
    </style:style>
    <style:style style:name="T317" style:family="text">
      <style:text-properties fo:font-size="13pt" officeooo:rsid="0965f4dc" style:font-size-asian="13pt" style:font-size-complex="13pt"/>
    </style:style>
    <style:style style:name="T318" style:family="text">
      <style:text-properties fo:font-weight="bold" officeooo:rsid="07609e43" style:font-weight-asian="bold" style:font-weight-complex="bold"/>
    </style:style>
    <style:style style:name="T319" style:family="text">
      <style:text-properties officeooo:rsid="07609e43"/>
    </style:style>
    <style:style style:name="T320" style:family="text">
      <style:text-properties fo:font-size="24pt" style:text-underline-style="none" officeooo:rsid="07dd64c2" style:font-size-asian="24pt" style:font-size-complex="24pt"/>
    </style:style>
    <style:style style:name="T321" style:family="text">
      <style:text-properties style:text-underline-style="none" officeooo:rsid="07dd64c2"/>
    </style:style>
    <style:style style:name="T322" style:family="text">
      <style:text-properties style:text-underline-style="none" fo:font-weight="normal" officeooo:rsid="07dd64c2" style:font-weight-asian="normal" style:font-weight-complex="normal"/>
    </style:style>
    <style:style style:name="T323" style:family="text">
      <style:text-properties fo:font-weight="normal" officeooo:rsid="07609e43" style:font-weight-asian="normal" style:font-weight-complex="normal"/>
    </style:style>
    <style:style style:name="T324" style:family="text">
      <style:text-properties style:text-underline-style="none" fo:font-weight="normal" officeooo:rsid="07609e43" style:font-weight-asian="normal" style:font-weight-complex="normal"/>
    </style:style>
    <style:style style:name="T325" style:family="text">
      <style:text-properties style:text-underline-style="none" officeooo:rsid="084d7b19"/>
    </style:style>
    <style:style style:name="T326" style:family="text">
      <style:text-properties style:text-underline-style="none" officeooo:rsid="07dd9fed"/>
    </style:style>
    <style:style style:name="T327" style:family="text">
      <style:text-properties style:text-underline-style="none" fo:font-weight="normal" officeooo:rsid="07dd9fed" style:font-weight-asian="normal" style:font-weight-complex="normal"/>
    </style:style>
    <style:style style:name="T328" style:family="text">
      <style:text-properties style:text-underline-style="none" fo:font-weight="normal" officeooo:rsid="0968407d" style:font-weight-asian="normal" style:font-weight-complex="normal"/>
    </style:style>
    <style:style style:name="T329" style:family="text">
      <style:text-properties style:text-underline-style="none" officeooo:rsid="07609e43"/>
    </style:style>
    <style:style style:name="T330" style:family="text">
      <style:text-properties fo:font-size="12pt" style:text-underline-style="solid" style:text-underline-width="auto" style:text-underline-color="font-color" fo:font-weight="normal" style:font-size-asian="12pt" style:font-weight-asian="normal" style:font-size-complex="12pt" style:font-weight-complex="normal"/>
    </style:style>
    <style:style style:name="T331" style:family="text">
      <style:text-properties fo:font-size="12pt" style:text-underline-style="solid" style:text-underline-width="auto" style:text-underline-color="font-color" fo:font-weight="normal" officeooo:rsid="076388e2" style:font-size-asian="12pt" style:font-weight-asian="normal" style:font-size-complex="12pt" style:font-weight-complex="normal"/>
    </style:style>
    <style:style style:name="T332" style:family="text">
      <style:text-properties fo:font-size="12pt" style:text-underline-style="solid" style:text-underline-width="auto" style:text-underline-color="font-color" fo:font-weight="normal" officeooo:rsid="07e77cfd" style:font-size-asian="12pt" style:font-weight-asian="normal" style:font-size-complex="12pt" style:font-weight-complex="normal"/>
    </style:style>
    <style:style style:name="T333" style:family="text">
      <style:text-properties fo:font-size="12pt" fo:font-weight="normal" style:font-size-asian="12pt" style:font-weight-asian="normal" style:font-size-complex="12pt" style:font-weight-complex="normal"/>
    </style:style>
    <style:style style:name="T334" style:family="text">
      <style:text-properties fo:font-size="12pt" fo:font-weight="normal" officeooo:rsid="07e3c851" style:font-size-asian="12pt" style:font-weight-asian="normal" style:font-size-complex="12pt" style:font-weight-complex="normal"/>
    </style:style>
    <style:style style:name="T335" style:family="text">
      <style:text-properties fo:font-size="10pt" fo:font-weight="normal" officeooo:rsid="07e3c851" style:font-size-asian="10pt" style:font-weight-asian="normal" style:font-size-complex="10pt" style:font-weight-complex="normal"/>
    </style:style>
    <style:style style:name="T336" style:family="text">
      <style:text-properties fo:font-size="12pt" fo:font-weight="normal" officeooo:rsid="07e57985" style:font-size-asian="12pt" style:font-weight-asian="normal" style:font-size-complex="12pt" style:font-weight-complex="normal"/>
    </style:style>
    <style:style style:name="T337" style:family="text">
      <style:text-properties fo:font-size="12pt" fo:font-weight="normal" officeooo:rsid="076393a9" style:font-size-asian="12pt" style:font-weight-asian="normal" style:font-size-complex="12pt" style:font-weight-complex="normal"/>
    </style:style>
    <style:style style:name="T338" style:family="text">
      <style:text-properties fo:font-size="12pt" fo:font-weight="normal" officeooo:rsid="07e77cfd" style:font-size-asian="12pt" style:font-weight-asian="normal" style:font-size-complex="12pt" style:font-weight-complex="normal"/>
    </style:style>
    <style:style style:name="T339" style:family="text">
      <style:text-properties fo:font-size="12pt" fo:font-weight="normal" officeooo:rsid="07e83a83" style:font-size-asian="12pt" style:font-weight-asian="normal" style:font-size-complex="12pt" style:font-weight-complex="normal"/>
    </style:style>
    <style:style style:name="T340" style:family="text">
      <style:text-properties fo:font-size="12pt" fo:font-weight="normal" officeooo:rsid="07e62e06" style:font-size-asian="12pt" style:font-weight-asian="normal" style:font-size-complex="12pt" style:font-weight-complex="normal"/>
    </style:style>
    <style:style style:name="T341" style:family="text">
      <style:text-properties fo:font-size="12pt" fo:font-weight="normal" officeooo:rsid="093cf2ab" style:font-size-asian="12pt" style:font-weight-asian="normal" style:font-size-complex="12pt" style:font-weight-complex="normal"/>
    </style:style>
    <style:style style:name="T342" style:family="text">
      <style:text-properties fo:font-size="11pt" fo:font-weight="normal" officeooo:rsid="07e83a83" style:font-size-asian="11pt" style:font-weight-asian="normal" style:font-size-complex="11pt" style:font-weight-complex="normal"/>
    </style:style>
    <style:style style:name="T343" style:family="text">
      <style:text-properties fo:font-size="12pt" fo:font-weight="normal" officeooo:rsid="076388e2" style:font-size-asian="12pt" style:font-weight-asian="normal" style:font-size-complex="12pt" style:font-weight-complex="normal"/>
    </style:style>
    <style:style style:name="T344" style:family="text">
      <style:text-properties fo:font-size="12pt" fo:font-weight="normal" officeooo:rsid="093e1cc2" style:font-size-asian="12pt" style:font-weight-asian="normal" style:font-size-complex="12pt" style:font-weight-complex="normal"/>
    </style:style>
    <style:style style:name="T345" style:family="text">
      <style:text-properties fo:font-size="12pt" fo:font-weight="normal" officeooo:rsid="07055008" style:font-size-asian="12pt" style:font-weight-asian="normal" style:font-size-complex="12pt" style:font-weight-complex="normal"/>
    </style:style>
    <style:style style:name="T346" style:family="text">
      <style:text-properties style:text-underline-style="solid" style:text-underline-width="auto" style:text-underline-color="font-color" fo:font-weight="normal" officeooo:rsid="07e83a83" style:font-weight-asian="normal" style:font-weight-complex="normal"/>
    </style:style>
    <style:style style:name="T347" style:family="text">
      <style:text-properties style:text-underline-style="solid" style:text-underline-width="auto" style:text-underline-color="font-color" fo:font-weight="normal" officeooo:rsid="098a63d7" style:font-weight-asian="normal" style:font-weight-complex="normal"/>
    </style:style>
    <style:style style:name="T348" style:family="text">
      <style:text-properties fo:font-size="12pt" fo:font-weight="normal" officeooo:rsid="0888ac2d" style:font-size-asian="12pt" style:font-weight-asian="normal" style:font-size-complex="12pt" style:font-weight-complex="normal"/>
    </style:style>
    <style:style style:name="T349" style:family="text">
      <style:text-properties fo:font-weight="normal" officeooo:rsid="07e83a83" style:font-weight-asian="normal" style:font-weight-complex="normal"/>
    </style:style>
    <style:style style:name="T350" style:family="text">
      <style:text-properties fo:color="#000000" loext:opacity="100%" fo:font-weight="normal" officeooo:rsid="07edfcef" style:font-name-asian="Calibri" style:font-weight-asian="normal" style:font-name-complex="Calibri" style:font-weight-complex="normal"/>
    </style:style>
    <style:style style:name="T351" style:family="text">
      <style:text-properties fo:color="#000000" loext:opacity="100%" fo:font-weight="normal" officeooo:rsid="07eaa413" style:font-name-asian="Calibri" style:font-weight-asian="normal" style:font-name-complex="Calibri" style:font-weight-complex="normal"/>
    </style:style>
    <style:style style:name="T352" style:family="text">
      <style:text-properties fo:color="#000000" loext:opacity="100%" fo:font-weight="normal" officeooo:rsid="07ec3664" style:font-name-asian="Calibri" style:font-weight-asian="normal" style:font-name-complex="Calibri" style:font-weight-complex="normal"/>
    </style:style>
    <style:style style:name="T353" style:family="text">
      <style:text-properties fo:color="#000000" loext:opacity="100%" fo:font-weight="normal" officeooo:rsid="099956c8" style:font-name-asian="Calibri" style:font-weight-asian="normal" style:font-name-complex="Calibri" style:font-weight-complex="normal"/>
    </style:style>
    <style:style style:name="T354" style:family="text">
      <style:text-properties fo:color="#000000" loext:opacity="100%" fo:font-weight="normal" officeooo:rsid="07efe620" style:font-name-asian="Calibri" style:font-weight-asian="normal" style:font-name-complex="Calibri" style:font-weight-complex="normal"/>
    </style:style>
    <style:style style:name="T355" style:family="text">
      <style:text-properties officeooo:rsid="07672d3d"/>
    </style:style>
    <style:style style:name="T356" style:family="text">
      <style:text-properties officeooo:rsid="0985eb35"/>
    </style:style>
    <style:style style:name="T357" style:family="text">
      <style:text-properties officeooo:rsid="07f50d40"/>
    </style:style>
    <style:style style:name="T358" style:family="text">
      <style:text-properties officeooo:rsid="093196d9"/>
    </style:style>
    <style:style style:name="T359" style:family="text">
      <style:text-properties officeooo:rsid="07f0ad45"/>
    </style:style>
    <style:style style:name="T360" style:family="text">
      <style:text-properties officeooo:rsid="099956c8"/>
    </style:style>
    <style:style style:name="T361" style:family="text">
      <style:text-properties officeooo:rsid="07692350"/>
    </style:style>
    <style:style style:name="T362" style:family="text">
      <style:text-properties officeooo:rsid="076a0d12"/>
    </style:style>
    <style:style style:name="T363" style:family="text">
      <style:text-properties officeooo:rsid="0935996c"/>
    </style:style>
    <style:style style:name="T364" style:family="text">
      <style:text-properties officeooo:rsid="0934b17b"/>
    </style:style>
    <style:style style:name="T365" style:family="text">
      <style:text-properties officeooo:rsid="07f0ce16"/>
    </style:style>
    <style:style style:name="T366" style:family="text">
      <style:text-properties officeooo:rsid="0806197d"/>
    </style:style>
    <style:style style:name="T367" style:family="text">
      <style:text-properties officeooo:rsid="07f17fbb"/>
    </style:style>
    <style:style style:name="T368" style:family="text">
      <style:text-properties officeooo:rsid="076ca14d"/>
    </style:style>
    <style:style style:name="T369" style:family="text">
      <style:text-properties officeooo:rsid="07f25e93"/>
    </style:style>
    <style:style style:name="T370" style:family="text">
      <style:text-properties officeooo:rsid="076db43a"/>
    </style:style>
    <style:style style:name="T371" style:family="text">
      <style:text-properties officeooo:rsid="076eecf5"/>
    </style:style>
    <style:style style:name="T372" style:family="text">
      <style:text-properties fo:font-weight="bold" officeooo:rsid="0965f4dc" style:font-weight-asian="bold" style:font-weight-complex="bold"/>
    </style:style>
    <style:style style:name="T373" style:family="text">
      <style:text-properties officeooo:rsid="0965f4dc"/>
    </style:style>
    <style:style style:name="T374" style:family="text">
      <style:text-properties fo:font-weight="bold" officeooo:rsid="0968407d" style:font-weight-asian="bold" style:font-weight-complex="bold"/>
    </style:style>
    <style:style style:name="T375" style:family="text">
      <style:text-properties officeooo:rsid="0968407d"/>
    </style:style>
    <style:style style:name="T376" style:family="text">
      <style:text-properties fo:font-weight="bold" officeooo:rsid="07dd9fed" style:font-weight-asian="bold" style:font-weight-complex="bold"/>
    </style:style>
    <style:style style:name="T377" style:family="text">
      <style:text-properties fo:font-size="24pt" style:text-underline-style="none" officeooo:rsid="07f9259e" style:font-size-asian="24pt" style:font-size-complex="24pt"/>
    </style:style>
    <style:style style:name="T378" style:family="text">
      <style:text-properties style:text-underline-style="none" officeooo:rsid="07f9259e"/>
    </style:style>
    <style:style style:name="T379" style:family="text">
      <style:text-properties style:text-underline-style="none" fo:font-weight="normal" officeooo:rsid="07f9259e" style:font-weight-asian="normal" style:font-weight-complex="normal"/>
    </style:style>
    <style:style style:name="T380" style:family="text">
      <style:text-properties fo:font-size="12pt" style:text-underline-style="solid" style:text-underline-width="auto" style:text-underline-color="font-color" fo:font-weight="normal" officeooo:rsid="08003407" style:font-size-asian="12pt" style:font-weight-asian="normal" style:font-size-complex="12pt" style:font-weight-complex="normal"/>
    </style:style>
    <style:style style:name="T381" style:family="text">
      <style:text-properties fo:font-size="12pt" fo:font-weight="normal" officeooo:rsid="07fa8635" style:font-size-asian="12pt" style:font-weight-asian="normal" style:font-size-complex="12pt" style:font-weight-complex="normal"/>
    </style:style>
    <style:style style:name="T382" style:family="text">
      <style:text-properties fo:font-size="12pt" fo:font-weight="normal" officeooo:rsid="081842e0" style:font-size-asian="12pt" style:font-weight-asian="normal" style:font-size-complex="12pt" style:font-weight-complex="normal"/>
    </style:style>
    <style:style style:name="T383" style:family="text">
      <style:text-properties fo:font-size="12pt" fo:font-weight="normal" officeooo:rsid="08003407" style:font-size-asian="12pt" style:font-weight-asian="normal" style:font-size-complex="12pt" style:font-weight-complex="normal"/>
    </style:style>
    <style:style style:name="T384" style:family="text">
      <style:text-properties fo:font-size="12pt" fo:font-weight="normal" officeooo:rsid="07fbc43b" style:font-size-asian="12pt" style:font-weight-asian="normal" style:font-size-complex="12pt" style:font-weight-complex="normal"/>
    </style:style>
    <style:style style:name="T385" style:family="text">
      <style:text-properties fo:font-size="12pt" fo:font-weight="normal" officeooo:rsid="07fd3f8f" style:font-size-asian="12pt" style:font-weight-asian="normal" style:font-size-complex="12pt" style:font-weight-complex="normal"/>
    </style:style>
    <style:style style:name="T386" style:family="text">
      <style:text-properties fo:font-size="12pt" fo:font-weight="normal" officeooo:rsid="08014d4b" style:font-size-asian="12pt" style:font-weight-asian="normal" style:font-size-complex="12pt" style:font-weight-complex="normal"/>
    </style:style>
    <style:style style:name="T387" style:family="text">
      <style:text-properties fo:font-size="12pt" fo:font-weight="normal" officeooo:rsid="098d5e3a" style:font-size-asian="12pt" style:font-weight-asian="normal" style:font-size-complex="12pt" style:font-weight-complex="normal"/>
    </style:style>
    <style:style style:name="T388" style:family="text">
      <style:text-properties style:text-underline-style="solid" style:text-underline-width="auto" style:text-underline-color="font-color" fo:font-weight="normal" officeooo:rsid="0801051f" style:font-weight-asian="normal" style:font-weight-complex="normal"/>
    </style:style>
    <style:style style:name="T389" style:family="text">
      <style:text-properties style:text-underline-style="solid" style:text-underline-width="auto" style:text-underline-color="font-color" fo:font-weight="normal" officeooo:rsid="08014d4b" style:font-weight-asian="normal" style:font-weight-complex="normal"/>
    </style:style>
    <style:style style:name="T390" style:family="text">
      <style:text-properties fo:font-weight="normal" officeooo:rsid="0801051f" style:font-weight-asian="normal" style:font-weight-complex="normal"/>
    </style:style>
    <style:style style:name="T391" style:family="text">
      <style:text-properties fo:font-weight="normal" officeooo:rsid="08032095" style:font-weight-asian="normal" style:font-weight-complex="normal"/>
    </style:style>
    <style:style style:name="T392" style:family="text">
      <style:text-properties fo:font-size="12pt" fo:font-weight="normal" officeooo:rsid="08032095" style:font-size-asian="12pt" style:font-weight-asian="normal" style:font-size-complex="12pt" style:font-weight-complex="normal"/>
    </style:style>
    <style:style style:name="T393" style:family="text">
      <style:text-properties fo:color="#000000" loext:opacity="100%" fo:font-weight="normal" officeooo:rsid="08054363" style:font-name-asian="Calibri" style:font-weight-asian="normal" style:font-name-complex="Calibri" style:font-weight-complex="normal"/>
    </style:style>
    <style:style style:name="T394" style:family="text">
      <style:text-properties fo:color="#000000" loext:opacity="100%" fo:font-weight="normal" officeooo:rsid="09999200" style:font-name-asian="Calibri" style:font-weight-asian="normal" style:font-name-complex="Calibri" style:font-weight-complex="normal"/>
    </style:style>
    <style:style style:name="T395" style:family="text">
      <style:text-properties fo:color="#000000" loext:opacity="100%" fo:font-weight="normal" officeooo:rsid="0999e0c2" style:font-name-asian="Calibri" style:font-weight-asian="normal" style:font-name-complex="Calibri" style:font-weight-complex="normal"/>
    </style:style>
    <style:style style:name="T396" style:family="text">
      <style:text-properties fo:color="#000000" loext:opacity="100%" fo:font-weight="normal" officeooo:rsid="0806197d" style:font-name-asian="Calibri" style:font-weight-asian="normal" style:font-name-complex="Calibri" style:font-weight-complex="normal"/>
    </style:style>
    <style:style style:name="T397" style:family="text">
      <style:text-properties officeooo:rsid="099bc2a2"/>
    </style:style>
    <style:style style:name="T398" style:family="text">
      <style:text-properties officeooo:rsid="08072c6d"/>
    </style:style>
    <style:style style:name="T399" style:family="text">
      <style:text-properties officeooo:rsid="08073776"/>
    </style:style>
    <style:style style:name="T400" style:family="text">
      <style:text-properties officeooo:rsid="099cc5ec"/>
    </style:style>
    <style:style style:name="T401" style:family="text">
      <style:text-properties officeooo:rsid="08082386"/>
    </style:style>
    <style:style style:name="T402" style:family="text">
      <style:text-properties officeooo:rsid="0808c178"/>
    </style:style>
    <style:style style:name="T403" style:family="text">
      <style:text-properties fo:font-weight="bold" officeooo:rsid="0969673d" style:font-weight-asian="bold" style:font-weight-complex="bold"/>
    </style:style>
    <style:style style:name="T404" style:family="text">
      <style:text-properties officeooo:rsid="0969673d"/>
    </style:style>
    <style:style style:name="T405" style:family="text">
      <style:text-properties fo:font-size="24pt" style:text-underline-style="none" officeooo:rsid="080a3812" style:font-size-asian="24pt" style:font-size-complex="24pt"/>
    </style:style>
    <style:style style:name="T406" style:family="text">
      <style:text-properties style:text-underline-style="none" fo:font-weight="normal" officeooo:rsid="094158c7" style:font-weight-asian="normal" style:font-weight-complex="normal"/>
    </style:style>
    <style:style style:name="T407" style:family="text">
      <style:text-properties style:text-underline-style="none" officeooo:rsid="080a3812"/>
    </style:style>
    <style:style style:name="T408" style:family="text">
      <style:text-properties style:text-underline-style="none" fo:font-weight="normal" officeooo:rsid="080a3812" style:font-weight-asian="normal" style:font-weight-complex="normal"/>
    </style:style>
    <style:style style:name="T409" style:family="text">
      <style:text-properties style:text-underline-style="none" officeooo:rsid="080c5b67"/>
    </style:style>
    <style:style style:name="T410" style:family="text">
      <style:text-properties fo:font-size="12pt" style:text-underline-style="solid" style:text-underline-width="auto" style:text-underline-color="font-color" fo:font-weight="normal" officeooo:rsid="080d7ab1" style:font-size-asian="12pt" style:font-weight-asian="normal" style:font-size-complex="12pt" style:font-weight-complex="normal"/>
    </style:style>
    <style:style style:name="T411" style:family="text">
      <style:text-properties fo:font-size="12pt" fo:font-weight="normal" officeooo:rsid="080d7ab1" style:font-size-asian="12pt" style:font-weight-asian="normal" style:font-size-complex="12pt" style:font-weight-complex="normal"/>
    </style:style>
    <style:style style:name="T412" style:family="text">
      <style:text-properties fo:font-size="12pt" fo:font-weight="normal" officeooo:rsid="080ec1a5" style:font-size-asian="12pt" style:font-weight-asian="normal" style:font-size-complex="12pt" style:font-weight-complex="normal"/>
    </style:style>
    <style:style style:name="T413" style:family="text">
      <style:text-properties style:text-underline-style="solid" style:text-underline-width="auto" style:text-underline-color="font-color" fo:font-weight="normal" officeooo:rsid="080bd8ff" style:font-weight-asian="normal" style:font-weight-complex="normal"/>
    </style:style>
    <style:style style:name="T414" style:family="text">
      <style:text-properties style:text-underline-style="solid" style:text-underline-width="auto" style:text-underline-color="font-color" fo:font-weight="normal" officeooo:rsid="080c5b67" style:font-weight-asian="normal" style:font-weight-complex="normal"/>
    </style:style>
    <style:style style:name="T415" style:family="text">
      <style:text-properties fo:font-weight="normal" officeooo:rsid="080bd8ff" style:font-weight-asian="normal" style:font-weight-complex="normal"/>
    </style:style>
    <style:style style:name="T416" style:family="text">
      <style:text-properties fo:font-weight="normal" officeooo:rsid="080b592d" style:font-weight-asian="normal" style:font-weight-complex="normal"/>
    </style:style>
    <style:style style:name="T417" style:family="text">
      <style:text-properties fo:font-size="10pt" fo:font-weight="normal" officeooo:rsid="080bd8ff" style:font-size-asian="10pt" style:font-weight-asian="normal" style:font-size-complex="10pt" style:font-weight-complex="normal"/>
    </style:style>
    <style:style style:name="T418" style:family="text">
      <style:text-properties fo:color="#000000" loext:opacity="100%" fo:font-weight="normal" officeooo:rsid="0811faad" style:font-name-asian="Calibri" style:font-weight-asian="normal" style:font-name-complex="Calibri" style:font-weight-complex="normal"/>
    </style:style>
    <style:style style:name="T419" style:family="text">
      <style:text-properties fo:color="#000000" loext:opacity="100%" fo:font-weight="normal" officeooo:rsid="099de6d5" style:font-name-asian="Calibri" style:font-weight-asian="normal" style:font-name-complex="Calibri" style:font-weight-complex="normal"/>
    </style:style>
    <style:style style:name="T420" style:family="text">
      <style:text-properties fo:color="#000000" loext:opacity="100%" fo:font-weight="normal" officeooo:rsid="099fa01d" style:font-name-asian="Calibri" style:font-weight-asian="normal" style:font-name-complex="Calibri" style:font-weight-complex="normal"/>
    </style:style>
    <style:style style:name="T421" style:family="text">
      <style:text-properties fo:color="#000000" loext:opacity="100%" fo:font-weight="normal" officeooo:rsid="08133bb0" style:font-name-asian="Calibri" style:font-weight-asian="normal" style:font-name-complex="Calibri" style:font-weight-complex="normal"/>
    </style:style>
    <style:style style:name="T422" style:family="text">
      <style:text-properties officeooo:rsid="0810502c"/>
    </style:style>
    <style:style style:name="T423" style:family="text">
      <style:text-properties officeooo:rsid="09a0d689"/>
    </style:style>
    <style:style style:name="T424" style:family="text">
      <style:text-properties officeooo:rsid="08139b63"/>
    </style:style>
    <style:style style:name="T425" style:family="text">
      <style:text-properties officeooo:rsid="08136cab"/>
    </style:style>
    <style:style style:name="T426" style:family="text">
      <style:text-properties officeooo:rsid="08155c02"/>
    </style:style>
    <style:style style:name="T427" style:family="text">
      <style:text-properties officeooo:rsid="0815c699"/>
    </style:style>
    <style:style style:name="T428" style:family="text">
      <style:text-properties officeooo:rsid="09a1338a"/>
    </style:style>
    <style:style style:name="T429" style:family="text">
      <style:text-properties officeooo:rsid="078ff82e"/>
    </style:style>
    <style:style style:name="T430" style:family="text">
      <style:text-properties officeooo:rsid="09a19eef"/>
    </style:style>
    <style:style style:name="T431" style:family="text">
      <style:text-properties officeooo:rsid="0815dbee"/>
    </style:style>
    <style:style style:name="T432" style:family="text">
      <style:text-properties fo:font-weight="bold" officeooo:rsid="0815dbee" style:font-weight-asian="bold" style:font-weight-complex="bold"/>
    </style:style>
    <style:style style:name="T433" style:family="text">
      <style:text-properties officeooo:rsid="09a27dce"/>
    </style:style>
    <style:style style:name="T434" style:family="text">
      <style:text-properties officeooo:rsid="08165a6d"/>
    </style:style>
    <style:style style:name="T435" style:family="text">
      <style:text-properties officeooo:rsid="08183056"/>
    </style:style>
    <style:style style:name="T436" style:family="text">
      <style:text-properties fo:font-weight="bold" officeooo:rsid="096aad45" style:font-weight-asian="bold" style:font-weight-complex="bold"/>
    </style:style>
    <style:style style:name="T437" style:family="text">
      <style:text-properties officeooo:rsid="096aad45"/>
    </style:style>
    <style:style style:name="T438" style:family="text">
      <style:text-properties officeooo:rsid="096c5d7f"/>
    </style:style>
    <style:style style:name="T439" style:family="text">
      <style:text-properties fo:font-size="24pt" style:text-underline-style="none" officeooo:rsid="08185303" style:font-size-asian="24pt" style:font-size-complex="24pt"/>
    </style:style>
    <style:style style:name="T440" style:family="text">
      <style:text-properties style:text-underline-style="none" officeooo:rsid="08185303"/>
    </style:style>
    <style:style style:name="T441" style:family="text">
      <style:text-properties style:text-underline-style="none" fo:font-weight="normal" officeooo:rsid="08185303" style:font-weight-asian="normal" style:font-weight-complex="normal"/>
    </style:style>
    <style:style style:name="T442" style:family="text">
      <style:text-properties fo:font-size="12pt" style:text-underline-style="solid" style:text-underline-width="auto" style:text-underline-color="font-color" fo:font-weight="normal" officeooo:rsid="081ae07c" style:font-size-asian="12pt" style:font-weight-asian="normal" style:font-size-complex="12pt" style:font-weight-complex="normal"/>
    </style:style>
    <style:style style:name="T443" style:family="text">
      <style:text-properties fo:font-size="12pt" fo:font-weight="normal" officeooo:rsid="081ae07c" style:font-size-asian="12pt" style:font-weight-asian="normal" style:font-size-complex="12pt" style:font-weight-complex="normal"/>
    </style:style>
    <style:style style:name="T444" style:family="text">
      <style:text-properties style:text-underline-style="solid" style:text-underline-width="auto" style:text-underline-color="font-color" fo:font-weight="normal" officeooo:rsid="081c4430" style:font-weight-asian="normal" style:font-weight-complex="normal"/>
    </style:style>
    <style:style style:name="T445" style:family="text">
      <style:text-properties fo:font-weight="normal" officeooo:rsid="081c4430" style:font-weight-asian="normal" style:font-weight-complex="normal"/>
    </style:style>
    <style:style style:name="T446" style:family="text">
      <style:text-properties fo:font-size="11pt" fo:font-weight="normal" officeooo:rsid="081c4430" style:font-size-asian="11pt" style:font-weight-asian="normal" style:font-size-complex="11pt" style:font-weight-complex="normal"/>
    </style:style>
    <style:style style:name="T447" style:family="text">
      <style:text-properties fo:font-size="11pt" fo:font-weight="normal" officeooo:rsid="080bd8ff" style:font-size-asian="11pt" style:font-weight-asian="normal" style:font-size-complex="11pt" style:font-weight-complex="normal"/>
    </style:style>
    <style:style style:name="T448" style:family="text">
      <style:text-properties fo:font-weight="normal" officeooo:rsid="081dad85" style:font-weight-asian="normal" style:font-weight-complex="normal"/>
    </style:style>
    <style:style style:name="T449" style:family="text">
      <style:text-properties fo:font-weight="normal" officeooo:rsid="081a5479" style:font-weight-asian="normal" style:font-weight-complex="normal"/>
    </style:style>
    <style:style style:name="T450" style:family="text">
      <style:text-properties fo:font-weight="normal" officeooo:rsid="081ae07c" style:font-weight-asian="normal" style:font-weight-complex="normal"/>
    </style:style>
    <style:style style:name="T451" style:family="text">
      <style:text-properties fo:color="#000000" loext:opacity="100%" fo:font-weight="normal" officeooo:rsid="0822aefb" style:font-name-asian="Calibri" style:font-weight-asian="normal" style:font-name-complex="Calibri" style:font-weight-complex="normal"/>
    </style:style>
    <style:style style:name="T452" style:family="text">
      <style:text-properties fo:color="#000000" loext:opacity="100%" fo:font-weight="normal" officeooo:rsid="081f6535" style:font-name-asian="Calibri" style:font-weight-asian="normal" style:font-name-complex="Calibri" style:font-weight-complex="normal"/>
    </style:style>
    <style:style style:name="T453" style:family="text">
      <style:text-properties fo:color="#000000" loext:opacity="100%" fo:font-weight="normal" officeooo:rsid="08211090" style:font-name-asian="Calibri" style:font-weight-asian="normal" style:font-name-complex="Calibri" style:font-weight-complex="normal"/>
    </style:style>
    <style:style style:name="T454" style:family="text">
      <style:text-properties fo:color="#000000" loext:opacity="100%" fo:font-weight="normal" officeooo:rsid="082494c0" style:font-name-asian="Calibri" style:font-weight-asian="normal" style:font-name-complex="Calibri" style:font-weight-complex="normal"/>
    </style:style>
    <style:style style:name="T455" style:family="text">
      <style:text-properties fo:color="#000000" loext:opacity="100%" fo:font-weight="normal" officeooo:rsid="09a3df97" style:font-name-asian="Calibri" style:font-weight-asian="normal" style:font-name-complex="Calibri" style:font-weight-complex="normal"/>
    </style:style>
    <style:style style:name="T456" style:family="text">
      <style:text-properties fo:color="#000000" loext:opacity="100%" fo:font-weight="normal" officeooo:rsid="0825cd0b" style:font-name-asian="Calibri" style:font-weight-asian="normal" style:font-name-complex="Calibri" style:font-weight-complex="normal"/>
    </style:style>
    <style:style style:name="T457" style:family="text">
      <style:text-properties fo:color="#000000" loext:opacity="100%" fo:font-weight="normal" officeooo:rsid="09a541d6" style:font-name-asian="Calibri" style:font-weight-asian="normal" style:font-name-complex="Calibri" style:font-weight-complex="normal"/>
    </style:style>
    <style:style style:name="T458" style:family="text">
      <style:text-properties fo:color="#000000" loext:opacity="100%" fo:font-weight="normal" officeooo:rsid="0826173d" style:font-name-asian="Calibri" style:font-weight-asian="normal" style:font-name-complex="Calibri" style:font-weight-complex="normal"/>
    </style:style>
    <style:style style:name="T459" style:family="text">
      <style:text-properties fo:color="#000000" loext:opacity="100%" fo:font-weight="normal" officeooo:rsid="076ba242" style:font-name-asian="Calibri" style:font-weight-asian="normal" style:font-name-complex="Calibri" style:font-weight-complex="normal"/>
    </style:style>
    <style:style style:name="T460" style:family="text">
      <style:text-properties officeooo:rsid="08280268"/>
    </style:style>
    <style:style style:name="T461" style:family="text">
      <style:text-properties officeooo:rsid="09a69b44"/>
    </style:style>
    <style:style style:name="T462" style:family="text">
      <style:text-properties officeooo:rsid="082890b3"/>
    </style:style>
    <style:style style:name="T463" style:family="text">
      <style:text-properties officeooo:rsid="0828c9aa"/>
    </style:style>
    <style:style style:name="T464" style:family="text">
      <style:text-properties officeooo:rsid="09a76351"/>
    </style:style>
    <style:style style:name="T465" style:family="text">
      <style:text-properties fo:font-weight="bold" officeooo:rsid="096c8be7" style:font-weight-asian="bold" style:font-weight-complex="bold"/>
    </style:style>
    <style:style style:name="T466" style:family="text">
      <style:text-properties officeooo:rsid="096c8be7"/>
    </style:style>
    <style:style style:name="T467" style:family="text">
      <style:text-properties fo:font-size="24pt" style:text-underline-style="none" officeooo:rsid="08297204" style:font-size-asian="24pt" style:font-size-complex="24pt"/>
    </style:style>
    <style:style style:name="T468" style:family="text">
      <style:text-properties fo:font-size="24pt" style:text-underline-style="none" officeooo:rsid="094158c7" style:font-size-asian="24pt" style:font-size-complex="24pt"/>
    </style:style>
    <style:style style:name="T469" style:family="text">
      <style:text-properties style:text-underline-style="none" officeooo:rsid="08297204"/>
    </style:style>
    <style:style style:name="T470" style:family="text">
      <style:text-properties style:text-underline-style="none" officeooo:rsid="082aa8ed"/>
    </style:style>
    <style:style style:name="T471" style:family="text">
      <style:text-properties style:text-underline-style="none" fo:font-weight="normal" officeooo:rsid="082ae5df" style:font-weight-asian="normal" style:font-weight-complex="normal"/>
    </style:style>
    <style:style style:name="T472" style:family="text">
      <style:text-properties fo:font-size="12pt" style:text-underline-style="solid" style:text-underline-width="auto" style:text-underline-color="font-color" fo:font-weight="normal" officeooo:rsid="082de3ec" style:font-size-asian="12pt" style:font-weight-asian="normal" style:font-size-complex="12pt" style:font-weight-complex="normal"/>
    </style:style>
    <style:style style:name="T473" style:family="text">
      <style:text-properties fo:font-size="12pt" fo:font-weight="normal" officeooo:rsid="082de3ec" style:font-size-asian="12pt" style:font-weight-asian="normal" style:font-size-complex="12pt" style:font-weight-complex="normal"/>
    </style:style>
    <style:style style:name="T474" style:family="text">
      <style:text-properties style:text-underline-style="solid" style:text-underline-width="auto" style:text-underline-color="font-color" fo:font-weight="normal" officeooo:rsid="082ce326" style:font-weight-asian="normal" style:font-weight-complex="normal"/>
    </style:style>
    <style:style style:name="T475" style:family="text">
      <style:text-properties fo:font-weight="normal" officeooo:rsid="082ce326" style:font-weight-asian="normal" style:font-weight-complex="normal"/>
    </style:style>
    <style:style style:name="T476" style:family="text">
      <style:text-properties fo:font-weight="normal" officeooo:rsid="082b79a1" style:font-weight-asian="normal" style:font-weight-complex="normal"/>
    </style:style>
    <style:style style:name="T477" style:family="text">
      <style:text-properties fo:font-size="12pt" fo:font-weight="normal" officeooo:rsid="082ce326" style:font-size-asian="12pt" style:font-weight-asian="normal" style:font-size-complex="12pt" style:font-weight-complex="normal"/>
    </style:style>
    <style:style style:name="T478" style:family="text">
      <style:text-properties fo:color="#000000" loext:opacity="100%" fo:font-weight="normal" officeooo:rsid="083122e1" style:font-name-asian="Calibri" style:font-weight-asian="normal" style:font-name-complex="Calibri" style:font-weight-complex="normal"/>
    </style:style>
    <style:style style:name="T479" style:family="text">
      <style:text-properties fo:color="#000000" loext:opacity="100%" fo:font-weight="normal" officeooo:rsid="083318ca" style:font-name-asian="Calibri" style:font-weight-asian="normal" style:font-name-complex="Calibri" style:font-weight-complex="normal"/>
    </style:style>
    <style:style style:name="T480" style:family="text">
      <style:text-properties fo:color="#000000" loext:opacity="100%" fo:font-weight="normal" officeooo:rsid="09a91e92" style:font-name-asian="Calibri" style:font-weight-asian="normal" style:font-name-complex="Calibri" style:font-weight-complex="normal"/>
    </style:style>
    <style:style style:name="T481" style:family="text">
      <style:text-properties fo:color="#000000" loext:opacity="100%" fo:font-weight="normal" officeooo:rsid="0833b7d5" style:font-name-asian="Calibri" style:font-weight-asian="normal" style:font-name-complex="Calibri" style:font-weight-complex="normal"/>
    </style:style>
    <style:style style:name="T482" style:family="text">
      <style:text-properties fo:color="#000000" loext:opacity="100%" fo:font-weight="normal" officeooo:rsid="08349344" style:font-name-asian="Calibri" style:font-weight-asian="normal" style:font-name-complex="Calibri" style:font-weight-complex="normal"/>
    </style:style>
    <style:style style:name="T483" style:family="text">
      <style:text-properties fo:color="#000000" loext:opacity="100%" fo:font-weight="normal" officeooo:rsid="09aa0d13" style:font-name-asian="Calibri" style:font-weight-asian="normal" style:font-name-complex="Calibri" style:font-weight-complex="normal"/>
    </style:style>
    <style:style style:name="T484" style:family="text">
      <style:text-properties fo:color="#000000" loext:opacity="100%" fo:font-weight="normal" officeooo:rsid="08352af6" style:font-name-asian="Calibri" style:font-weight-asian="normal" style:font-name-complex="Calibri" style:font-weight-complex="normal"/>
    </style:style>
    <style:style style:name="T485" style:family="text">
      <style:text-properties fo:color="#000000" loext:opacity="100%" fo:font-weight="normal" officeooo:rsid="09aaf126" style:font-name-asian="Calibri" style:font-weight-asian="normal" style:font-name-complex="Calibri" style:font-weight-complex="normal"/>
    </style:style>
    <style:style style:name="T486" style:family="text">
      <style:text-properties officeooo:rsid="083318ca"/>
    </style:style>
    <style:style style:name="T487" style:family="text">
      <style:text-properties officeooo:rsid="09acd0e2"/>
    </style:style>
    <style:style style:name="T488" style:family="text">
      <style:text-properties officeooo:rsid="0766b133"/>
    </style:style>
    <style:style style:name="T489" style:family="text">
      <style:text-properties officeooo:rsid="08352af6"/>
    </style:style>
    <style:style style:name="T490" style:family="text">
      <style:text-properties officeooo:rsid="0835734c"/>
    </style:style>
    <style:style style:name="T491" style:family="text">
      <style:text-properties officeooo:rsid="0836080d"/>
    </style:style>
    <style:style style:name="T492" style:family="text">
      <style:text-properties officeooo:rsid="0837c812"/>
    </style:style>
    <style:style style:name="T493" style:family="text">
      <style:text-properties officeooo:rsid="0838c1e1"/>
    </style:style>
    <style:style style:name="T494" style:family="text">
      <style:text-properties officeooo:rsid="0839fd48"/>
    </style:style>
    <style:style style:name="T495" style:family="text">
      <style:text-properties officeooo:rsid="085c6825"/>
    </style:style>
    <style:style style:name="T496" style:family="text">
      <style:text-properties fo:font-weight="bold" officeooo:rsid="096d9c13" style:font-weight-asian="bold" style:font-weight-complex="bold"/>
    </style:style>
    <style:style style:name="T497" style:family="text">
      <style:text-properties officeooo:rsid="096d9c13"/>
    </style:style>
    <style:style style:name="T498" style:family="text">
      <style:text-properties fo:font-size="24pt" style:text-underline-style="none" officeooo:rsid="083aefec" style:font-size-asian="24pt" style:font-size-complex="24pt"/>
    </style:style>
    <style:style style:name="T499" style:family="text">
      <style:text-properties style:text-underline-style="none" officeooo:rsid="083aefec"/>
    </style:style>
    <style:style style:name="T500" style:family="text">
      <style:text-properties style:text-underline-style="none" fo:font-weight="normal" officeooo:rsid="0945183e" style:font-weight-asian="normal" style:font-weight-complex="normal"/>
    </style:style>
    <style:style style:name="T501" style:family="text">
      <style:text-properties style:text-underline-style="none" fo:font-weight="normal" officeooo:rsid="083aefec" style:font-weight-asian="normal" style:font-weight-complex="normal"/>
    </style:style>
    <style:style style:name="T502" style:family="text">
      <style:text-properties style:text-underline-style="none" fo:font-weight="normal" officeooo:rsid="083cd331" style:font-weight-asian="normal" style:font-weight-complex="normal"/>
    </style:style>
    <style:style style:name="T503" style:family="text">
      <style:text-properties fo:font-size="12pt" style:text-underline-style="solid" style:text-underline-width="auto" style:text-underline-color="font-color" fo:font-weight="normal" officeooo:rsid="08419475" style:font-size-asian="12pt" style:font-weight-asian="normal" style:font-size-complex="12pt" style:font-weight-complex="normal"/>
    </style:style>
    <style:style style:name="T504" style:family="text">
      <style:text-properties fo:font-size="12pt" fo:font-weight="normal" officeooo:rsid="083e9513" style:font-size-asian="12pt" style:font-weight-asian="normal" style:font-size-complex="12pt" style:font-weight-complex="normal"/>
    </style:style>
    <style:style style:name="T505" style:family="text">
      <style:text-properties fo:font-size="12pt" fo:font-weight="normal" officeooo:rsid="08419475" style:font-size-asian="12pt" style:font-weight-asian="normal" style:font-size-complex="12pt" style:font-weight-complex="normal"/>
    </style:style>
    <style:style style:name="T506" style:family="text">
      <style:text-properties fo:font-size="12pt" fo:font-weight="normal" officeooo:rsid="08402a81" style:font-size-asian="12pt" style:font-weight-asian="normal" style:font-size-complex="12pt" style:font-weight-complex="normal"/>
    </style:style>
    <style:style style:name="T507" style:family="text">
      <style:text-properties style:text-underline-style="solid" style:text-underline-width="auto" style:text-underline-color="font-color" fo:font-weight="normal" officeooo:rsid="084358d7" style:font-weight-asian="normal" style:font-weight-complex="normal"/>
    </style:style>
    <style:style style:name="T508" style:family="text">
      <style:text-properties fo:font-weight="normal" officeooo:rsid="083e2f39" style:font-weight-asian="normal" style:font-weight-complex="normal"/>
    </style:style>
    <style:style style:name="T509" style:family="text">
      <style:text-properties fo:font-size="12pt" fo:font-weight="normal" officeooo:rsid="07e1d9b0" style:font-size-asian="12pt" style:font-weight-asian="normal" style:font-size-complex="12pt" style:font-weight-complex="normal"/>
    </style:style>
    <style:style style:name="T510" style:family="text">
      <style:text-properties fo:font-size="12pt" fo:font-weight="normal" officeooo:rsid="09771e4b" style:font-size-asian="12pt" style:font-weight-asian="normal" style:font-size-complex="12pt" style:font-weight-complex="normal"/>
    </style:style>
    <style:style style:name="T511" style:family="text">
      <style:text-properties fo:font-size="12pt" fo:font-weight="normal" officeooo:rsid="05a685e2" style:font-size-asian="12pt" style:font-weight-asian="normal" style:font-size-complex="12pt" style:font-weight-complex="normal"/>
    </style:style>
    <style:style style:name="T512" style:family="text">
      <style:text-properties fo:font-size="12pt" fo:font-weight="normal" officeooo:rsid="0979e9bc" style:font-size-asian="12pt" style:font-weight-asian="normal" style:font-size-complex="12pt" style:font-weight-complex="normal"/>
    </style:style>
    <style:style style:name="T513" style:family="text">
      <style:text-properties fo:font-weight="normal" officeooo:rsid="0844a0f2" style:font-weight-asian="normal" style:font-weight-complex="normal"/>
    </style:style>
    <style:style style:name="T514" style:family="text">
      <style:text-properties fo:font-weight="normal" officeooo:rsid="098d5e3a" style:font-weight-asian="normal" style:font-weight-complex="normal"/>
    </style:style>
    <style:style style:name="T515" style:family="text">
      <style:text-properties fo:font-size="12pt" fo:font-weight="normal" officeooo:rsid="0844a0f2" style:font-size-asian="12pt" style:font-weight-asian="normal" style:font-size-complex="12pt" style:font-weight-complex="normal"/>
    </style:style>
    <style:style style:name="T516" style:family="text">
      <style:text-properties fo:font-weight="normal" officeooo:rsid="097bd9d9" style:font-weight-asian="normal" style:font-weight-complex="normal"/>
    </style:style>
    <style:style style:name="T517" style:family="text">
      <style:text-properties fo:color="#000000" loext:opacity="100%" fo:font-weight="normal" officeooo:rsid="09ad14b4" style:font-name-asian="Calibri" style:font-weight-asian="normal" style:font-name-complex="Calibri" style:font-weight-complex="normal"/>
    </style:style>
    <style:style style:name="T518" style:family="text">
      <style:text-properties fo:color="#000000" loext:opacity="100%" fo:font-weight="normal" officeooo:rsid="0844dec7" style:font-name-asian="Calibri" style:font-weight-asian="normal" style:font-name-complex="Calibri" style:font-weight-complex="normal"/>
    </style:style>
    <style:style style:name="T519" style:family="text">
      <style:text-properties fo:color="#000000" loext:opacity="100%" fo:font-weight="normal" officeooo:rsid="0844e64d" style:font-name-asian="Calibri" style:font-weight-asian="normal" style:font-name-complex="Calibri" style:font-weight-complex="normal"/>
    </style:style>
    <style:style style:name="T520" style:family="text">
      <style:text-properties fo:color="#000000" loext:opacity="100%" fo:font-weight="normal" officeooo:rsid="09aea62c" style:font-name-asian="Calibri" style:font-weight-asian="normal" style:font-name-complex="Calibri" style:font-weight-complex="normal"/>
    </style:style>
    <style:style style:name="T521" style:family="text">
      <style:text-properties fo:color="#000000" loext:opacity="100%" fo:font-weight="normal" officeooo:rsid="0846fb1d" style:font-name-asian="Calibri" style:font-weight-asian="normal" style:font-name-complex="Calibri" style:font-weight-complex="normal"/>
    </style:style>
    <style:style style:name="T522" style:family="text">
      <style:text-properties fo:color="#000000" loext:opacity="100%" fo:font-weight="normal" officeooo:rsid="09b01594" style:font-name-asian="Calibri" style:font-weight-asian="normal" style:font-name-complex="Calibri" style:font-weight-complex="normal"/>
    </style:style>
    <style:style style:name="T523" style:family="text">
      <style:text-properties officeooo:rsid="0847a737"/>
    </style:style>
    <style:style style:name="T524" style:family="text">
      <style:text-properties officeooo:rsid="09b18e28"/>
    </style:style>
    <style:style style:name="T525" style:family="text">
      <style:text-properties officeooo:rsid="09b25350"/>
    </style:style>
    <style:style style:name="T526" style:family="text">
      <style:text-properties officeooo:rsid="08493f67"/>
    </style:style>
    <style:style style:name="T527" style:family="text">
      <style:text-properties officeooo:rsid="098d5e3a"/>
    </style:style>
    <style:style style:name="T528" style:family="text">
      <style:text-properties officeooo:rsid="084973fa"/>
    </style:style>
    <style:style style:name="T529" style:family="text">
      <style:text-properties officeooo:rsid="084b64d3"/>
    </style:style>
    <style:style style:name="T530" style:family="text">
      <style:text-properties fo:font-weight="bold" officeooo:rsid="096da429" style:font-weight-asian="bold" style:font-weight-complex="bold"/>
    </style:style>
    <style:style style:name="T531" style:family="text">
      <style:text-properties officeooo:rsid="096da429"/>
    </style:style>
    <style:style style:name="T532" style:family="text">
      <style:text-properties fo:font-size="24pt" style:text-underline-style="none" officeooo:rsid="084cabb9" style:font-size-asian="24pt" style:font-size-complex="24pt"/>
    </style:style>
    <style:style style:name="T533" style:family="text">
      <style:text-properties fo:font-size="13pt" style:text-underline-style="none" officeooo:rsid="07d7af07" style:font-size-asian="13pt" style:font-size-complex="13pt"/>
    </style:style>
    <style:style style:name="T534" style:family="text">
      <style:text-properties fo:font-size="13pt" style:text-underline-style="none" style:font-size-asian="13pt" style:font-size-complex="13pt"/>
    </style:style>
    <style:style style:name="T535" style:family="text">
      <style:text-properties fo:font-size="13pt" style:text-underline-style="none" officeooo:rsid="084cabb9" style:font-size-asian="13pt" style:font-size-complex="13pt"/>
    </style:style>
    <style:style style:name="T536" style:family="text">
      <style:text-properties fo:font-size="13pt" style:text-underline-style="none" officeooo:rsid="08185303" style:font-size-asian="13pt" style:font-size-complex="13pt"/>
    </style:style>
    <style:style style:name="T537" style:family="text">
      <style:text-properties fo:font-size="13pt" style:text-underline-style="none" officeooo:rsid="08297204" style:font-size-asian="13pt" style:font-size-complex="13pt"/>
    </style:style>
    <style:style style:name="T538" style:family="text">
      <style:text-properties fo:font-size="13pt" style:text-underline-style="none" fo:font-weight="normal" style:font-size-asian="13pt" style:font-weight-asian="normal" style:font-size-complex="13pt" style:font-weight-complex="normal"/>
    </style:style>
    <style:style style:name="T539" style:family="text">
      <style:text-properties fo:font-size="13pt" style:text-underline-style="none" fo:font-weight="normal" officeooo:rsid="07dd64c2" style:font-size-asian="13pt" style:font-weight-asian="normal" style:font-size-complex="13pt" style:font-weight-complex="normal"/>
    </style:style>
    <style:style style:name="T540" style:family="text">
      <style:text-properties fo:font-size="13pt" style:text-underline-style="none" fo:font-weight="normal" officeooo:rsid="084cabb9" style:font-size-asian="13pt" style:font-weight-asian="normal" style:font-size-complex="13pt" style:font-weight-complex="normal"/>
    </style:style>
    <style:style style:name="T541" style:family="text">
      <style:text-properties fo:font-size="13pt" style:text-underline-style="none" fo:font-weight="normal" officeooo:rsid="072b4cea" style:font-name-asian="Calibri" style:font-size-asian="13pt" style:font-weight-asian="normal" style:font-name-complex="Calibri" style:font-size-complex="13pt" style:font-weight-complex="normal"/>
    </style:style>
    <style:style style:name="T542" style:family="text">
      <style:text-properties fo:font-size="13pt" style:text-underline-style="none" fo:font-weight="normal" officeooo:rsid="0728bb06" style:font-size-asian="13pt" style:font-weight-asian="normal" style:font-size-complex="13pt" style:font-weight-complex="normal"/>
    </style:style>
    <style:style style:name="T543" style:family="text">
      <style:text-properties fo:font-size="13pt" style:text-underline-style="none" fo:font-weight="normal" officeooo:rsid="08fb5298" style:font-size-asian="13pt" style:font-weight-asian="normal" style:font-size-complex="13pt" style:font-weight-complex="normal"/>
    </style:style>
    <style:style style:name="T544" style:family="text">
      <style:text-properties fo:font-size="13pt" style:text-underline-style="none" officeooo:rsid="0728bb06" style:font-size-asian="13pt" style:font-size-complex="13pt"/>
    </style:style>
    <style:style style:name="T545" style:family="text">
      <style:text-properties fo:font-size="13pt" style:text-underline-style="none" fo:font-weight="normal" officeooo:rsid="092c3b1c" style:font-size-asian="13pt" style:font-weight-asian="normal" style:font-size-complex="13pt" style:font-weight-complex="normal"/>
    </style:style>
    <style:style style:name="T546" style:family="text">
      <style:text-properties fo:font-size="13pt" style:text-underline-style="none" officeooo:rsid="092c3b1c" style:font-size-asian="13pt" style:font-size-complex="13pt"/>
    </style:style>
    <style:style style:name="T547" style:family="text">
      <style:text-properties fo:font-size="13pt" style:text-underline-style="none" officeooo:rsid="084d7b19" style:font-size-asian="13pt" style:font-size-complex="13pt"/>
    </style:style>
    <style:style style:name="T548" style:family="text">
      <style:text-properties fo:font-size="14pt" style:text-underline-style="none" officeooo:rsid="084cabb9" style:font-size-asian="14pt" style:font-size-complex="14pt"/>
    </style:style>
    <style:style style:name="T549" style:family="text">
      <style:text-properties fo:font-size="14pt" style:text-underline-style="none" fo:font-weight="normal" officeooo:rsid="084d7b19" style:font-size-asian="14pt" style:font-weight-asian="normal" style:font-size-complex="14pt" style:font-weight-complex="normal"/>
    </style:style>
    <style:style style:name="T550" style:family="text">
      <style:text-properties fo:font-size="14pt" style:text-underline-style="none" fo:font-weight="normal" officeooo:rsid="082ae5df" style:font-size-asian="14pt" style:font-weight-asian="normal" style:font-size-complex="14pt" style:font-weight-complex="normal"/>
    </style:style>
    <style:style style:name="T551" style:family="text">
      <style:text-properties fo:font-size="14pt" style:text-underline-style="none" fo:font-weight="normal" officeooo:rsid="08185303" style:font-size-asian="14pt" style:font-weight-asian="normal" style:font-size-complex="14pt" style:font-weight-complex="normal"/>
    </style:style>
    <style:style style:name="T552" style:family="text">
      <style:text-properties fo:font-size="14pt" style:text-underline-style="none" officeooo:rsid="084d7b19" style:font-size-asian="14pt" style:font-size-complex="14pt"/>
    </style:style>
    <style:style style:name="T553" style:family="text">
      <style:text-properties fo:font-size="14pt" style:text-underline-style="none" officeooo:rsid="084f5cff" style:font-size-asian="14pt" style:font-size-complex="14pt"/>
    </style:style>
    <style:style style:name="T554" style:family="text">
      <style:text-properties fo:font-size="12pt" style:text-underline-style="solid" style:text-underline-width="auto" style:text-underline-color="font-color" fo:font-weight="normal" officeooo:rsid="08505bd1" style:font-size-asian="12pt" style:font-weight-asian="normal" style:font-size-complex="12pt" style:font-weight-complex="normal"/>
    </style:style>
    <style:style style:name="T555" style:family="text">
      <style:text-properties fo:font-size="12pt" fo:font-weight="normal" officeooo:rsid="08505bd1" style:font-size-asian="12pt" style:font-weight-asian="normal" style:font-size-complex="12pt" style:font-weight-complex="normal"/>
    </style:style>
    <style:style style:name="T556" style:family="text">
      <style:text-properties fo:font-weight="normal" officeooo:rsid="085165cf" style:font-weight-asian="normal" style:font-weight-complex="normal"/>
    </style:style>
    <style:style style:name="T557" style:family="text">
      <style:text-properties fo:font-size="12pt" fo:font-weight="normal" officeooo:rsid="085165cf" style:font-size-asian="12pt" style:font-weight-asian="normal" style:font-size-complex="12pt" style:font-weight-complex="normal"/>
    </style:style>
    <style:style style:name="T558" style:family="text">
      <style:text-properties fo:font-size="12pt" fo:font-weight="normal" officeooo:rsid="097c64e5" style:font-size-asian="12pt" style:font-weight-asian="normal" style:font-size-complex="12pt" style:font-weight-complex="normal"/>
    </style:style>
    <style:style style:name="T559" style:family="text">
      <style:text-properties fo:font-size="12pt" fo:font-weight="normal" officeooo:rsid="082b79a1" style:font-size-asian="12pt" style:font-weight-asian="normal" style:font-size-complex="12pt" style:font-weight-complex="normal"/>
    </style:style>
    <style:style style:name="T560" style:family="text">
      <style:text-properties fo:font-size="12pt" fo:font-weight="normal" officeooo:rsid="081a5479" style:font-size-asian="12pt" style:font-weight-asian="normal" style:font-size-complex="12pt" style:font-weight-complex="normal"/>
    </style:style>
    <style:style style:name="T561" style:family="text">
      <style:text-properties fo:font-size="12pt" fo:font-weight="normal" officeooo:rsid="07617598" style:font-size-asian="12pt" style:font-weight-asian="normal" style:font-size-complex="12pt" style:font-weight-complex="normal"/>
    </style:style>
    <style:style style:name="T562" style:family="text">
      <style:text-properties fo:font-weight="normal" officeooo:rsid="0852de7b" style:font-weight-asian="normal" style:font-weight-complex="normal"/>
    </style:style>
    <style:style style:name="T563" style:family="text">
      <style:text-properties fo:font-weight="normal" officeooo:rsid="07e77cfd" style:font-weight-asian="normal" style:font-weight-complex="normal"/>
    </style:style>
    <style:style style:name="T564" style:family="text">
      <style:text-properties fo:font-size="11pt" fo:font-weight="normal" officeooo:rsid="082b79a1" style:font-size-asian="11pt" style:font-weight-asian="normal" style:font-size-complex="11pt" style:font-weight-complex="normal"/>
    </style:style>
    <style:style style:name="T565" style:family="text">
      <style:text-properties fo:font-size="11pt" fo:font-weight="normal" officeooo:rsid="097c64e5" style:font-size-asian="11pt" style:font-weight-asian="normal" style:font-size-complex="11pt" style:font-weight-complex="normal"/>
    </style:style>
    <style:style style:name="T566" style:family="text">
      <style:text-properties fo:font-size="11pt" fo:font-weight="normal" officeooo:rsid="05a685e2" style:font-size-asian="11pt" style:font-weight-asian="normal" style:font-size-complex="11pt" style:font-weight-complex="normal"/>
    </style:style>
    <style:style style:name="T567" style:family="text">
      <style:text-properties fo:color="#000000" loext:opacity="100%" fo:font-weight="normal" officeooo:rsid="0853b797" style:font-name-asian="Calibri" style:font-weight-asian="normal" style:font-name-complex="Calibri" style:font-weight-complex="normal"/>
    </style:style>
    <style:style style:name="T568" style:family="text">
      <style:text-properties fo:color="#000000" loext:opacity="100%" fo:font-weight="normal" officeooo:rsid="09b31164" style:font-name-asian="Calibri" style:font-weight-asian="normal" style:font-name-complex="Calibri" style:font-weight-complex="normal"/>
    </style:style>
    <style:style style:name="T569" style:family="text">
      <style:text-properties fo:color="#000000" loext:opacity="100%" fo:font-weight="normal" officeooo:rsid="08136cab" style:font-name-asian="Calibri" style:font-weight-asian="normal" style:font-name-complex="Calibri" style:font-weight-complex="normal"/>
    </style:style>
    <style:style style:name="T570" style:family="text">
      <style:text-properties fo:color="#000000" loext:opacity="100%" fo:font-weight="normal" officeooo:rsid="0854038b" style:font-name-asian="Calibri" style:font-weight-asian="normal" style:font-name-complex="Calibri" style:font-weight-complex="normal"/>
    </style:style>
    <style:style style:name="T571" style:family="text">
      <style:text-properties fo:color="#000000" loext:opacity="100%" fo:font-weight="normal" officeooo:rsid="08550cf3" style:font-name-asian="Calibri" style:font-weight-asian="normal" style:font-name-complex="Calibri" style:font-weight-complex="normal"/>
    </style:style>
    <style:style style:name="T572" style:family="text">
      <style:text-properties fo:color="#000000" loext:opacity="100%" fo:font-weight="normal" officeooo:rsid="096da833" style:font-name-asian="Calibri" style:font-weight-asian="normal" style:font-name-complex="Calibri" style:font-weight-complex="normal"/>
    </style:style>
    <style:style style:name="T573" style:family="text">
      <style:text-properties fo:color="#000000" loext:opacity="100%" fo:font-weight="normal" officeooo:rsid="09b432d3" style:font-name-asian="Calibri" style:font-weight-asian="normal" style:font-name-complex="Calibri" style:font-weight-complex="normal"/>
    </style:style>
    <style:style style:name="T574" style:family="text">
      <style:text-properties fo:color="#000000" loext:opacity="100%" fo:font-weight="normal" officeooo:rsid="07672d3d" style:font-name-asian="Calibri" style:font-weight-asian="normal" style:font-name-complex="Calibri" style:font-weight-complex="normal"/>
    </style:style>
    <style:style style:name="T575" style:family="text">
      <style:text-properties fo:color="#000000" loext:opacity="100%" fo:font-weight="normal" officeooo:rsid="0985eb35" style:font-name-asian="Calibri" style:font-weight-asian="normal" style:font-name-complex="Calibri" style:font-weight-complex="normal"/>
    </style:style>
    <style:style style:name="T576" style:family="text">
      <style:text-properties fo:color="#000000" loext:opacity="100%" fo:font-weight="normal" officeooo:rsid="07f50d40" style:font-name-asian="Calibri" style:font-weight-asian="normal" style:font-name-complex="Calibri" style:font-weight-complex="normal"/>
    </style:style>
    <style:style style:name="T577" style:family="text">
      <style:text-properties fo:color="#000000" loext:opacity="100%" fo:font-weight="normal" officeooo:rsid="08558c13" style:font-name-asian="Calibri" style:font-weight-asian="normal" style:font-name-complex="Calibri" style:font-weight-complex="normal"/>
    </style:style>
    <style:style style:name="T578" style:family="text">
      <style:text-properties fo:color="#000000" loext:opacity="100%" fo:font-weight="normal" officeooo:rsid="09b62aac" style:font-name-asian="Calibri" style:font-weight-asian="normal" style:font-name-complex="Calibri" style:font-weight-complex="normal"/>
    </style:style>
    <style:style style:name="T579" style:family="text">
      <style:text-properties fo:color="#000000" loext:opacity="100%" fo:font-weight="normal" officeooo:rsid="07f0ad45" style:font-name-asian="Calibri" style:font-weight-asian="normal" style:font-name-complex="Calibri" style:font-weight-complex="normal"/>
    </style:style>
    <style:style style:name="T580" style:family="text">
      <style:text-properties fo:color="#000000" loext:opacity="100%" fo:font-weight="normal" officeooo:rsid="09b7e2ef" style:font-name-asian="Calibri" style:font-weight-asian="normal" style:font-name-complex="Calibri" style:font-weight-complex="normal"/>
    </style:style>
    <style:style style:name="T581" style:family="text">
      <style:text-properties fo:color="#000000" loext:opacity="100%" fo:font-weight="normal" officeooo:rsid="0856cdfb" style:font-name-asian="Calibri" style:font-weight-asian="normal" style:font-name-complex="Calibri" style:font-weight-complex="normal"/>
    </style:style>
    <style:style style:name="T582" style:family="text">
      <style:text-properties fo:color="#000000" loext:opacity="100%" fo:font-weight="normal" officeooo:rsid="0835734c" style:font-name-asian="Calibri" style:font-weight-asian="normal" style:font-name-complex="Calibri" style:font-weight-complex="normal"/>
    </style:style>
    <style:style style:name="T583" style:family="text">
      <style:text-properties fo:color="#000000" loext:opacity="100%" fo:font-weight="normal" officeooo:rsid="076a0d12" style:font-name-asian="Calibri" style:font-weight-asian="normal" style:font-name-complex="Calibri" style:font-weight-complex="normal"/>
    </style:style>
    <style:style style:name="T584" style:family="text">
      <style:text-properties fo:color="#000000" loext:opacity="100%" fo:font-weight="normal" officeooo:rsid="0836080d" style:font-name-asian="Calibri" style:font-weight-asian="normal" style:font-name-complex="Calibri" style:font-weight-complex="normal"/>
    </style:style>
    <style:style style:name="T585" style:family="text">
      <style:text-properties fo:color="#000000" loext:opacity="100%" fo:font-weight="normal" officeooo:rsid="0935996c" style:font-name-asian="Calibri" style:font-weight-asian="normal" style:font-name-complex="Calibri" style:font-weight-complex="normal"/>
    </style:style>
    <style:style style:name="T586" style:family="text">
      <style:text-properties fo:color="#000000" loext:opacity="100%" fo:font-weight="normal" officeooo:rsid="0934b17b" style:font-name-asian="Calibri" style:font-weight-asian="normal" style:font-name-complex="Calibri" style:font-weight-complex="normal"/>
    </style:style>
    <style:style style:name="T587" style:family="text">
      <style:text-properties fo:color="#000000" loext:opacity="100%" fo:font-weight="normal" officeooo:rsid="0858bcc4" style:font-name-asian="Calibri" style:font-weight-asian="normal" style:font-name-complex="Calibri" style:font-weight-complex="normal"/>
    </style:style>
    <style:style style:name="T588" style:family="text">
      <style:text-properties fo:color="#000000" loext:opacity="100%" fo:font-weight="normal" officeooo:rsid="0837c812" style:font-name-asian="Calibri" style:font-weight-asian="normal" style:font-name-complex="Calibri" style:font-weight-complex="normal"/>
    </style:style>
    <style:style style:name="T589" style:family="text">
      <style:text-properties fo:color="#000000" loext:opacity="100%" fo:font-weight="normal" officeooo:rsid="0859b91c" style:font-name-asian="Calibri" style:font-weight-asian="normal" style:font-name-complex="Calibri" style:font-weight-complex="normal"/>
    </style:style>
    <style:style style:name="T590" style:family="text">
      <style:text-properties fo:color="#000000" loext:opacity="100%" fo:font-weight="normal" officeooo:rsid="0838c1e1" style:font-name-asian="Calibri" style:font-weight-asian="normal" style:font-name-complex="Calibri" style:font-weight-complex="normal"/>
    </style:style>
    <style:style style:name="T591" style:family="text">
      <style:text-properties fo:color="#000000" loext:opacity="100%" fo:font-weight="normal" officeooo:rsid="076ca14d" style:font-name-asian="Calibri" style:font-weight-asian="normal" style:font-name-complex="Calibri" style:font-weight-complex="normal"/>
    </style:style>
    <style:style style:name="T592" style:family="text">
      <style:text-properties fo:color="#000000" loext:opacity="100%" fo:font-weight="normal" officeooo:rsid="07f25e93" style:font-name-asian="Calibri" style:font-weight-asian="normal" style:font-name-complex="Calibri" style:font-weight-complex="normal"/>
    </style:style>
    <style:style style:name="T593" style:family="text">
      <style:text-properties fo:color="#000000" loext:opacity="100%" fo:font-weight="normal" officeooo:rsid="076eecf5" style:font-name-asian="Calibri" style:font-weight-asian="normal" style:font-name-complex="Calibri" style:font-weight-complex="normal"/>
    </style:style>
    <style:style style:name="T594" style:family="text">
      <style:text-properties fo:color="#000000" loext:opacity="100%" fo:font-weight="normal" officeooo:rsid="0839fd48" style:font-name-asian="Calibri" style:font-weight-asian="normal" style:font-name-complex="Calibri" style:font-weight-complex="normal"/>
    </style:style>
    <style:style style:name="T595" style:family="text">
      <style:text-properties fo:color="#000000" loext:opacity="100%" fo:font-weight="normal" officeooo:rsid="0808c178" style:font-name-asian="Calibri" style:font-weight-asian="normal" style:font-name-complex="Calibri" style:font-weight-complex="normal"/>
    </style:style>
    <style:style style:name="T596" style:family="text">
      <style:text-properties fo:color="#000000" loext:opacity="100%" fo:font-weight="normal" officeooo:rsid="085a7ae8" style:font-name-asian="Calibri" style:font-weight-asian="normal" style:font-name-complex="Calibri" style:font-weight-complex="normal"/>
    </style:style>
    <style:style style:name="T597" style:family="text">
      <style:text-properties fo:color="#000000" loext:opacity="100%" fo:font-weight="normal" officeooo:rsid="085c6825" style:font-name-asian="Calibri" style:font-weight-asian="normal" style:font-name-complex="Calibri" style:font-weight-complex="normal"/>
    </style:style>
    <style:style style:name="T598" style:family="text">
      <style:text-properties fo:font-weight="bold" officeooo:rsid="096da833" style:font-weight-asian="bold" style:font-weight-complex="bold"/>
    </style:style>
    <style:style style:name="T599" style:family="text">
      <style:text-properties officeooo:rsid="096da833"/>
    </style:style>
    <style:style style:name="T600" style:family="text">
      <style:text-properties fo:font-size="24pt" style:text-underline-style="none" officeooo:rsid="085cd951" style:font-size-asian="24pt" style:font-size-complex="24pt"/>
    </style:style>
    <style:style style:name="T601" style:family="text">
      <style:text-properties style:text-underline-style="none" officeooo:rsid="085cd951"/>
    </style:style>
    <style:style style:name="T602" style:family="text">
      <style:text-properties fo:font-size="13pt" style:text-underline-style="none" fo:font-weight="normal" officeooo:rsid="085cd951" style:font-size-asian="13pt" style:font-weight-asian="normal" style:font-size-complex="13pt" style:font-weight-complex="normal"/>
    </style:style>
    <style:style style:name="T603" style:family="text">
      <style:text-properties fo:font-size="13pt" style:text-underline-style="none" fo:font-weight="normal" officeooo:rsid="085cd951" style:font-family-asian="'Liberation Serif'" style:font-family-generic-asian="roman" style:font-size-asian="13pt" style:font-weight-asian="normal" style:font-family-complex="'Liberation Serif'" style:font-family-generic-complex="roman" style:font-size-complex="13pt" style:font-weight-complex="normal"/>
    </style:style>
    <style:style style:name="T604" style:family="text">
      <style:text-properties fo:font-size="13pt" style:text-underline-style="none" fo:font-weight="normal" officeooo:rsid="085cd951" style:font-name-asian="NSimSun" style:font-size-asian="13pt" style:font-weight-asian="normal" style:font-name-complex="Lucida Sans1" style:font-size-complex="13pt" style:font-weight-complex="normal"/>
    </style:style>
    <style:style style:name="T605" style:family="text">
      <style:text-properties fo:font-size="13pt" style:text-underline-style="none" fo:font-weight="normal" officeooo:rsid="0946763c" style:font-size-asian="13pt" style:font-weight-asian="normal" style:font-size-complex="13pt" style:font-weight-complex="normal"/>
    </style:style>
    <style:style style:name="T606" style:family="text">
      <style:text-properties fo:font-size="12pt" style:text-underline-style="none" fo:font-weight="normal" style:font-size-asian="12pt" style:font-weight-asian="normal" style:font-size-complex="12pt" style:font-weight-complex="normal"/>
    </style:style>
    <style:style style:name="T607" style:family="text">
      <style:text-properties fo:font-size="14pt" style:text-underline-style="none" fo:font-weight="normal" officeooo:rsid="0870475f" style:font-size-asian="14pt" style:font-weight-asian="normal" style:font-size-complex="14pt" style:font-weight-complex="normal"/>
    </style:style>
    <style:style style:name="T608" style:family="text">
      <style:text-properties fo:font-size="14pt" style:text-underline-style="none" fo:font-weight="normal" officeooo:rsid="07a5c96b" style:font-size-asian="14pt" style:font-weight-asian="normal" style:font-size-complex="14pt" style:font-weight-complex="normal"/>
    </style:style>
    <style:style style:name="T609" style:family="text">
      <style:text-properties fo:font-size="14pt" style:text-underline-style="none" officeooo:rsid="085ea79d" style:font-size-asian="14pt" style:font-size-complex="14pt"/>
    </style:style>
    <style:style style:name="T610" style:family="text">
      <style:text-properties fo:font-size="14pt" style:text-underline-style="none" fo:font-weight="normal" officeooo:rsid="08603d48" style:font-size-asian="14pt" style:font-weight-asian="normal" style:font-size-complex="14pt" style:font-weight-complex="normal"/>
    </style:style>
    <style:style style:name="T611" style:family="text">
      <style:text-properties fo:font-size="12pt" style:text-underline-style="solid" style:text-underline-width="auto" style:text-underline-color="font-color" fo:font-weight="normal" officeooo:rsid="0864d4df" style:font-size-asian="12pt" style:font-weight-asian="normal" style:font-size-complex="12pt" style:font-weight-complex="normal"/>
    </style:style>
    <style:style style:name="T612" style:family="text">
      <style:text-properties fo:font-size="12pt" fo:font-weight="normal" officeooo:rsid="0864d4df" style:font-size-asian="12pt" style:font-weight-asian="normal" style:font-size-complex="12pt" style:font-weight-complex="normal"/>
    </style:style>
    <style:style style:name="T613" style:family="text">
      <style:text-properties fo:font-size="12pt" fo:font-weight="normal" officeooo:rsid="086628b6" style:font-size-asian="12pt" style:font-weight-asian="normal" style:font-size-complex="12pt" style:font-weight-complex="normal"/>
    </style:style>
    <style:style style:name="T614" style:family="text">
      <style:text-properties fo:font-size="12pt" fo:font-weight="normal" officeooo:rsid="08678a5d" style:font-size-asian="12pt" style:font-weight-asian="normal" style:font-size-complex="12pt" style:font-weight-complex="normal"/>
    </style:style>
    <style:style style:name="T615" style:family="text">
      <style:text-properties style:text-underline-style="solid" style:text-underline-width="auto" style:text-underline-color="font-color" fo:font-weight="normal" officeooo:rsid="08642e42" style:font-weight-asian="normal" style:font-weight-complex="normal"/>
    </style:style>
    <style:style style:name="T616" style:family="text">
      <style:text-properties fo:font-weight="normal" officeooo:rsid="0863ca6a" style:font-weight-asian="normal" style:font-weight-complex="normal"/>
    </style:style>
    <style:style style:name="T617" style:family="text">
      <style:text-properties fo:font-weight="normal" officeooo:rsid="08642e42" style:font-weight-asian="normal" style:font-weight-complex="normal"/>
    </style:style>
    <style:style style:name="T618" style:family="text">
      <style:text-properties fo:font-weight="normal" officeooo:rsid="08764d7d" style:font-weight-asian="normal" style:font-weight-complex="normal"/>
    </style:style>
    <style:style style:name="T619" style:family="text">
      <style:text-properties fo:font-weight="normal" officeooo:rsid="097d41e3" style:font-weight-asian="normal" style:font-weight-complex="normal"/>
    </style:style>
    <style:style style:name="T620" style:family="text">
      <style:text-properties fo:font-size="11pt" fo:font-weight="normal" officeooo:rsid="081a5479" style:font-size-asian="11pt" style:font-weight-asian="normal" style:font-size-complex="11pt" style:font-weight-complex="normal"/>
    </style:style>
    <style:style style:name="T621" style:family="text">
      <style:text-properties fo:font-size="11pt" fo:font-weight="normal" officeooo:rsid="0863ca6a" style:font-size-asian="11pt" style:font-weight-asian="normal" style:font-size-complex="11pt" style:font-weight-complex="normal"/>
    </style:style>
    <style:style style:name="T622" style:family="text">
      <style:text-properties fo:font-size="11pt" fo:font-weight="normal" officeooo:rsid="097d41e3" style:font-size-asian="11pt" style:font-weight-asian="normal" style:font-size-complex="11pt" style:font-weight-complex="normal"/>
    </style:style>
    <style:style style:name="T623" style:family="text">
      <style:text-properties fo:color="#000000" loext:opacity="100%" fo:font-weight="normal" officeooo:rsid="09b857e5" style:font-name-asian="Calibri" style:font-weight-asian="normal" style:font-name-complex="Calibri" style:font-weight-complex="normal"/>
    </style:style>
    <style:style style:name="T624" style:family="text">
      <style:text-properties fo:color="#000000" loext:opacity="100%" fo:font-weight="normal" officeooo:rsid="08688ed0" style:font-name-asian="Calibri" style:font-weight-asian="normal" style:font-name-complex="Calibri" style:font-weight-complex="normal"/>
    </style:style>
    <style:style style:name="T625" style:family="text">
      <style:text-properties fo:color="#000000" loext:opacity="100%" fo:font-weight="normal" officeooo:rsid="081a5479" style:font-name-asian="Calibri" style:font-weight-asian="normal" style:font-name-complex="Calibri" style:font-weight-complex="normal"/>
    </style:style>
    <style:style style:name="T626" style:family="text">
      <style:text-properties fo:color="#000000" loext:opacity="100%" fo:font-weight="normal" officeooo:rsid="0863ca6a" style:font-name-asian="Calibri" style:font-weight-asian="normal" style:font-name-complex="Calibri" style:font-weight-complex="normal"/>
    </style:style>
    <style:style style:name="T627" style:family="text">
      <style:text-properties fo:color="#000000" loext:opacity="100%" fo:font-weight="normal" officeooo:rsid="0868f860" style:font-name-asian="Calibri" style:font-weight-asian="normal" style:font-name-complex="Calibri" style:font-weight-complex="normal"/>
    </style:style>
    <style:style style:name="T628" style:family="text">
      <style:text-properties fo:color="#000000" loext:opacity="100%" fo:font-weight="normal" officeooo:rsid="086995b3" style:font-name-asian="Calibri" style:font-weight-asian="normal" style:font-name-complex="Calibri" style:font-weight-complex="normal"/>
    </style:style>
    <style:style style:name="T629" style:family="text">
      <style:text-properties fo:color="#000000" loext:opacity="100%" fo:font-weight="normal" officeooo:rsid="0869a54f" style:font-name-asian="Calibri" style:font-weight-asian="normal" style:font-name-complex="Calibri" style:font-weight-complex="normal"/>
    </style:style>
    <style:style style:name="T630" style:family="text">
      <style:text-properties officeooo:rsid="086ba43d"/>
    </style:style>
    <style:style style:name="T631" style:family="text">
      <style:text-properties officeooo:rsid="09b8cdcf"/>
    </style:style>
    <style:style style:name="T632" style:family="text">
      <style:text-properties officeooo:rsid="08558c13"/>
    </style:style>
    <style:style style:name="T633" style:family="text">
      <style:text-properties officeooo:rsid="086c0c61"/>
    </style:style>
    <style:style style:name="T634" style:family="text">
      <style:text-properties officeooo:rsid="0856cdfb"/>
    </style:style>
    <style:style style:name="T635" style:family="text">
      <style:text-properties officeooo:rsid="086cd53c"/>
    </style:style>
    <style:style style:name="T636" style:family="text">
      <style:text-properties officeooo:rsid="086ec77d"/>
    </style:style>
    <style:style style:name="T637" style:family="text">
      <style:text-properties officeooo:rsid="0859b91c"/>
    </style:style>
    <style:style style:name="T638" style:family="text">
      <style:text-properties officeooo:rsid="086f7257"/>
    </style:style>
    <style:style style:name="T639" style:family="text">
      <style:text-properties fo:font-weight="bold" officeooo:rsid="096eda2e" style:font-weight-asian="bold" style:font-weight-complex="bold"/>
    </style:style>
    <style:style style:name="T640" style:family="text">
      <style:text-properties officeooo:rsid="096eda2e"/>
    </style:style>
    <style:style style:name="T641" style:family="text">
      <style:text-properties fo:font-size="24pt" style:text-underline-style="none" officeooo:rsid="087304f0" style:font-size-asian="24pt" style:font-size-complex="24pt"/>
    </style:style>
    <style:style style:name="T642" style:family="text">
      <style:text-properties fo:font-size="24pt" style:text-underline-style="none" officeooo:rsid="08ec33c4" style:font-size-asian="24pt" style:font-size-complex="24pt"/>
    </style:style>
    <style:style style:name="T643" style:family="text">
      <style:text-properties style:text-underline-style="none" officeooo:rsid="087304f0"/>
    </style:style>
    <style:style style:name="T644" style:family="text">
      <style:text-properties style:text-underline-style="none" fo:font-weight="normal" officeooo:rsid="084d7b19" style:font-weight-asian="normal" style:font-weight-complex="normal"/>
    </style:style>
    <style:style style:name="T645" style:family="text">
      <style:text-properties style:text-underline-style="none" fo:font-weight="normal" officeooo:rsid="087304f0" style:font-weight-asian="normal" style:font-weight-complex="normal"/>
    </style:style>
    <style:style style:name="T646" style:family="text">
      <style:text-properties style:text-underline-style="none" fo:font-weight="normal" officeooo:rsid="08603d48" style:font-weight-asian="normal" style:font-weight-complex="normal"/>
    </style:style>
    <style:style style:name="T647" style:family="text">
      <style:text-properties style:text-underline-style="none" officeooo:rsid="085ea79d"/>
    </style:style>
    <style:style style:name="T648" style:family="text">
      <style:text-properties style:text-underline-style="none" fo:font-weight="normal" officeooo:rsid="0874dceb" style:font-weight-asian="normal" style:font-weight-complex="normal"/>
    </style:style>
    <style:style style:name="T649" style:family="text">
      <style:text-properties style:text-underline-style="none" officeooo:rsid="084cabb9"/>
    </style:style>
    <style:style style:name="T650" style:family="text">
      <style:text-properties fo:color="#000000" loext:opacity="100%" fo:font-size="14pt" style:text-underline-style="none" fo:font-weight="bold" officeooo:rsid="07d81a1c" style:font-name-asian="Calibri" style:font-size-asian="14pt" style:font-weight-asian="bold" style:font-name-complex="Calibri" style:font-size-complex="14pt" style:font-weight-complex="bold"/>
    </style:style>
    <style:style style:name="T651" style:family="text">
      <style:text-properties fo:color="#000000" loext:opacity="100%" fo:font-size="14pt" style:text-underline-style="none" fo:font-weight="bold" officeooo:rsid="0762dd27" style:font-name-asian="Calibri" style:font-size-asian="14pt" style:font-weight-asian="bold" style:font-name-complex="Calibri" style:font-size-complex="14pt" style:font-weight-complex="bold"/>
    </style:style>
    <style:style style:name="T652" style:family="text">
      <style:text-properties fo:color="#000000" loext:opacity="100%" fo:font-size="14pt" style:text-underline-style="none" fo:font-weight="bold" officeooo:rsid="0767146c" style:font-name-asian="Calibri" style:font-size-asian="14pt" style:font-weight-asian="bold" style:font-name-complex="Calibri" style:font-size-complex="14pt" style:font-weight-complex="bold"/>
    </style:style>
    <style:style style:name="T653" style:family="text">
      <style:text-properties fo:color="#000000" loext:opacity="100%" fo:font-size="14pt" style:text-underline-style="none" officeooo:rsid="0767146c" style:font-name-asian="Calibri" style:font-size-asian="14pt" style:font-name-complex="Calibri" style:font-size-complex="14pt"/>
    </style:style>
    <style:style style:name="T654" style:family="text">
      <style:text-properties fo:color="#000000" loext:opacity="100%" fo:font-size="14pt" officeooo:rsid="0762dd27" style:font-name-asian="Calibri" style:font-size-asian="14pt" style:font-name-complex="Calibri" style:font-size-complex="14pt"/>
    </style:style>
    <style:style style:name="T655" style:family="text">
      <style:text-properties fo:color="#000000" loext:opacity="100%" fo:font-size="12pt" officeooo:rsid="0762dd27" style:font-name-asian="Calibri" style:font-size-asian="12pt" style:font-name-complex="Calibri" style:font-size-complex="12pt"/>
    </style:style>
    <style:style style:name="T656" style:family="text">
      <style:text-properties fo:color="#000000" loext:opacity="100%" fo:font-size="12pt" officeooo:rsid="081ae07c" style:font-name-asian="Calibri" style:font-size-asian="12pt" style:font-name-complex="Calibri" style:font-size-complex="12pt"/>
    </style:style>
    <style:style style:name="T657" style:family="text">
      <style:text-properties fo:color="#000000" loext:opacity="100%" fo:font-size="12pt" officeooo:rsid="0864d4df" style:font-name-asian="Calibri" style:font-size-asian="12pt" style:font-name-complex="Calibri" style:font-size-complex="12pt"/>
    </style:style>
    <style:style style:name="T658" style:family="text">
      <style:text-properties fo:color="#000000" loext:opacity="100%" fo:font-size="12pt" officeooo:rsid="087a1cb3" style:font-name-asian="Calibri" style:font-size-asian="12pt" style:font-name-complex="Calibri" style:font-size-complex="12pt"/>
    </style:style>
    <style:style style:name="T659" style:family="text">
      <style:text-properties fo:color="#000000" loext:opacity="100%" fo:font-size="12pt" officeooo:rsid="07e77cfd" style:font-name-asian="Calibri" style:font-size-asian="12pt" style:font-name-complex="Calibri" style:font-size-complex="12pt"/>
    </style:style>
    <style:style style:name="T660" style:family="text">
      <style:text-properties fo:color="#000000" loext:opacity="100%" fo:font-size="12pt" officeooo:rsid="082de3ec" style:font-name-asian="Calibri" style:font-size-asian="12pt" style:font-name-complex="Calibri" style:font-size-complex="12pt"/>
    </style:style>
    <style:style style:name="T661" style:family="text">
      <style:text-properties fo:color="#000000" loext:opacity="100%" fo:font-size="12pt" style:text-underline-style="none" officeooo:rsid="0762dd27" style:font-name-asian="Calibri" style:font-size-asian="12pt" style:font-name-complex="Calibri" style:font-size-complex="12pt"/>
    </style:style>
    <style:style style:name="T662" style:family="text">
      <style:text-properties fo:color="#000000" loext:opacity="100%" fo:font-size="12pt" style:text-underline-style="none" officeooo:rsid="086628b6" style:font-name-asian="Calibri" style:font-size-asian="12pt" style:font-name-complex="Calibri" style:font-size-complex="12pt"/>
    </style:style>
    <style:style style:name="T663" style:family="text">
      <style:text-properties fo:color="#000000" loext:opacity="100%" fo:font-size="12pt" style:text-underline-style="none" officeooo:rsid="0878c5e7" style:font-name-asian="Calibri" style:font-size-asian="12pt" style:font-name-complex="Calibri" style:font-size-complex="12pt"/>
    </style:style>
    <style:style style:name="T664" style:family="text">
      <style:text-properties fo:color="#000000" loext:opacity="100%" fo:font-size="12pt" style:text-underline-style="none" officeooo:rsid="076393a9" style:font-name-asian="Calibri" style:font-size-asian="12pt" style:font-name-complex="Calibri" style:font-size-complex="12pt"/>
    </style:style>
    <style:style style:name="T665" style:family="text">
      <style:text-properties fo:color="#000000" loext:opacity="100%" fo:font-size="12pt" style:text-underline-style="none" officeooo:rsid="087b6436" style:font-name-asian="Calibri" style:font-size-asian="12pt" style:font-name-complex="Calibri" style:font-size-complex="12pt"/>
    </style:style>
    <style:style style:name="T666" style:family="text">
      <style:text-properties fo:color="#000000" loext:opacity="100%" fo:font-size="12pt" style:text-underline-style="none" officeooo:rsid="081ae07c" style:font-name-asian="Calibri" style:font-size-asian="12pt" style:font-name-complex="Calibri" style:font-size-complex="12pt"/>
    </style:style>
    <style:style style:name="T667" style:family="text">
      <style:text-properties fo:color="#000000" loext:opacity="100%" fo:font-size="12pt" style:text-underline-style="none" officeooo:rsid="08505bd1" style:font-name-asian="Calibri" style:font-size-asian="12pt" style:font-name-complex="Calibri" style:font-size-complex="12pt"/>
    </style:style>
    <style:style style:name="T668" style:family="text">
      <style:text-properties fo:color="#000000" loext:opacity="100%" fo:font-size="12pt" style:text-underline-style="none" officeooo:rsid="082de3ec" style:font-name-asian="Calibri" style:font-size-asian="12pt" style:font-name-complex="Calibri" style:font-size-complex="12pt"/>
    </style:style>
    <style:style style:name="T669" style:family="text">
      <style:text-properties fo:color="#000000" loext:opacity="100%" fo:font-size="12pt" style:text-underline-style="none" officeooo:rsid="0864d4df" style:font-name-asian="Calibri" style:font-size-asian="12pt" style:font-name-complex="Calibri" style:font-size-complex="12pt"/>
    </style:style>
    <style:style style:name="T670" style:family="text">
      <style:text-properties fo:color="#000000" loext:opacity="100%" fo:font-size="12pt" style:text-underline-style="none" officeooo:rsid="08003407" style:font-name-asian="Calibri" style:font-size-asian="12pt" style:font-name-complex="Calibri" style:font-size-complex="12pt"/>
    </style:style>
    <style:style style:name="T671" style:family="text">
      <style:text-properties fo:color="#000000" loext:opacity="100%" fo:font-size="12pt" style:text-underline-style="none" officeooo:rsid="080d7ab1" style:font-name-asian="Calibri" style:font-size-asian="12pt" style:font-name-complex="Calibri" style:font-size-complex="12pt"/>
    </style:style>
    <style:style style:name="T672" style:family="text">
      <style:text-properties fo:color="#000000" loext:opacity="100%" fo:font-size="12pt" style:text-underline-style="none" officeooo:rsid="07fbc43b" style:font-name-asian="Calibri" style:font-size-asian="12pt" style:font-name-complex="Calibri" style:font-size-complex="12pt"/>
    </style:style>
    <style:style style:name="T673" style:family="text">
      <style:text-properties fo:color="#000000" loext:opacity="100%" fo:font-size="12pt" style:text-underline-style="none" officeooo:rsid="07e77cfd" style:font-name-asian="Calibri" style:font-size-asian="12pt" style:font-name-complex="Calibri" style:font-size-complex="12pt"/>
    </style:style>
    <style:style style:name="T674" style:family="text">
      <style:text-properties fo:color="#000000" loext:opacity="100%" fo:font-size="12pt" style:text-underline-style="none" officeooo:rsid="098d5e3a" style:font-name-asian="Calibri" style:font-size-asian="12pt" style:font-name-complex="Calibri" style:font-size-complex="12pt"/>
    </style:style>
    <style:style style:name="T675" style:family="text">
      <style:text-properties fo:color="#000000" loext:opacity="100%" fo:font-size="12pt" style:text-underline-style="none" officeooo:rsid="080ec1a5" style:font-name-asian="Calibri" style:font-size-asian="12pt" style:font-name-complex="Calibri" style:font-size-complex="12pt"/>
    </style:style>
    <style:style style:name="T676" style:family="text">
      <style:text-properties fo:color="#000000" loext:opacity="100%" fo:font-size="12pt" style:text-underline-style="none" officeooo:rsid="076388e2" style:font-name-asian="Calibri" style:font-size-asian="12pt" style:font-name-complex="Calibri" style:font-size-complex="12pt"/>
    </style:style>
    <style:style style:name="T677" style:family="text">
      <style:text-properties fo:color="#000000" loext:opacity="100%" fo:font-size="12pt" style:text-underline-style="none" officeooo:rsid="093e1cc2" style:font-name-asian="Calibri" style:font-size-asian="12pt" style:font-name-complex="Calibri" style:font-size-complex="12pt"/>
    </style:style>
    <style:style style:name="T678" style:family="text">
      <style:text-properties fo:color="#000000" loext:opacity="100%" fo:font-size="12pt" style:text-underline-style="none" officeooo:rsid="07055008" style:font-name-asian="Calibri" style:font-size-asian="12pt" style:font-name-complex="Calibri" style:font-size-complex="12pt"/>
    </style:style>
    <style:style style:name="T679" style:family="text">
      <style:text-properties fo:color="#000000" loext:opacity="100%" fo:font-size="12pt" style:text-underline-style="none" officeooo:rsid="0878498f" style:font-name-asian="Calibri" style:font-size-asian="12pt" style:font-name-complex="Calibri" style:font-size-complex="12pt"/>
    </style:style>
    <style:style style:name="T680" style:family="text">
      <style:text-properties style:text-underline-style="solid" style:text-underline-width="auto" style:text-underline-color="font-color" fo:font-weight="normal" officeooo:rsid="08767187" style:font-weight-asian="normal" style:font-weight-complex="normal"/>
    </style:style>
    <style:style style:name="T681" style:family="text">
      <style:text-properties fo:font-weight="normal" officeooo:rsid="08767187" style:font-weight-asian="normal" style:font-weight-complex="normal"/>
    </style:style>
    <style:style style:name="T682" style:family="text">
      <style:text-properties fo:font-size="9pt" fo:font-weight="normal" officeooo:rsid="08767187" style:font-size-asian="9pt" style:font-weight-asian="normal" style:font-size-complex="9pt" style:font-weight-complex="normal"/>
    </style:style>
    <style:style style:name="T683" style:family="text">
      <style:text-properties fo:font-size="9pt" fo:font-weight="normal" officeooo:rsid="08642e42" style:font-size-asian="9pt" style:font-weight-asian="normal" style:font-size-complex="9pt" style:font-weight-complex="normal"/>
    </style:style>
    <style:style style:name="T684" style:family="text">
      <style:text-properties fo:color="#000000" loext:opacity="100%" fo:font-weight="normal" officeooo:rsid="09b8cdcf" style:font-name-asian="Calibri" style:font-weight-asian="normal" style:font-name-complex="Calibri" style:font-weight-complex="normal"/>
    </style:style>
    <style:style style:name="T685" style:family="text">
      <style:text-properties fo:color="#000000" loext:opacity="100%" fo:font-weight="normal" officeooo:rsid="087c1ca9" style:font-name-asian="Calibri" style:font-weight-asian="normal" style:font-name-complex="Calibri" style:font-weight-complex="normal"/>
    </style:style>
    <style:style style:name="T686" style:family="text">
      <style:text-properties officeooo:rsid="087e17c5"/>
    </style:style>
    <style:style style:name="T687" style:family="text">
      <style:text-properties officeooo:rsid="087e3311"/>
    </style:style>
    <style:style style:name="T688" style:family="text">
      <style:text-properties officeooo:rsid="087ea610"/>
    </style:style>
    <style:style style:name="T689" style:family="text">
      <style:text-properties officeooo:rsid="088023f5"/>
    </style:style>
    <style:style style:name="T690" style:family="text">
      <style:text-properties officeooo:rsid="0881371f"/>
    </style:style>
    <style:style style:name="T691" style:family="text">
      <style:text-properties officeooo:rsid="09bacd4e"/>
    </style:style>
    <style:style style:name="T692" style:family="text">
      <style:text-properties officeooo:rsid="08822d2d"/>
    </style:style>
    <style:style style:name="T693" style:family="text">
      <style:text-properties officeooo:rsid="0883b1d4"/>
    </style:style>
    <style:style style:name="T694" style:family="text">
      <style:text-properties fo:font-weight="bold" officeooo:rsid="0971dae2" style:font-weight-asian="bold" style:font-weight-complex="bold"/>
    </style:style>
    <style:style style:name="T695" style:family="text">
      <style:text-properties officeooo:rsid="0971dae2"/>
    </style:style>
    <style:style style:name="T696" style:family="text">
      <style:text-properties fo:font-size="24pt" style:text-underline-style="none" officeooo:rsid="08844ea6" style:font-size-asian="24pt" style:font-size-complex="24pt"/>
    </style:style>
    <style:style style:name="T697" style:family="text">
      <style:text-properties fo:font-size="14pt" style:text-underline-style="none" officeooo:rsid="094b46ae" style:font-size-asian="14pt" style:font-size-complex="14pt"/>
    </style:style>
    <style:style style:name="T698" style:family="text">
      <style:text-properties style:text-underline-style="none" officeooo:rsid="08844ea6"/>
    </style:style>
    <style:style style:name="T699" style:family="text">
      <style:text-properties style:text-underline-style="none" fo:font-weight="normal" officeooo:rsid="0884bda5" style:font-weight-asian="normal" style:font-weight-complex="normal"/>
    </style:style>
    <style:style style:name="T700" style:family="text">
      <style:text-properties style:text-underline-style="solid" style:text-underline-width="auto" style:text-underline-color="font-color" fo:font-weight="normal" officeooo:rsid="088c3119" style:font-weight-asian="normal" style:font-weight-complex="normal"/>
    </style:style>
    <style:style style:name="T701" style:family="text">
      <style:text-properties fo:font-weight="normal" officeooo:rsid="0889b082" style:font-weight-asian="normal" style:font-weight-complex="normal"/>
    </style:style>
    <style:style style:name="T702" style:family="text">
      <style:text-properties fo:font-weight="normal" officeooo:rsid="0889b2a0" style:font-weight-asian="normal" style:font-weight-complex="normal"/>
    </style:style>
    <style:style style:name="T703" style:family="text">
      <style:text-properties fo:font-weight="normal" officeooo:rsid="088a8697" style:font-weight-asian="normal" style:font-weight-complex="normal"/>
    </style:style>
    <style:style style:name="T704" style:family="text">
      <style:text-properties fo:font-weight="normal" officeooo:rsid="088cc9ff" style:font-weight-asian="normal" style:font-weight-complex="normal"/>
    </style:style>
    <style:style style:name="T705" style:family="text">
      <style:text-properties fo:font-weight="normal" officeooo:rsid="088c3119" style:font-weight-asian="normal" style:font-weight-complex="normal"/>
    </style:style>
    <style:style style:name="T706" style:family="text">
      <style:text-properties style:text-underline-style="solid" style:text-underline-width="auto" style:text-underline-color="font-color" fo:font-weight="normal" officeooo:rsid="0886344d" style:font-weight-asian="normal" style:font-weight-complex="normal"/>
    </style:style>
    <style:style style:name="T707" style:family="text">
      <style:text-properties fo:font-weight="normal" officeooo:rsid="0886344d" style:font-weight-asian="normal" style:font-weight-complex="normal"/>
    </style:style>
    <style:style style:name="T708" style:family="text">
      <style:text-properties fo:font-weight="normal" officeooo:rsid="0886db0a" style:font-weight-asian="normal" style:font-weight-complex="normal"/>
    </style:style>
    <style:style style:name="T709" style:family="text">
      <style:text-properties fo:color="#000000" loext:opacity="100%" fo:font-weight="normal" officeooo:rsid="088d762b" style:font-name-asian="Calibri" style:font-weight-asian="normal" style:font-name-complex="Calibri" style:font-weight-complex="normal"/>
    </style:style>
    <style:style style:name="T710" style:family="text">
      <style:text-properties fo:color="#000000" loext:opacity="100%" fo:font-weight="normal" officeooo:rsid="088d86cf" style:font-name-asian="Calibri" style:font-weight-asian="normal" style:font-name-complex="Calibri" style:font-weight-complex="normal"/>
    </style:style>
    <style:style style:name="T711" style:family="text">
      <style:text-properties fo:color="#000000" loext:opacity="100%" fo:font-weight="normal" officeooo:rsid="088f726a" style:font-name-asian="Calibri" style:font-weight-asian="normal" style:font-name-complex="Calibri" style:font-weight-complex="normal"/>
    </style:style>
    <style:style style:name="T712" style:family="text">
      <style:text-properties officeooo:rsid="09bad06b"/>
    </style:style>
    <style:style style:name="T713" style:family="text">
      <style:text-properties officeooo:rsid="088f8b21"/>
    </style:style>
    <style:style style:name="T714" style:family="text">
      <style:text-properties officeooo:rsid="08913c5d"/>
    </style:style>
    <style:style style:name="T715" style:family="text">
      <style:text-properties officeooo:rsid="0891d80f"/>
    </style:style>
    <style:style style:name="T716" style:family="text">
      <style:text-properties fo:font-size="24pt" style:text-underline-style="none" officeooo:rsid="0891ec0b" style:font-size-asian="24pt" style:font-size-complex="24pt"/>
    </style:style>
    <style:style style:name="T717" style:family="text">
      <style:text-properties style:text-underline-style="none" officeooo:rsid="0891ec0b"/>
    </style:style>
    <style:style style:name="T718" style:family="text">
      <style:text-properties fo:font-size="14pt" style:text-underline-style="none" officeooo:rsid="0891ec0b" style:font-size-asian="14pt" style:font-size-complex="14pt"/>
    </style:style>
    <style:style style:name="T719" style:family="text">
      <style:text-properties fo:font-size="14pt" style:text-underline-style="none" fo:font-weight="normal" officeooo:rsid="0893912d" style:font-size-asian="14pt" style:font-weight-asian="normal" style:font-size-complex="14pt" style:font-weight-complex="normal"/>
    </style:style>
    <style:style style:name="T720" style:family="text">
      <style:text-properties fo:font-size="14pt" style:text-underline-style="none" fo:font-weight="normal" officeooo:rsid="0884bda5" style:font-size-asian="14pt" style:font-weight-asian="normal" style:font-size-complex="14pt" style:font-weight-complex="normal"/>
    </style:style>
    <style:style style:name="T721" style:family="text">
      <style:text-properties fo:font-size="14pt" style:text-underline-style="none" officeooo:rsid="08844ea6" style:font-size-asian="14pt" style:font-size-complex="14pt"/>
    </style:style>
    <style:style style:name="T722" style:family="text">
      <style:text-properties style:text-underline-style="solid" style:text-underline-width="auto" style:text-underline-color="font-color" fo:font-weight="normal" officeooo:rsid="08943c98" style:font-weight-asian="normal" style:font-weight-complex="normal"/>
    </style:style>
    <style:style style:name="T723" style:family="text">
      <style:text-properties fo:font-weight="normal" officeooo:rsid="0894c332" style:font-weight-asian="normal" style:font-weight-complex="normal"/>
    </style:style>
    <style:style style:name="T724" style:family="text">
      <style:text-properties fo:font-weight="normal" officeooo:rsid="08952cb5" style:font-weight-asian="normal" style:font-weight-complex="normal"/>
    </style:style>
    <style:style style:name="T725" style:family="text">
      <style:text-properties fo:font-weight="normal" officeooo:rsid="08955639" style:font-weight-asian="normal" style:font-weight-complex="normal"/>
    </style:style>
    <style:style style:name="T726" style:family="text">
      <style:text-properties style:text-underline-style="solid" style:text-underline-width="auto" style:text-underline-color="font-color" fo:font-weight="normal" officeooo:rsid="0895f418" style:font-weight-asian="normal" style:font-weight-complex="normal"/>
    </style:style>
    <style:style style:name="T727" style:family="text">
      <style:text-properties fo:font-weight="normal" officeooo:rsid="08939ac7" style:font-weight-asian="normal" style:font-weight-complex="normal"/>
    </style:style>
    <style:style style:name="T728" style:family="text">
      <style:text-properties fo:font-weight="normal" officeooo:rsid="0895f418" style:font-weight-asian="normal" style:font-weight-complex="normal"/>
    </style:style>
    <style:style style:name="T729" style:family="text">
      <style:text-properties fo:color="#000000" loext:opacity="100%" fo:font-weight="normal" officeooo:rsid="09bbdb68" style:font-name-asian="Calibri" style:font-weight-asian="normal" style:font-name-complex="Calibri" style:font-weight-complex="normal"/>
    </style:style>
    <style:style style:name="T730" style:family="text">
      <style:text-properties fo:color="#000000" loext:opacity="100%" fo:font-weight="normal" officeooo:rsid="0897c0ba" style:font-name-asian="Calibri" style:font-weight-asian="normal" style:font-name-complex="Calibri" style:font-weight-complex="normal"/>
    </style:style>
    <style:style style:name="T731" style:family="text">
      <style:text-properties fo:color="#000000" loext:opacity="100%" fo:font-weight="normal" officeooo:rsid="0897c5c1" style:font-name-asian="Calibri" style:font-weight-asian="normal" style:font-name-complex="Calibri" style:font-weight-complex="normal"/>
    </style:style>
    <style:style style:name="T732" style:family="text">
      <style:text-properties fo:color="#000000" loext:opacity="100%" fo:font-weight="normal" officeooo:rsid="08995ccf" style:font-name-asian="Calibri" style:font-weight-asian="normal" style:font-name-complex="Calibri" style:font-weight-complex="normal"/>
    </style:style>
    <style:style style:name="T733" style:family="text">
      <style:text-properties officeooo:rsid="089cd277"/>
    </style:style>
    <style:style style:name="T734" style:family="text">
      <style:text-properties officeooo:rsid="09bd14b1"/>
    </style:style>
    <style:style style:name="T735" style:family="text">
      <style:text-properties officeooo:rsid="089ecf5f"/>
    </style:style>
    <style:style style:name="T736" style:family="text">
      <style:text-properties officeooo:rsid="089af387"/>
    </style:style>
    <style:style style:name="T737" style:family="text">
      <style:text-properties officeooo:rsid="08a03786"/>
    </style:style>
    <style:style style:name="T738" style:family="text">
      <style:text-properties officeooo:rsid="09be69dc"/>
    </style:style>
    <style:style style:name="T739" style:family="text">
      <style:text-properties officeooo:rsid="08a0eae0"/>
    </style:style>
    <style:style style:name="T740" style:family="text">
      <style:text-properties officeooo:rsid="08a3db0d"/>
    </style:style>
    <style:style style:name="T741" style:family="text">
      <style:text-properties officeooo:rsid="08a524bb"/>
    </style:style>
    <style:style style:name="T742" style:family="text">
      <style:text-properties officeooo:rsid="08a68198"/>
    </style:style>
    <style:style style:name="T743" style:family="text">
      <style:text-properties fo:font-weight="bold" officeooo:rsid="097281b8" style:font-weight-asian="bold" style:font-weight-complex="bold"/>
    </style:style>
    <style:style style:name="T744" style:family="text">
      <style:text-properties officeooo:rsid="097281b8"/>
    </style:style>
    <style:style style:name="T745" style:family="text">
      <style:text-properties fo:font-size="24pt" style:text-underline-style="none" officeooo:rsid="08b017fc" style:font-size-asian="24pt" style:font-size-complex="24pt"/>
    </style:style>
    <style:style style:name="T746" style:family="text">
      <style:text-properties style:text-underline-style="none" officeooo:rsid="08bc0061" style:font-name-asian="Calibri" style:font-name-complex="Calibri"/>
    </style:style>
    <style:style style:name="T747" style:family="text">
      <style:text-properties style:text-underline-style="none" fo:font-weight="normal" officeooo:rsid="08bc0061" style:font-name-asian="Calibri" style:font-weight-asian="normal" style:font-name-complex="Calibri" style:font-weight-complex="normal"/>
    </style:style>
    <style:style style:name="T748" style:family="text">
      <style:text-properties style:text-underline-style="none" fo:font-weight="normal" officeooo:rsid="08c204e1" style:font-name-asian="Calibri" style:font-weight-asian="normal" style:font-name-complex="Calibri" style:font-weight-complex="normal"/>
    </style:style>
    <style:style style:name="T749" style:family="text">
      <style:text-properties style:text-underline-style="none" fo:font-weight="normal" officeooo:rsid="08c349f8" style:font-name-asian="Calibri" style:font-weight-asian="normal" style:font-name-complex="Calibri" style:font-weight-complex="normal"/>
    </style:style>
    <style:style style:name="T750" style:family="text">
      <style:text-properties fo:font-size="14pt" style:text-underline-style="none" fo:font-weight="normal" officeooo:rsid="08c349f8" style:font-size-asian="14pt" style:font-weight-asian="normal" style:font-size-complex="14pt" style:font-weight-complex="normal"/>
    </style:style>
    <style:style style:name="T751" style:family="text">
      <style:text-properties fo:font-size="14pt" style:text-underline-style="none" fo:font-weight="normal" officeooo:rsid="08c05ba2" style:font-size-asian="14pt" style:font-weight-asian="normal" style:font-size-complex="14pt" style:font-weight-complex="normal"/>
    </style:style>
    <style:style style:name="T752" style:family="text">
      <style:text-properties fo:font-size="14pt" style:text-underline-style="none" fo:font-weight="normal" officeooo:rsid="08bcfcae" style:font-size-asian="14pt" style:font-weight-asian="normal" style:font-size-complex="14pt" style:font-weight-complex="normal"/>
    </style:style>
    <style:style style:name="T753" style:family="text">
      <style:text-properties fo:font-size="14pt" style:text-underline-style="none" officeooo:rsid="08b017fc" style:font-size-asian="14pt" style:font-size-complex="14pt"/>
    </style:style>
    <style:style style:name="T754" style:family="text">
      <style:text-properties fo:font-size="14pt" style:text-underline-style="none" fo:font-weight="normal" officeooo:rsid="08b017fc" style:font-size-asian="14pt" style:font-weight-asian="normal" style:font-size-complex="14pt" style:font-weight-complex="normal"/>
    </style:style>
    <style:style style:name="T755" style:family="text">
      <style:text-properties fo:font-size="14pt" style:text-underline-style="none" officeooo:rsid="08b03dff" style:font-size-asian="14pt" style:font-size-complex="14pt"/>
    </style:style>
    <style:style style:name="T756" style:family="text">
      <style:text-properties style:text-underline-style="solid" style:text-underline-width="auto" style:text-underline-color="font-color" fo:font-weight="normal" officeooo:rsid="08b3a9ea" style:font-weight-asian="normal" style:font-weight-complex="normal"/>
    </style:style>
    <style:style style:name="T757" style:family="text">
      <style:text-properties fo:font-weight="normal" officeooo:rsid="08b3a9ea" style:font-weight-asian="normal" style:font-weight-complex="normal"/>
    </style:style>
    <style:style style:name="T758" style:family="text">
      <style:text-properties fo:font-size="13pt" fo:font-weight="normal" officeooo:rsid="08b2ebe2" style:font-size-asian="13pt" style:font-weight-asian="normal" style:font-size-complex="13pt" style:font-weight-complex="normal"/>
    </style:style>
    <style:style style:name="T759" style:family="text">
      <style:text-properties fo:font-weight="normal" officeooo:rsid="08b37d69" style:font-weight-asian="normal" style:font-weight-complex="normal"/>
    </style:style>
    <style:style style:name="T760" style:family="text">
      <style:text-properties fo:font-weight="normal" officeooo:rsid="08b2ebe2" style:font-weight-asian="normal" style:font-weight-complex="normal"/>
    </style:style>
    <style:style style:name="T761" style:family="text">
      <style:text-properties fo:font-weight="normal" officeooo:rsid="08b1d11a" style:font-weight-asian="normal" style:font-weight-complex="normal"/>
    </style:style>
    <style:style style:name="T762" style:family="text">
      <style:text-properties fo:color="#000000" loext:opacity="100%" fo:font-weight="normal" officeooo:rsid="09beb635" style:font-name-asian="Calibri" style:font-weight-asian="normal" style:font-name-complex="Calibri" style:font-weight-complex="normal"/>
    </style:style>
    <style:style style:name="T763" style:family="text">
      <style:text-properties fo:color="#000000" loext:opacity="100%" fo:font-weight="normal" officeooo:rsid="08b53bd6" style:font-name-asian="Calibri" style:font-weight-asian="normal" style:font-name-complex="Calibri" style:font-weight-complex="normal"/>
    </style:style>
    <style:style style:name="T764" style:family="text">
      <style:text-properties fo:color="#000000" loext:opacity="100%" fo:font-weight="normal" officeooo:rsid="08b6d411" style:font-name-asian="Calibri" style:font-weight-asian="normal" style:font-name-complex="Calibri" style:font-weight-complex="normal"/>
    </style:style>
    <style:style style:name="T765" style:family="text">
      <style:text-properties fo:color="#000000" loext:opacity="100%" fo:font-weight="normal" officeooo:rsid="08b83be8" style:font-name-asian="Calibri" style:font-weight-asian="normal" style:font-name-complex="Calibri" style:font-weight-complex="normal"/>
    </style:style>
    <style:style style:name="T766" style:family="text">
      <style:text-properties fo:color="#000000" loext:opacity="100%" fo:font-weight="normal" officeooo:rsid="08b84175" style:font-name-asian="Calibri" style:font-weight-asian="normal" style:font-name-complex="Calibri" style:font-weight-complex="normal"/>
    </style:style>
    <style:style style:name="T767" style:family="text">
      <style:text-properties officeooo:rsid="08ba09ac"/>
    </style:style>
    <style:style style:name="T768" style:family="text">
      <style:text-properties officeooo:rsid="08c6d6f6"/>
    </style:style>
    <style:style style:name="T769" style:family="text">
      <style:text-properties officeooo:rsid="08ca2ebe"/>
    </style:style>
    <style:style style:name="T770" style:family="text">
      <style:text-properties fo:font-weight="bold" officeooo:rsid="08c9dab6" style:font-weight-asian="bold" style:font-weight-complex="bold"/>
    </style:style>
    <style:style style:name="T771" style:family="text">
      <style:text-properties officeooo:rsid="08c9dab6"/>
    </style:style>
    <style:style style:name="T772" style:family="text">
      <style:text-properties officeooo:rsid="08c753e7"/>
    </style:style>
    <style:style style:name="T773" style:family="text">
      <style:text-properties officeooo:rsid="05a685e2"/>
    </style:style>
    <style:style style:name="T774" style:family="text">
      <style:text-properties officeooo:rsid="08c917a1"/>
    </style:style>
    <style:style style:name="T775" style:family="text">
      <style:text-properties fo:font-weight="bold" officeooo:rsid="09745543" style:font-weight-asian="bold" style:font-weight-complex="bold"/>
    </style:style>
    <style:style style:name="T776" style:family="text">
      <style:text-properties officeooo:rsid="09745543"/>
    </style:style>
    <style:style style:name="T777" style:family="text">
      <style:text-properties fo:font-size="24pt" style:text-underline-style="none" officeooo:rsid="08ca7f80" style:font-size-asian="24pt" style:font-size-complex="24pt"/>
    </style:style>
    <style:style style:name="T778" style:family="text">
      <style:text-properties style:text-underline-style="none" officeooo:rsid="08ca7f80"/>
    </style:style>
    <style:style style:name="T779" style:family="text">
      <style:text-properties style:text-underline-style="none" fo:font-weight="bold" officeooo:rsid="08ca7f80" style:font-weight-asian="bold" style:font-weight-complex="bold"/>
    </style:style>
    <style:style style:name="T780" style:family="text">
      <style:text-properties style:text-underline-style="solid" style:text-underline-width="auto" style:text-underline-color="font-color" fo:font-weight="normal" officeooo:rsid="08cc8ff0" style:font-weight-asian="normal" style:font-weight-complex="normal"/>
    </style:style>
    <style:style style:name="T781" style:family="text">
      <style:text-properties fo:font-weight="normal" officeooo:rsid="08cc8ff0" style:font-weight-asian="normal" style:font-weight-complex="normal"/>
    </style:style>
    <style:style style:name="T782" style:family="text">
      <style:text-properties fo:font-size="13pt" fo:font-weight="normal" officeooo:rsid="08cc8ff0" style:font-size-asian="13pt" style:font-weight-asian="normal" style:font-size-complex="13pt" style:font-weight-complex="normal"/>
    </style:style>
    <style:style style:name="T783" style:family="text">
      <style:text-properties fo:font-weight="normal" officeooo:rsid="08cdb136" style:font-weight-asian="normal" style:font-weight-complex="normal"/>
    </style:style>
    <style:style style:name="T784" style:family="text">
      <style:text-properties fo:font-weight="normal" officeooo:rsid="08cf7845" style:font-weight-asian="normal" style:font-weight-complex="normal"/>
    </style:style>
    <style:style style:name="T785" style:family="text">
      <style:text-properties fo:font-size="9pt" fo:font-weight="normal" officeooo:rsid="08cc8ff0" style:font-size-asian="9pt" style:font-weight-asian="normal" style:font-size-complex="9pt" style:font-weight-complex="normal"/>
    </style:style>
    <style:style style:name="T786" style:family="text">
      <style:text-properties style:text-underline-style="solid" style:text-underline-width="auto" style:text-underline-color="font-color" fo:font-weight="normal" officeooo:rsid="08cf7845" style:font-weight-asian="normal" style:font-weight-complex="normal"/>
    </style:style>
    <style:style style:name="T787" style:family="text">
      <style:text-properties fo:font-weight="normal" officeooo:rsid="08ca9859" style:font-weight-asian="normal" style:font-weight-complex="normal"/>
    </style:style>
    <style:style style:name="T788" style:family="text">
      <style:text-properties fo:font-size="8pt" fo:font-weight="normal" officeooo:rsid="08d0a709" style:font-size-asian="8pt" style:font-weight-asian="normal" style:font-size-complex="8pt" style:font-weight-complex="normal"/>
    </style:style>
    <style:style style:name="T789" style:family="text">
      <style:text-properties fo:font-size="8pt" fo:font-weight="normal" officeooo:rsid="0765305a" style:font-size-asian="8pt" style:font-weight-asian="normal" style:font-size-complex="8pt" style:font-weight-complex="normal"/>
    </style:style>
    <style:style style:name="T790" style:family="text">
      <style:text-properties fo:font-size="8pt" fo:font-weight="normal" officeooo:rsid="08885b69" style:font-size-asian="8pt" style:font-weight-asian="normal" style:font-size-complex="8pt" style:font-weight-complex="normal"/>
    </style:style>
    <style:style style:name="T791" style:family="text">
      <style:text-properties fo:font-weight="normal" officeooo:rsid="08d0a709" style:font-weight-asian="normal" style:font-weight-complex="normal"/>
    </style:style>
    <style:style style:name="T792" style:family="text">
      <style:text-properties fo:font-size="12pt" fo:font-weight="normal" officeooo:rsid="07f84b6f" style:font-size-asian="12pt" style:font-weight-asian="normal" style:font-size-complex="12pt" style:font-weight-complex="normal"/>
    </style:style>
    <style:style style:name="T793" style:family="text">
      <style:text-properties fo:color="#000000" loext:opacity="100%" fo:font-weight="normal" officeooo:rsid="08d20180" style:font-name-asian="Calibri" style:font-weight-asian="normal" style:font-name-complex="Calibri" style:font-weight-complex="normal"/>
    </style:style>
    <style:style style:name="T794" style:family="text">
      <style:text-properties fo:color="#000000" loext:opacity="100%" fo:font-weight="normal" officeooo:rsid="08d293da" style:font-name-asian="Calibri" style:font-weight-asian="normal" style:font-name-complex="Calibri" style:font-weight-complex="normal"/>
    </style:style>
    <style:style style:name="T795" style:family="text">
      <style:text-properties fo:color="#000000" loext:opacity="100%" officeooo:rsid="08d293da" style:font-name-asian="Calibri" style:font-name-complex="Calibri"/>
    </style:style>
    <style:style style:name="T796" style:family="text">
      <style:text-properties fo:color="#000000" loext:opacity="100%" fo:font-weight="normal" officeooo:rsid="08d3af99" style:font-name-asian="Calibri" style:font-weight-asian="normal" style:font-name-complex="Calibri" style:font-weight-complex="normal"/>
    </style:style>
    <style:style style:name="T797" style:family="text">
      <style:text-properties fo:color="#000000" loext:opacity="100%" fo:font-weight="normal" officeooo:rsid="08d458cb" style:font-name-asian="Calibri" style:font-weight-asian="normal" style:font-name-complex="Calibri" style:font-weight-complex="normal"/>
    </style:style>
    <style:style style:name="T798" style:family="text">
      <style:text-properties fo:color="#000000" loext:opacity="100%" fo:font-weight="normal" officeooo:rsid="08d4948b" style:font-name-asian="Calibri" style:font-weight-asian="normal" style:font-name-complex="Calibri" style:font-weight-complex="normal"/>
    </style:style>
    <style:style style:name="T799" style:family="text">
      <style:text-properties officeooo:rsid="08d7015c"/>
    </style:style>
    <style:style style:name="T800" style:family="text">
      <style:text-properties officeooo:rsid="08d4948b"/>
    </style:style>
    <style:style style:name="T801" style:family="text">
      <style:text-properties officeooo:rsid="08d458cb"/>
    </style:style>
    <style:style style:name="T802" style:family="text">
      <style:text-properties officeooo:rsid="08d5f03b"/>
    </style:style>
    <style:style style:name="T803" style:family="text">
      <style:text-properties officeooo:rsid="08d7ce52"/>
    </style:style>
    <style:style style:name="T804" style:family="text">
      <style:text-properties officeooo:rsid="08d3af99"/>
    </style:style>
    <style:style style:name="T805" style:family="text">
      <style:text-properties officeooo:rsid="08d293da"/>
    </style:style>
    <style:style style:name="T806" style:family="text">
      <style:text-properties officeooo:rsid="08d8f876"/>
    </style:style>
    <style:style style:name="T807" style:family="text">
      <style:text-properties officeooo:rsid="08daa1bf"/>
    </style:style>
    <style:style style:name="T808" style:family="text">
      <style:text-properties fo:font-weight="bold" officeooo:rsid="097698d2" style:font-weight-asian="bold" style:font-weight-complex="bold"/>
    </style:style>
    <style:style style:name="T809" style:family="text">
      <style:text-properties officeooo:rsid="097698d2"/>
    </style:style>
    <style:style style:name="T810" style:family="text">
      <style:text-properties fo:font-size="13pt" style:text-underline-style="solid" style:text-underline-width="auto" style:text-underline-color="font-color" style:font-size-asian="13pt" style:font-size-complex="13pt"/>
    </style:style>
    <style:style style:name="T811" style:family="text">
      <style:text-properties fo:font-size="13pt" style:text-underline-style="solid" style:text-underline-width="auto" style:text-underline-color="font-color" officeooo:rsid="08dbbd8e" style:font-size-asian="13pt" style:font-size-complex="13pt"/>
    </style:style>
    <style:style style:name="T812" style:family="text">
      <style:text-properties fo:font-size="13pt" style:text-underline-style="solid" style:text-underline-width="auto" style:text-underline-color="font-color" officeooo:rsid="08deae49" style:font-size-asian="13pt" style:font-size-complex="13pt"/>
    </style:style>
    <style:style style:name="T813" style:family="text">
      <style:text-properties fo:font-size="15pt" fo:font-weight="bold" officeooo:rsid="08dbbd8e" style:font-size-asian="15pt" style:font-weight-asian="bold" style:font-size-complex="15pt" style:font-weight-complex="bold"/>
    </style:style>
    <style:style style:name="T814" style:family="text">
      <style:text-properties officeooo:rsid="08dbbd8e"/>
    </style:style>
    <style:style style:name="T815" style:family="text">
      <style:text-properties officeooo:rsid="08dcf55d"/>
    </style:style>
    <style:style style:name="T816" style:family="text">
      <style:text-properties officeooo:rsid="08ddbd66"/>
    </style:style>
    <style:style style:name="T817" style:family="text">
      <style:text-properties fo:font-size="14pt" fo:font-weight="normal" officeooo:rsid="08db9664" style:font-size-asian="14pt" style:font-weight-asian="normal" style:font-size-complex="14pt" style:font-weight-complex="normal"/>
    </style:style>
    <style:style style:name="T818" style:family="text">
      <style:text-properties fo:font-size="13pt" style:text-underline-style="solid" style:text-underline-width="auto" style:text-underline-color="font-color" fo:font-weight="normal" officeooo:rsid="08db9664" style:font-size-asian="13pt" style:font-weight-asian="normal" style:font-size-complex="13pt" style:font-weight-complex="normal"/>
    </style:style>
    <style:style style:name="T819" style:family="text">
      <style:text-properties fo:font-size="13pt" style:text-underline-style="solid" style:text-underline-width="auto" style:text-underline-color="font-color" fo:font-weight="normal" officeooo:rsid="08dbbd8e" style:font-size-asian="13pt" style:font-weight-asian="normal" style:font-size-complex="13pt" style:font-weight-complex="normal"/>
    </style:style>
    <style:style style:name="T820" style:family="text">
      <style:text-properties fo:font-size="13pt" style:text-underline-style="solid" style:text-underline-width="auto" style:text-underline-color="font-color" fo:font-weight="normal" officeooo:rsid="08deae49" style:font-size-asian="13pt" style:font-weight-asian="normal" style:font-size-complex="13pt" style:font-weight-complex="normal"/>
    </style:style>
    <style:style style:name="T821" style:family="text">
      <style:text-properties fo:font-size="13pt" fo:font-weight="normal" officeooo:rsid="08deae49" style:font-size-asian="13pt" style:font-weight-asian="normal" style:font-size-complex="13pt" style:font-weight-complex="normal"/>
    </style:style>
    <style:style style:name="T822" style:family="text">
      <style:text-properties fo:font-size="14pt" fo:font-weight="normal" officeooo:rsid="08dbbd8e" style:font-size-asian="14pt" style:font-weight-asian="normal" style:font-size-complex="14pt" style:font-weight-complex="normal"/>
    </style:style>
    <style:style style:name="T823" style:family="text">
      <style:text-properties fo:font-size="14pt" fo:font-weight="normal" officeooo:rsid="08deae49" style:font-size-asian="14pt" style:font-weight-asian="normal" style:font-size-complex="14pt" style:font-weight-complex="normal"/>
    </style:style>
    <style:style style:name="T824" style:family="text">
      <style:text-properties fo:font-size="14pt" fo:font-weight="normal" officeooo:rsid="08df4482" style:font-size-asian="14pt" style:font-weight-asian="normal" style:font-size-complex="14pt" style:font-weight-complex="normal"/>
    </style:style>
    <style:style style:name="T825" style:family="text">
      <style:text-properties officeooo:rsid="095b9352"/>
    </style:style>
    <style:style style:name="T826" style:family="text">
      <style:text-properties officeooo:rsid="06612d35"/>
    </style:style>
    <style:style style:name="T827" style:family="text">
      <style:text-properties officeooo:rsid="08a8cb19"/>
    </style:style>
    <style:style style:name="T828" style:family="text">
      <style:text-properties officeooo:rsid="065d1457"/>
    </style:style>
    <style:style style:name="T829" style:family="text">
      <style:text-properties officeooo:rsid="065f1f7c"/>
    </style:style>
    <style:style style:name="T830" style:family="text">
      <style:text-properties officeooo:rsid="08a9ccc2"/>
    </style:style>
    <style:style style:name="T831" style:family="text">
      <style:text-properties officeooo:rsid="065dd696"/>
    </style:style>
    <style:style style:name="T832" style:family="text">
      <style:text-properties officeooo:rsid="065f76d2"/>
    </style:style>
    <style:style style:name="T833" style:family="text">
      <style:text-properties officeooo:rsid="08a6fe81"/>
    </style:style>
    <style:style style:name="T834" style:family="text">
      <style:text-properties officeooo:rsid="08aa5126"/>
    </style:style>
    <style:style style:name="T835" style:family="text">
      <style:text-properties officeooo:rsid="065efa63"/>
    </style:style>
    <style:style style:name="T836" style:family="text">
      <style:text-properties officeooo:rsid="08aac655"/>
    </style:style>
    <style:style style:name="T837" style:family="text">
      <style:text-properties officeooo:rsid="0661e7ea"/>
    </style:style>
    <style:style style:name="T838" style:family="text">
      <style:text-properties officeooo:rsid="08adc845"/>
    </style:style>
    <style:style style:name="T839" style:family="text">
      <style:text-properties fo:font-size="12pt" style:text-underline-style="none" fo:font-weight="bold" officeooo:rsid="06403130" style:font-size-asian="12pt" style:font-weight-asian="bold" style:font-size-complex="12pt" style:font-weight-complex="bold"/>
    </style:style>
    <style:style style:name="T840" style:family="text">
      <style:text-properties style:text-underline-style="none" officeooo:rsid="06d20f7f"/>
    </style:style>
    <style:style style:name="T841" style:family="text">
      <style:text-properties style:text-underline-style="none" officeooo:rsid="06501fcb"/>
    </style:style>
    <style:style style:name="T842" style:family="text">
      <style:text-properties style:text-underline-style="none" officeooo:rsid="09f32977"/>
    </style:style>
    <style:style style:name="T843" style:family="text">
      <style:text-properties style:text-underline-style="none" officeooo:rsid="06403130"/>
    </style:style>
    <style:style style:name="T844" style:family="text">
      <style:text-properties fo:font-size="12pt" style:text-underline-style="none" fo:font-weight="bold" officeooo:rsid="09c30a9f" style:font-size-asian="12pt" style:font-weight-asian="bold" style:font-size-complex="12pt" style:font-weight-complex="bold"/>
    </style:style>
    <style:style style:name="T845" style:family="text">
      <style:text-properties fo:font-size="12pt" style:text-underline-style="none" officeooo:rsid="09c30a9f" style:font-size-asian="12pt" style:font-size-complex="12pt"/>
    </style:style>
    <style:style style:name="T846" style:family="text">
      <style:text-properties style:text-underline-style="none" officeooo:rsid="07215e17"/>
    </style:style>
    <style:style style:name="T847" style:family="text">
      <style:text-properties fo:font-style="italic" style:text-underline-style="none" officeooo:rsid="07215e17" style:font-style-asian="italic" style:font-style-complex="italic"/>
    </style:style>
    <style:style style:name="T848" style:family="text">
      <style:text-properties fo:font-style="italic" style:text-underline-style="none" officeooo:rsid="069bb595" style:font-style-asian="italic" style:font-style-complex="italic"/>
    </style:style>
    <style:style style:name="T849" style:family="text">
      <style:text-properties style:text-underline-style="none" officeooo:rsid="069bb595"/>
    </style:style>
    <style:style style:name="T850" style:family="text">
      <style:text-properties fo:font-style="italic" style:text-underline-style="none" officeooo:rsid="09c30a9f" style:font-style-asian="italic" style:font-style-complex="italic"/>
    </style:style>
    <style:style style:name="T851" style:family="text">
      <style:text-properties style:text-underline-style="none" officeooo:rsid="07226345"/>
    </style:style>
    <style:style style:name="T852" style:family="text">
      <style:text-properties style:text-underline-style="none" officeooo:rsid="09c30a9f"/>
    </style:style>
    <style:style style:name="T853" style:family="text">
      <style:text-properties style:text-underline-style="none" officeooo:rsid="0917f329"/>
    </style:style>
    <style:style style:name="T854" style:family="text">
      <style:text-properties fo:font-size="12pt" style:text-underline-style="none" officeooo:rsid="0917f329" style:font-size-asian="12pt" style:font-size-complex="12pt"/>
    </style:style>
    <style:style style:name="T855" style:family="text">
      <style:text-properties fo:font-size="12pt" style:text-underline-style="none" fo:font-weight="bold" officeooo:rsid="0917f329" style:font-size-asian="12pt" style:font-weight-asian="bold" style:font-size-complex="12pt" style:font-weight-complex="bold"/>
    </style:style>
    <style:style style:name="T856" style:family="text">
      <style:text-properties fo:font-size="12pt" style:text-underline-style="none" officeooo:rsid="08e369d6" style:font-name-asian="Calibri" style:font-size-asian="12pt" style:font-name-complex="Calibri" style:font-size-complex="12pt"/>
    </style:style>
    <style:style style:name="T857" style:family="text">
      <style:text-properties fo:font-size="12pt" style:text-underline-style="none" officeooo:rsid="0917f329" style:font-name-asian="Calibri" style:font-size-asian="12pt" style:font-name-complex="Calibri" style:font-size-complex="12pt"/>
    </style:style>
    <style:style style:name="T858" style:family="text">
      <style:text-properties fo:font-size="12pt" style:text-underline-style="none" officeooo:rsid="07d0eec8" style:font-size-asian="12pt" style:font-size-complex="12pt"/>
    </style:style>
    <style:style style:name="T859" style:family="text">
      <style:text-properties style:text-underline-style="none" officeooo:rsid="0917f329" style:font-name-asian="Calibri" style:font-name-complex="Calibri"/>
    </style:style>
    <style:style style:name="T860" style:family="text">
      <style:text-properties style:text-underline-style="none" officeooo:rsid="091950a6" style:font-name-asian="Calibri" style:font-name-complex="Calibri"/>
    </style:style>
    <style:style style:name="T861" style:family="text">
      <style:text-properties style:text-underline-style="none" style:font-name-asian="Calibri" style:font-name-complex="Calibri"/>
    </style:style>
    <style:style style:name="T862" style:family="text">
      <style:text-properties style:text-underline-style="none" officeooo:rsid="08e369d6" style:font-name-asian="Calibri" style:font-name-complex="Calibri"/>
    </style:style>
    <style:style style:name="T863" style:family="text">
      <style:text-properties style:text-underline-style="none" officeooo:rsid="07d0eec8"/>
    </style:style>
    <style:style style:name="T864" style:family="text">
      <style:text-properties fo:font-size="12pt" style:text-underline-style="none" officeooo:rsid="091950a6" style:font-name-asian="Calibri" style:font-size-asian="12pt" style:font-name-complex="Calibri" style:font-size-complex="12pt"/>
    </style:style>
    <style:style style:name="T865" style:family="text">
      <style:text-properties fo:font-size="12pt" style:font-size-asian="12pt" style:font-size-complex="12pt"/>
    </style:style>
    <style:style style:name="T866" style:family="text">
      <style:text-properties fo:font-size="12pt" officeooo:rsid="06d20f7f" style:font-size-asian="12pt" style:font-size-complex="12pt"/>
    </style:style>
    <style:style style:name="T867" style:family="text">
      <style:text-properties fo:font-size="12pt" officeooo:rsid="07dff6b8" style:font-size-asian="12pt" style:font-size-complex="12pt"/>
    </style:style>
    <style:style style:name="T868" style:family="text">
      <style:text-properties fo:font-size="12pt" officeooo:rsid="08dfac88" style:font-size-asian="12pt" style:font-size-complex="12pt"/>
    </style:style>
    <style:style style:name="T869" style:family="text">
      <style:text-properties fo:font-size="12pt" officeooo:rsid="08620059" style:font-size-asian="12pt" style:font-size-complex="12pt"/>
    </style:style>
    <style:style style:name="T870" style:family="text">
      <style:text-properties fo:font-weight="normal" officeooo:rsid="07d0eec8" style:font-weight-asian="normal" style:font-weight-complex="normal"/>
    </style:style>
    <style:style style:name="T871" style:family="text">
      <style:text-properties fo:font-size="10pt" style:font-size-asian="10pt" style:font-size-complex="10pt"/>
    </style:style>
    <style:style style:name="T872" style:family="text">
      <style:text-properties fo:font-size="10pt" fo:font-weight="normal" officeooo:rsid="06d20f7f" style:font-size-asian="10pt" style:font-weight-asian="normal" style:font-size-complex="10pt" style:font-weight-complex="normal"/>
    </style:style>
    <style:style style:name="T873" style:family="text">
      <style:text-properties fo:font-size="10pt" fo:font-weight="normal" officeooo:rsid="07d0eec8" style:font-size-asian="10pt" style:font-weight-asian="normal" style:font-size-complex="10pt" style:font-weight-complex="normal"/>
    </style:style>
    <style:style style:name="T874" style:family="text">
      <style:text-properties fo:font-weight="normal" officeooo:rsid="075ce571" style:font-weight-asian="normal" style:font-weight-complex="normal"/>
    </style:style>
    <style:style style:name="T875" style:family="text">
      <style:text-properties fo:font-weight="normal" officeooo:rsid="08e369d6" style:font-weight-asian="normal" style:font-weight-complex="normal"/>
    </style:style>
    <style:style style:name="T876" style:family="text">
      <style:text-properties fo:font-weight="normal" officeooo:rsid="08e369d6" style:font-name-asian="Calibri" style:font-weight-asian="normal" style:font-name-complex="Calibri" style:font-weight-complex="normal"/>
    </style:style>
    <style:style style:name="T877" style:family="text">
      <style:text-properties fo:font-weight="normal" officeooo:rsid="08e369d6" style:font-name-asian="NSimSun" style:font-weight-asian="normal" style:font-name-complex="Lucida Sans1" style:font-weight-complex="normal"/>
    </style:style>
    <style:style style:name="T878" style:family="text">
      <style:text-properties officeooo:rsid="075e67ff"/>
    </style:style>
    <style:style style:name="T879" style:family="text">
      <style:text-properties fo:font-size="10pt" fo:font-weight="normal" style:font-size-asian="10pt" style:font-weight-asian="normal" style:font-size-complex="10pt" style:font-weight-complex="normal"/>
    </style:style>
    <style:style style:name="T880" style:family="text">
      <style:text-properties fo:font-weight="normal" officeooo:rsid="0862d187" style:font-weight-asian="normal" style:font-weight-complex="normal"/>
    </style:style>
    <style:style style:name="T881" style:family="text">
      <style:text-properties officeooo:rsid="08e55ff5"/>
    </style:style>
    <style:style style:name="T882" style:family="text">
      <style:text-properties officeooo:rsid="07df47ac"/>
    </style:style>
    <style:style style:name="T883" style:family="text">
      <style:text-properties officeooo:rsid="08e369d6"/>
    </style:style>
    <style:style style:name="T884" style:family="text">
      <style:text-properties officeooo:rsid="094e3fbf"/>
    </style:style>
    <style:style style:name="T885" style:family="text">
      <style:text-properties officeooo:rsid="079b056d"/>
    </style:style>
    <style:style style:name="T886" style:family="text">
      <style:text-properties fo:font-weight="normal" officeooo:rsid="077990c3" style:font-weight-asian="normal" style:font-weight-complex="normal"/>
    </style:style>
    <style:style style:name="T887" style:family="text">
      <style:text-properties fo:font-weight="normal" officeooo:rsid="07c977ce" style:font-weight-asian="normal" style:font-weight-complex="normal"/>
    </style:style>
    <style:style style:name="T888" style:family="text">
      <style:text-properties fo:font-weight="normal" officeooo:rsid="08ea2ca6" style:font-weight-asian="normal" style:font-weight-complex="normal"/>
    </style:style>
    <style:style style:name="T889" style:family="text">
      <style:text-properties officeooo:rsid="077990c3"/>
    </style:style>
    <style:style style:name="T890" style:family="text">
      <style:text-properties officeooo:rsid="06d20f7f"/>
    </style:style>
    <style:style style:name="T891" style:family="text">
      <style:text-properties officeooo:rsid="08eae7fb"/>
    </style:style>
    <style:style style:name="T892" style:family="text">
      <style:text-properties officeooo:rsid="064fa41b"/>
    </style:style>
    <style:style style:name="T893" style:family="text">
      <style:text-properties officeooo:rsid="064fa893"/>
    </style:style>
    <style:style style:name="T894" style:family="text">
      <style:text-properties officeooo:rsid="0651781f"/>
    </style:style>
    <style:style style:name="T895" style:family="text">
      <style:text-properties officeooo:rsid="07ca396b"/>
    </style:style>
    <style:style style:name="T896" style:family="text">
      <style:text-properties officeooo:rsid="0652a137"/>
    </style:style>
    <style:style style:name="T897" style:family="text">
      <style:text-properties officeooo:rsid="07d0eec8"/>
    </style:style>
    <style:style style:name="T898" style:family="text">
      <style:text-properties officeooo:rsid="07a10c4b"/>
    </style:style>
    <style:style style:name="T899" style:family="text">
      <style:text-properties fo:font-weight="normal" officeooo:rsid="084d7b19" style:font-weight-asian="normal" style:font-weight-complex="normal"/>
    </style:style>
    <style:style style:name="T900" style:family="text">
      <style:text-properties officeooo:rsid="084d7b19"/>
    </style:style>
    <style:style style:name="T901" style:family="text">
      <style:text-properties fo:font-weight="normal" officeooo:rsid="0645caf6" style:font-weight-asian="normal" style:font-weight-complex="normal"/>
    </style:style>
    <style:style style:name="T902" style:family="text">
      <style:text-properties officeooo:rsid="0645caf6"/>
    </style:style>
    <style:style style:name="T903" style:family="text">
      <style:text-properties officeooo:rsid="084f5cff"/>
    </style:style>
    <style:style style:name="T904" style:family="text">
      <style:text-properties fo:font-weight="normal" officeooo:rsid="085ea79d" style:font-weight-asian="normal" style:font-weight-complex="normal"/>
    </style:style>
    <style:style style:name="T905" style:family="text">
      <style:text-properties fo:font-size="10pt" officeooo:rsid="08e369d6" style:font-size-asian="10pt" style:font-size-complex="10pt"/>
    </style:style>
    <style:style style:name="T906" style:family="text">
      <style:text-properties fo:font-size="10pt" officeooo:rsid="0645caf6" style:font-size-asian="10pt" style:font-size-complex="10pt"/>
    </style:style>
    <style:style style:name="T907" style:family="text">
      <style:text-properties fo:font-size="10pt" officeooo:rsid="08e369d6" style:font-name-asian="Calibri" style:font-size-asian="10pt" style:font-name-complex="Calibri" style:font-size-complex="10pt"/>
    </style:style>
    <style:style style:name="T908" style:family="text">
      <style:text-properties officeooo:rsid="08ea2ca6"/>
    </style:style>
    <style:style style:name="T909" style:family="text">
      <style:text-properties officeooo:rsid="065446aa"/>
    </style:style>
    <style:style style:name="T910" style:family="text">
      <style:text-properties officeooo:rsid="0646f3de"/>
    </style:style>
    <style:style style:name="T911" style:family="text">
      <style:text-properties officeooo:rsid="064a32f7"/>
    </style:style>
    <style:style style:name="T912" style:family="text">
      <style:text-properties officeooo:rsid="07ce369d"/>
    </style:style>
    <style:style style:name="T913" style:family="text">
      <style:text-properties officeooo:rsid="064aa396"/>
    </style:style>
    <style:style style:name="T914" style:family="text">
      <style:text-properties officeooo:rsid="075bd641"/>
    </style:style>
    <style:style style:name="T915" style:family="text">
      <style:text-properties fo:font-size="10.5pt" fo:font-weight="normal" style:font-size-asian="10.5pt" style:font-weight-asian="normal" style:font-size-complex="10.5pt" style:font-weight-complex="normal"/>
    </style:style>
    <style:style style:name="T916" style:family="text">
      <style:text-properties fo:font-size="10.5pt" fo:font-weight="normal" officeooo:rsid="06d20f7f" style:font-size-asian="10.5pt" style:font-weight-asian="normal" style:font-size-complex="10.5pt" style:font-weight-complex="normal"/>
    </style:style>
    <style:style style:name="T917" style:family="text">
      <style:text-properties officeooo:rsid="08b03dff"/>
    </style:style>
    <style:style style:name="T918" style:family="text">
      <style:text-properties fo:font-size="10pt" fo:font-weight="normal" officeooo:rsid="07cffb07" style:font-size-asian="10pt" style:font-weight-asian="normal" style:font-size-complex="10pt" style:font-weight-complex="normal"/>
    </style:style>
    <style:style style:name="T919" style:family="text">
      <style:text-properties fo:font-weight="normal" officeooo:rsid="06873a14" style:font-weight-asian="normal" style:font-weight-complex="normal"/>
    </style:style>
    <style:style style:name="T920" style:family="text">
      <style:text-properties officeooo:rsid="07cffb07"/>
    </style:style>
    <style:style style:name="T921" style:family="text">
      <style:text-properties officeooo:rsid="06873a14"/>
    </style:style>
    <style:style style:name="T922" style:family="text">
      <style:text-properties officeooo:rsid="07c8ac22"/>
    </style:style>
    <style:style style:name="T923" style:family="text">
      <style:text-properties fo:font-size="10pt" fo:font-weight="normal" officeooo:rsid="06d61cfd" style:font-size-asian="10pt" style:font-weight-asian="normal" style:font-size-complex="10pt" style:font-weight-complex="normal"/>
    </style:style>
    <style:style style:name="T924" style:family="text">
      <style:text-properties fo:font-weight="normal" officeooo:rsid="06d61cfd" style:font-weight-asian="normal" style:font-weight-complex="normal"/>
    </style:style>
    <style:style style:name="T925" style:family="text">
      <style:text-properties fo:font-weight="normal" officeooo:rsid="06d76522" style:font-weight-asian="normal" style:font-weight-complex="normal"/>
    </style:style>
    <style:style style:name="T926" style:family="text">
      <style:text-properties fo:font-weight="normal" officeooo:rsid="0665f634" style:font-weight-asian="normal" style:font-weight-complex="normal"/>
    </style:style>
    <style:style style:name="T927" style:family="text">
      <style:text-properties fo:font-weight="normal" officeooo:rsid="079c1cf0" style:font-weight-asian="normal" style:font-weight-complex="normal"/>
    </style:style>
    <style:style style:name="T928" style:family="text">
      <style:text-properties fo:font-weight="normal" officeooo:rsid="06d80ee3" style:font-weight-asian="normal" style:font-weight-complex="normal"/>
    </style:style>
    <style:style style:name="T929" style:family="text">
      <style:text-properties fo:color="#c9211e" loext:opacity="100%"/>
    </style:style>
    <style:style style:name="T930" style:family="text">
      <style:text-properties fo:color="#c9211e" loext:opacity="100%" officeooo:rsid="09cca4dc"/>
    </style:style>
    <style:style style:name="T931" style:family="text">
      <style:text-properties fo:color="#c9211e" loext:opacity="100%" fo:font-size="10pt" officeooo:rsid="09cca4dc" style:font-size-asian="10pt" style:font-size-complex="10pt"/>
    </style:style>
    <style:style style:name="T932" style:family="text">
      <style:text-properties fo:color="#c9211e" loext:opacity="100%" fo:font-size="10pt" officeooo:rsid="0a026278" style:font-size-asian="10pt" style:font-size-complex="10pt"/>
    </style:style>
    <style:style style:name="T933" style:family="text">
      <style:text-properties fo:font-size="15pt" style:text-underline-style="solid" style:text-underline-width="auto" style:text-underline-color="font-color" fo:font-weight="normal" officeooo:rsid="09cdd9ff" style:font-size-asian="15pt" style:font-weight-asian="normal" style:font-size-complex="15pt" style:font-weight-complex="normal"/>
    </style:style>
    <style:style style:name="T934" style:family="text">
      <style:text-properties fo:font-size="15pt" fo:font-weight="normal" officeooo:rsid="09cdd9ff" style:font-size-asian="15pt" style:font-weight-asian="normal" style:font-size-complex="15pt" style:font-weight-complex="normal"/>
    </style:style>
    <style:style style:name="T935" style:family="text">
      <style:text-properties fo:font-size="15pt" fo:font-weight="normal" officeooo:rsid="09cfcd24" style:font-size-asian="15pt" style:font-weight-asian="normal" style:font-size-complex="15pt" style:font-weight-complex="normal"/>
    </style:style>
    <style:style style:name="T936" style:family="text">
      <style:text-properties fo:color="#000000" loext:opacity="100%" fo:font-size="15pt" fo:font-weight="normal" officeooo:rsid="05a685e2" style:font-name-asian="Calibri" style:font-size-asian="15pt" style:font-weight-asian="normal" style:font-name-complex="Calibri" style:font-size-complex="15pt" style:font-weight-complex="normal"/>
    </style:style>
    <style:style style:name="T937" style:family="text">
      <style:text-properties fo:color="#000000" loext:opacity="100%" officeooo:rsid="05a685e2" style:font-name-asian="Calibri" style:font-name-complex="Calibri"/>
    </style:style>
    <style:style style:name="T938" style:family="text">
      <style:text-properties fo:color="#000000" loext:opacity="100%" style:font-name-asian="Calibri" style:font-name-complex="Calibri"/>
    </style:style>
    <style:style style:name="T939" style:family="text">
      <style:text-properties fo:color="#000000" loext:opacity="100%" style:font-name-asian="Calibri" style:font-size-asian="13.1000003814697pt" style:font-name-complex="Calibri"/>
    </style:style>
    <style:style style:name="T940" style:family="text">
      <style:text-properties fo:color="#000000" loext:opacity="100%" officeooo:rsid="09cea52f" style:font-name-asian="Calibri" style:font-name-complex="Calibri"/>
    </style:style>
    <style:style style:name="T941" style:family="text">
      <style:text-properties officeooo:rsid="09cea52f"/>
    </style:style>
    <style:style style:name="T942" style:family="text">
      <style:text-properties officeooo:rsid="09cdd9ff"/>
    </style:style>
    <style:style style:name="T943" style:family="text">
      <style:text-properties fo:color="#c9211e" loext:opacity="100%" fo:font-size="24pt" fo:font-weight="bold" officeooo:rsid="0633d6b7" style:font-size-asian="24pt" style:font-weight-asian="bold" style:font-size-complex="24pt" style:font-weight-complex="bold"/>
    </style:style>
    <style:style style:name="T944" style:family="text">
      <style:text-properties fo:color="#c9211e" loext:opacity="100%" fo:font-size="24pt" fo:font-weight="bold" officeooo:rsid="09cca4dc" style:font-size-asian="24pt" style:font-weight-asian="bold" style:font-size-complex="24pt" style:font-weight-complex="bold"/>
    </style:style>
    <style:style style:name="T945" style:family="text">
      <style:text-properties fo:color="#c9211e" loext:opacity="100%" fo:font-size="24pt" fo:font-weight="bold" officeooo:rsid="09ee2383" style:font-size-asian="24pt" style:font-weight-asian="bold" style:font-size-complex="24pt" style:font-weight-complex="bold"/>
    </style:style>
    <style:style style:name="T946" style:family="text">
      <style:text-properties fo:color="#c9211e" loext:opacity="100%" fo:font-size="10pt" fo:font-weight="bold" officeooo:rsid="09cca4dc" style:font-size-asian="10pt" style:font-weight-asian="bold" style:font-size-complex="10pt" style:font-weight-complex="bold"/>
    </style:style>
    <style:style style:name="T947" style:family="text">
      <style:text-properties fo:color="#c9211e" loext:opacity="100%" fo:font-size="10pt" fo:font-weight="bold" officeooo:rsid="0a026278" style:font-size-asian="10pt" style:font-weight-asian="bold" style:font-size-complex="10pt" style:font-weight-complex="bold"/>
    </style:style>
    <style:style style:name="T948" style:family="text">
      <style:text-properties style:text-underline-style="solid" style:text-underline-width="auto" style:text-underline-color="font-color" officeooo:rsid="09ee2383"/>
    </style:style>
    <style:style style:name="T949" style:family="text">
      <style:text-properties style:text-underline-style="solid" style:text-underline-width="auto" style:text-underline-color="font-color" officeooo:rsid="09d03a73"/>
    </style:style>
    <style:style style:name="T950" style:family="text">
      <style:text-properties officeooo:rsid="09d03a73"/>
    </style:style>
    <style:style style:name="T951" style:family="text">
      <style:text-properties officeooo:rsid="09d20901"/>
    </style:style>
    <style:style style:name="T952" style:family="text">
      <style:text-properties officeooo:rsid="09d2c8a4"/>
    </style:style>
    <style:style style:name="T953" style:family="text">
      <style:text-properties fo:color="#c9211e" loext:opacity="100%" fo:font-size="24pt" fo:font-weight="bold" officeooo:rsid="09d3dfbe" style:font-size-asian="24pt" style:font-weight-asian="bold" style:font-size-complex="24pt" style:font-weight-complex="bold"/>
    </style:style>
    <style:style style:name="T954" style:family="text">
      <style:text-properties style:text-underline-style="solid" style:text-underline-width="auto" style:text-underline-color="font-color" officeooo:rsid="09cdd9ff"/>
    </style:style>
    <style:style style:name="T955" style:family="text">
      <style:text-properties style:text-underline-style="solid" style:text-underline-width="auto" style:text-underline-color="font-color" officeooo:rsid="09d3dfbe"/>
    </style:style>
    <style:style style:name="T956" style:family="text">
      <style:text-properties officeooo:rsid="09d4339e"/>
    </style:style>
    <style:style style:name="T957" style:family="text">
      <style:text-properties officeooo:rsid="09d3dfbe"/>
    </style:style>
    <style:style style:name="T958" style:family="text">
      <style:text-properties officeooo:rsid="09d5ed8c"/>
    </style:style>
    <style:style style:name="T959" style:family="text">
      <style:text-properties officeooo:rsid="09d74cf3"/>
    </style:style>
    <style:style style:name="T960" style:family="text">
      <style:text-properties officeooo:rsid="09f1acdf"/>
    </style:style>
    <style:style style:name="T961" style:family="text">
      <style:text-properties officeooo:rsid="09e66466"/>
    </style:style>
    <style:style style:name="T962" style:family="text">
      <style:text-properties officeooo:rsid="09dd0197"/>
    </style:style>
    <style:style style:name="T963" style:family="text">
      <style:text-properties officeooo:rsid="09f1b6ea"/>
    </style:style>
    <style:style style:name="T964" style:family="text">
      <style:text-properties fo:color="#c9211e" loext:opacity="100%" fo:font-size="24pt" fo:font-weight="bold" officeooo:rsid="09d8811d" style:font-size-asian="24pt" style:font-weight-asian="bold" style:font-size-complex="24pt" style:font-weight-complex="bold"/>
    </style:style>
    <style:style style:name="T965" style:family="text">
      <style:text-properties officeooo:rsid="09d8811d"/>
    </style:style>
    <style:style style:name="T966" style:family="text">
      <style:text-properties officeooo:rsid="09da2ded"/>
    </style:style>
    <style:style style:name="T967" style:family="text">
      <style:text-properties fo:color="#c9211e" loext:opacity="100%" fo:font-size="24pt" fo:font-weight="bold" officeooo:rsid="09dd0197" style:font-size-asian="24pt" style:font-weight-asian="bold" style:font-size-complex="24pt" style:font-weight-complex="bold"/>
    </style:style>
    <style:style style:name="T968" style:family="text">
      <style:text-properties fo:color="#c9211e" loext:opacity="100%" fo:font-size="24pt" fo:font-weight="bold" officeooo:rsid="09dbc03e" style:font-size-asian="24pt" style:font-weight-asian="bold" style:font-size-complex="24pt" style:font-weight-complex="bold"/>
    </style:style>
    <style:style style:name="T969" style:family="text">
      <style:text-properties style:text-underline-style="solid" style:text-underline-width="auto" style:text-underline-color="font-color" officeooo:rsid="09dd0197"/>
    </style:style>
    <style:style style:name="T970" style:family="text">
      <style:text-properties style:text-underline-style="solid" style:text-underline-width="auto" style:text-underline-color="font-color" officeooo:rsid="09dbc03e"/>
    </style:style>
    <style:style style:name="T971" style:family="text">
      <style:text-properties style:text-underline-style="solid" style:text-underline-width="auto" style:text-underline-color="font-color" officeooo:rsid="09deb51c"/>
    </style:style>
    <style:style style:name="T972" style:family="text">
      <style:text-properties officeooo:rsid="09dced3b"/>
    </style:style>
    <style:style style:name="T973" style:family="text">
      <style:text-properties officeooo:rsid="09dbc03e"/>
    </style:style>
    <style:style style:name="T974" style:family="text">
      <style:text-properties officeooo:rsid="09deb51c"/>
    </style:style>
    <style:style style:name="T975" style:family="text">
      <style:text-properties officeooo:rsid="09e0547e"/>
    </style:style>
    <style:style style:name="T976" style:family="text">
      <style:text-properties fo:color="#c9211e" loext:opacity="100%" fo:font-size="24pt" fo:font-weight="bold" officeooo:rsid="09deb5ad" style:font-size-asian="24pt" style:font-weight-asian="bold" style:font-size-complex="24pt" style:font-weight-complex="bold"/>
    </style:style>
    <style:style style:name="T977" style:family="text">
      <style:text-properties officeooo:rsid="09deb5ad"/>
    </style:style>
    <style:style style:name="T978" style:family="text">
      <style:text-properties officeooo:rsid="09dfaf26"/>
    </style:style>
    <style:style style:name="T979" style:family="text">
      <style:text-properties officeooo:rsid="09e0f105"/>
    </style:style>
    <style:style style:name="T980" style:family="text">
      <style:text-properties fo:font-size="12pt" officeooo:rsid="09dfaf26" style:font-size-asian="12pt" style:font-size-complex="12pt"/>
    </style:style>
    <style:style style:name="T981" style:family="text">
      <style:text-properties fo:color="#c9211e" loext:opacity="100%" fo:font-size="24pt" fo:font-weight="bold" officeooo:rsid="09eadddf" style:font-size-asian="24pt" style:font-weight-asian="bold" style:font-size-complex="24pt" style:font-weight-complex="bold"/>
    </style:style>
    <style:style style:name="T982" style:family="text">
      <style:text-properties fo:color="#c9211e" loext:opacity="100%" fo:font-size="24pt" fo:font-weight="bold" officeooo:rsid="09e89965" style:font-size-asian="24pt" style:font-weight-asian="bold" style:font-size-complex="24pt" style:font-weight-complex="bold"/>
    </style:style>
    <style:style style:name="T983" style:family="text">
      <style:text-properties style:text-underline-style="solid" style:text-underline-width="auto" style:text-underline-color="font-color" officeooo:rsid="09e7ffa8"/>
    </style:style>
    <style:style style:name="T984" style:family="text">
      <style:text-properties officeooo:rsid="09e89965"/>
    </style:style>
    <style:style style:name="T985" style:family="text">
      <style:text-properties officeooo:rsid="09e7ffa8"/>
    </style:style>
    <style:style style:name="T986" style:family="text">
      <style:text-properties officeooo:rsid="09e1acce"/>
    </style:style>
    <style:style style:name="T987" style:family="text">
      <style:text-properties officeooo:rsid="09f1c057"/>
    </style:style>
    <style:style style:name="T988" style:family="text">
      <style:text-properties officeooo:rsid="09e72c56"/>
    </style:style>
    <style:style style:name="T989" style:family="text">
      <style:text-properties officeooo:rsid="09e9da69"/>
    </style:style>
    <style:style style:name="T990" style:family="text">
      <style:text-properties fo:color="#c9211e" loext:opacity="100%" fo:font-size="24pt" fo:font-weight="bold" officeooo:rsid="09e1acce" style:font-size-asian="24pt" style:font-weight-asian="bold" style:font-size-complex="24pt" style:font-weight-complex="bold"/>
    </style:style>
    <style:style style:name="T991" style:family="text">
      <style:text-properties style:text-underline-style="solid" style:text-underline-width="auto" style:text-underline-color="font-color" officeooo:rsid="09e23ab8"/>
    </style:style>
    <style:style style:name="T992" style:family="text">
      <style:text-properties officeooo:rsid="09e33d8c"/>
    </style:style>
    <style:style style:name="T993" style:family="text">
      <style:text-properties officeooo:rsid="09e23ab8"/>
    </style:style>
    <style:style style:name="T994" style:family="text">
      <style:text-properties fo:color="#c9211e" loext:opacity="100%" fo:font-size="24pt" fo:font-weight="bold" officeooo:rsid="09e7ffa8" style:font-size-asian="24pt" style:font-weight-asian="bold" style:font-size-complex="24pt" style:font-weight-complex="bold"/>
    </style:style>
    <style:style style:name="T995" style:family="text">
      <style:text-properties fo:color="#c9211e" loext:opacity="100%" fo:font-size="24pt" fo:font-weight="bold" officeooo:rsid="09e72c56" style:font-size-asian="24pt" style:font-weight-asian="bold" style:font-size-complex="24pt" style:font-weight-complex="bold"/>
    </style:style>
    <style:style style:name="T996" style:family="text">
      <style:text-properties style:text-underline-style="solid" style:text-underline-width="auto" style:text-underline-color="font-color" officeooo:rsid="09e72c56"/>
    </style:style>
    <style:style style:name="T997" style:family="text">
      <style:text-properties fo:font-size="12pt" style:text-underline-style="solid" style:text-underline-width="auto" style:text-underline-color="font-color" officeooo:rsid="09dd0197" style:font-size-asian="12pt" style:font-size-complex="12pt"/>
    </style:style>
    <style:style style:name="T998" style:family="text">
      <style:text-properties style:text-underline-style="solid" style:text-underline-width="auto" style:text-underline-color="font-color" officeooo:rsid="09efdd0e"/>
    </style:style>
    <style:style style:name="T999" style:family="text">
      <style:text-properties fo:font-size="12pt" officeooo:rsid="09e72c56" style:font-size-asian="12pt" style:font-size-complex="12pt"/>
    </style:style>
    <style:style style:name="T1000" style:family="text">
      <style:text-properties fo:font-size="12pt" officeooo:rsid="09e23ab8" style:font-size-asian="12pt" style:font-size-complex="12pt"/>
    </style:style>
    <style:style style:name="T1001" style:family="text">
      <style:text-properties officeooo:rsid="09fc04ae"/>
    </style:style>
    <style:style style:name="T1002" style:family="text">
      <style:text-properties fo:color="#c9211e" loext:opacity="100%" fo:font-size="24pt" fo:font-weight="bold" officeooo:rsid="0a043595" style:font-size-asian="24pt" style:font-weight-asian="bold" style:font-size-complex="24pt" style:font-weight-complex="bold"/>
    </style:style>
    <style:style style:name="T1003" style:family="text">
      <style:text-properties fo:color="#c9211e" loext:opacity="100%" fo:font-size="10pt" fo:font-weight="bold" officeooo:rsid="0a043595" style:font-size-asian="10pt" style:font-weight-asian="bold" style:font-size-complex="10pt" style:font-weight-complex="bold"/>
    </style:style>
    <style:style style:name="T1004" style:family="text">
      <style:text-properties fo:font-size="12pt" style:text-underline-style="solid" style:text-underline-width="auto" style:text-underline-color="font-color" officeooo:rsid="09cdd9ff" style:font-size-asian="12pt" style:font-size-complex="12pt"/>
    </style:style>
    <style:style style:name="T1005" style:family="text">
      <style:text-properties fo:font-size="12pt" style:text-underline-style="solid" style:text-underline-width="auto" style:text-underline-color="font-color" officeooo:rsid="0a0646b7" style:font-size-asian="12pt" style:font-size-complex="12pt"/>
    </style:style>
    <style:style style:name="T1006" style:family="text">
      <style:text-properties fo:font-size="12pt" officeooo:rsid="09cdd9ff" style:font-size-asian="12pt" style:font-size-complex="12pt"/>
    </style:style>
    <style:style style:name="T1007" style:family="text">
      <style:text-properties fo:font-size="12pt" style:text-underline-style="solid" style:text-underline-width="auto" style:text-underline-color="font-color" officeooo:rsid="0a043595" style:font-size-asian="12pt" style:font-size-complex="12pt"/>
    </style:style>
    <style:style style:name="T1008" style:family="text">
      <style:text-properties fo:font-size="12pt" officeooo:rsid="0a043595" style:font-size-asian="12pt" style:font-size-complex="12pt"/>
    </style:style>
    <style:style style:name="T1009" style:family="text">
      <style:text-properties fo:font-size="12pt" officeooo:rsid="09dced3b" style:font-size-asian="12pt" style:font-size-complex="12pt"/>
    </style:style>
    <style:style style:name="T1010" style:family="text">
      <style:text-properties fo:font-size="12pt" officeooo:rsid="0a0646b7" style:font-size-asian="12pt" style:font-size-complex="12pt"/>
    </style:style>
    <style:style style:name="T1011" style:family="text">
      <style:text-properties fo:font-size="12pt" officeooo:rsid="05a685e2" style:font-size-asian="12pt" style:font-size-complex="12pt"/>
    </style:style>
    <style:style style:name="T1012" style:family="text">
      <style:text-properties fo:font-size="12pt" officeooo:rsid="0a045fb7" style:font-size-asian="12pt" style:font-size-complex="12pt"/>
    </style:style>
    <style:style style:name="T1013" style:family="text">
      <style:text-properties fo:font-size="10pt" officeooo:rsid="0a0646b7" style:font-size-asian="10pt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Traveller </text:span><text:span text:style-name="T2">Charaktererschaffung </text:span><text:span text:style-name="T3">&amp; Ausrüstung</text:span></text:p>
      <text:p text:style-name="P2"><text:span text:style-name="T4">1</text:span><text:span text:style-name="T5">. </text:span><text:span text:style-name="T6">Attribute </text:span><text:span text:style-name="T7">2w6</text:span><text:span text:style-name="T6">:<text:tab/></text:span><text:span text:style-name="T8">Stä</text:span><text:span text:style-name="T9">rke</text:span><text:span text:style-name="T10">, </text:span><text:span text:style-name="T8">Ges</text:span><text:span text:style-name="T9">chick, </text:span><text:span text:style-name="T8">Aus</text:span><text:span text:style-name="T9">dauer, </text:span><text:span text:style-name="T8">Int</text:span><text:span text:style-name="T9">ell</text:span><text:span text:style-name="T11">ekt</text:span><text:span text:style-name="T9">, </text:span><text:span text:style-name="T12">B</text:span><text:span text:style-name="T8">il</text:span><text:span text:style-name="T9">dung, </text:span><text:span text:style-name="T8">Soz</text:span><text:span text:style-name="T9">ialstatus, </text:span><text:span text:style-name="T13">(</text:span><text:span text:style-name="T14">Psi</text:span><text:span text:style-name="T13">, </text:span><text:span text:style-name="T15">Glü</text:span><text:span text:style-name="T11">ck</text:span><text:span text:style-name="T13">)</text:span><text:span text:style-name="T9"><text:line-break/></text:span><text:span text:style-name="T4">2</text:span><text:span text:style-name="T5">. </text:span><text:span text:style-name="T16">Modifikatoren:<text:tab/>0:</text:span><text:span text:style-name="T17"> -3<text:tab/><text:tab/></text:span><text:span text:style-name="T16">1-2:</text:span><text:span text:style-name="T17"> -2<text:tab/></text:span><text:span text:style-name="T16">3-5:</text:span><text:span text:style-name="T17"> -1<text:tab/></text:span><text:span text:style-name="T16">6-8:</text:span><text:span text:style-name="T17"> ±0<text:tab/></text:span><text:span text:style-name="T16">9-11:</text:span><text:span text:style-name="T17"> +1<text:tab/></text:span><text:span text:style-name="T16">12-14:</text:span><text:span text:style-name="T17"> +2<text:tab/></text:span><text:span text:style-name="T16">15+:</text:span><text:span text:style-name="T17"> +3</text:span></text:p>
      <text:p text:style-name="P3"><text:span text:style-name="T18">3</text:span><text:span text:style-name="T19">. </text:span><text:span text:style-name="T20">von welcher Welt kommt ihr?</text:span><text:span text:style-name="T21"> Industrie, Agrar, Wüste, Außenposten, </text:span><text:span text:style-name="T22">Asteroid, </text:span><text:span text:style-name="T21">Raumstation</text:span><text:span text:style-name="T23"><text:line-break/></text:span><text:span text:style-name="T19">4. </text:span><text:span text:style-name="T24">Anfangs-</text:span><text:span text:style-name="T18">Skills </text:span><text:span text:style-name="T25">aussuchen</text:span> <text:span text:style-name="T26">(als Jugendlicher </text:span><text:span text:style-name="T27">bis 1</text:span><text:span text:style-name="T28">8</text:span><text:span text:style-name="T26">)<text:line-break/></text:span><text:span text:style-name="T29">Anzahl der Skills ist </text:span><text:span text:style-name="T30">Bildung+3</text:span><text:span text:style-name="T31">, gemeint ist immer der Modifikator</text:span></text:p>
      <text:p text:style-name="P4"><text:span text:style-name="T32">Verwaltung<text:tab/></text:span>0<text:tab/><text:span text:style-name="T33">Tiere</text:span><text:span text:style-name="T32"><text:tab/><text:tab/></text:span>0<text:tab/><text:span text:style-name="T33">Kunst</text:span><text:span text:style-name="T32"><text:tab/><text:tab/></text:span>0<text:tab/><text:span text:style-name="T34">Athletik</text:span><text:tab/><text:tab/>0<text:tab/><text:span text:style-name="T32">Geselligkeit<text:tab/></text:span>0</text:p>
      <text:p text:style-name="P4"><text:span text:style-name="T33">Fahrer</text:span><text:span text:style-name="T32"><text:tab/><text:tab/></text:span>0<text:tab/><text:span text:style-name="T33">Wissenschaft</text:span><text:span text:style-name="T32"><text:tab/></text:span>0<text:tab/><text:span text:style-name="T34">Se</text:span><text:span text:style-name="T33">efahrer</text:span><text:span text:style-name="T32"><text:tab/></text:span>0<text:tab/><text:span text:style-name="T32">Unterwelt<text:tab/></text:span>0<text:tab/><text:span text:style-name="T32">Überleben<text:tab/></text:span>0</text:p>
      <text:p text:style-name="P4"><text:span text:style-name="T32">Raumanzug<text:tab/></text:span>0<text:tab/><text:span text:style-name="T34">Ele</text:span><text:span text:style-name="T33">k</text:span><text:span text:style-name="T34">troni</text:span><text:span text:style-name="T33">k</text:span><text:span text:style-name="T32"><text:tab/></text:span>0<text:tab/><text:span text:style-name="T33">Flieger</text:span><text:span text:style-name="T32"><text:tab/><text:tab/></text:span>0<text:tab/><text:span text:style-name="T32">Sprachen<text:tab/></text:span>0<text:tab/>Mechani<text:span text:style-name="T32">k<text:tab/></text:span>0</text:p>
      <text:p text:style-name="P5">Medi<text:span text:style-name="T32">zin<text:tab/><text:tab/></text:span>0<text:tab/><text:span text:style-name="T35">Ausbildung<text:tab/></text:span>0<text:tab/><text:span text:style-name="T36">(kursive Skills haben Spezialisierungen)</text:span></text:p>
      <text:p text:style-name="P6"><text:span text:style-name="T37">5. </text:span><text:span text:style-name="T38">optional: </text:span><text:span text:style-name="T37">0</text:span><text:span text:style-name="T38"> </text:span><text:span text:style-name="T39">Uni</text:span><text:span text:style-name="T38">versität</text:span><text:span text:style-name="T39">/</text:span><text:span text:style-name="T37">0</text:span><text:span text:style-name="T38"> </text:span><text:span text:style-name="T39">Militärakademie</text:span> <text:span text:style-name="T26">(</text:span><text:span text:style-name="T40">kann </text:span><text:span text:style-name="T41">bis 3. Term </text:span><text:span text:style-name="T40">verzögert werden</text:span><text:span text:style-name="T26">)</text:span><text:line-break/><text:span text:style-name="T37">6. </text:span><text:span text:style-name="T42">Karrieren:</text:span><text:span text:style-name="T43"><text:line-break/></text:span><text:span text:style-name="T44">A</text:span><text:span text:style-name="T45"> </text:span><text:span text:style-name="T46">Bewerbung</text:span><text:span text:style-name="T45">:</text:span><text:span text:style-name="T47"> </text:span><text:span text:style-name="T48">-1 je </text:span><text:span text:style-name="T49">Karriere,</text:span><text:span text:style-name="T47"> wenn nicht: </text:span><text:span text:style-name="T50">Verpflichtet</text:span><text:span text:style-name="T51"> </text:span><text:span text:style-name="T47">oder </text:span><text:span text:style-name="T45">Herumtreiber</text:span><text:span text:style-name="T48"> (keine Aufnahme)</text:span><text:span text:style-name="T47"><text:line-break/></text:span><text:span text:style-name="T52">B Grundausbildung</text:span><text:span text:style-name="T53"> </text:span><text:span text:style-name="T54">falls</text:span><text:span text:style-name="T53"> </text:span><text:span text:style-name="T55">1.</text:span><text:span text:style-name="T53"> Karriere: </text:span><text:span text:style-name="T52">alle Basis-</text:span><text:span text:style-name="T56">Skills</text:span><text:span text:style-name="T53"> auf 0, </text:span><text:span text:style-name="T55">sonst </text:span><text:span text:style-name="T57">w6 auf</text:span><text:span text:style-name="T56"> Basis-Skill</text:span><text:span text:style-name="T58">s</text:span><text:span text:style-name="T55"> auf 0<text:line-break/><text:tab/><text:tab/><text:tab/><text:tab/> <text:s text:c="2"/></text:span><text:span text:style-name="T57">Zivil und Herumtreiber: Zweig-Skill statt Basis-Skill</text:span><text:span text:style-name="T47"><text:line-break/></text:span><text:span text:style-name="T52">C</text:span><text:span text:style-name="T44"> </text:span><text:span text:style-name="T59">Training</text:span><text:span text:style-name="T48">: </text:span><text:span text:style-name="T60">entweder Skill 1 oder </text:span><text:span text:style-name="T61">Skill+1: w6 auf </text:span><text:span text:style-name="T60">beliebige </text:span><text:span text:style-name="T62">Kategorie<text:line-break/></text:span><text:span text:style-name="T63"><text:tab/><text:tab/><text:tab/><text:tab/><text:tab/><text:tab/><text:tab/><text:tab/><text:tab/><text:tab/><text:tab/>(Persönlich, </text:span><text:span text:style-name="T64">Basis</text:span><text:span text:style-name="T63">, Fortgeschr</text:span><text:span text:style-name="T65">itten,</text:span><text:span text:style-name="T63"> Spezi</text:span><text:span text:style-name="T64">a</text:span><text:span text:style-name="T63">l, Offizier)<text:line-break/></text:span><text:span text:style-name="T52">D</text:span><text:span text:style-name="T66"> </text:span><text:span text:style-name="T67">Durchkommen</text:span><text:span text:style-name="T68">: </text:span><text:span text:style-name="T69">falls </text:span><text:span text:style-name="T70">versagt →</text:span><text:span text:style-name="T69"> Unglücks-Tabelle, </text:span><text:span text:style-name="T71">Karriere </text:span><text:span text:style-name="T72">ohne </text:span><text:span text:style-name="T73">Belohnung</text:span><text:span text:style-name="T72"> </text:span><text:span text:style-name="T71">beendet<text:line-break/></text:span><text:span text:style-name="T74">E Ereignis</text:span><text:span text:style-name="T73">: </text:span><text:span text:style-name="T75">w6 auf Ereignis-Tabelle </text:span><text:span text:style-name="T76">(</text:span><text:span text:style-name="T77">ggfs. </text:span><text:span text:style-name="T76">mit anderem Charakter verbinden)</text:span><text:span text:style-name="T75"><text:line-break/></text:span><text:span text:style-name="T78">F Offiziers-Patent</text:span><text:span text:style-name="T79">: </text:span><text:span text:style-name="T80">nur 1. Term, </text:span><text:span text:style-name="T79">nur Armee, Marines, Marine: </text:span><text:span text:style-name="T81">SOZ 9+</text:span><text:span text:style-name="T79">→ 1. </text:span><text:span text:style-name="T82">Offiziersrang</text:span><text:span text:style-name="T75"><text:line-break/></text:span><text:span text:style-name="T78">G</text:span><text:span text:style-name="T83"> Beförderung</text:span><text:span text:style-name="T84">: </text:span><text:span text:style-name="T80">Rang+1, </text:span><text:span text:style-name="T85">zusätzliche Fertigkeit wie unter C<text:line-break/></text:span><text:span text:style-name="T86">H</text:span><text:span text:style-name="T87"> Alter</text:span><text:span text:style-name="T88"> +4 Jahre </text:span><text:span text:style-name="T89">(Altern ab 34)</text:span><text:span text:style-name="T88">, </text:span><text:span text:style-name="T89">Karriere </text:span><text:span text:style-name="T86">fortsetzen</text:span><text:span text:style-name="T89">, oder </text:span><text:span text:style-name="T86">andere</text:span><text:span text:style-name="T89">, oder </text:span><text:span text:style-name="T86">Schluss</text:span><text:span text:style-name="T89">?</text:span></text:p>
      <text:p text:style-name="P7"><text:span text:style-name="T86">I</text:span><text:span text:style-name="T90"> </text:span><text:span text:style-name="T87">Abschlag</text:span><text:span text:style-name="T91"> </text:span><text:span text:style-name="T89">(nur falls Karriere-Ende)<text:line-break/><text:tab/></text:span><text:span text:style-name="T92">je Term ein Wurf auf </text:span><text:span text:style-name="T91">Geld- </text:span><text:span text:style-name="T93">(max. 3-mal) </text:span><text:span text:style-name="T91">oder Sachwert-Tabelle,<text:line-break/><text:tab/></text:span><text:span text:style-name="T92">(Rang 1-2: +1 Wurf, Rang3-</text:span><text:span text:style-name="T94">4</text:span><text:span text:style-name="T92">: </text:span><text:span text:style-name="T94">+</text:span><text:span text:style-name="T92">2 Würfe, </text:span><text:span text:style-name="T94">Rang 5-6: +3 Würfe</text:span><text:span text:style-name="T92">)<text:line-break/></text:span><text:span text:style-name="T95">7. </text:span><text:span text:style-name="T81">Skill-Paket</text:span><text:span text:style-name="T96"> für die Gruppe</text:span></text:p>
      <text:p text:style-name="P8"><text:span text:style-name="T97">Lebens-Ereignis 2w6</text:span><text:span text:style-name="T98"><text:line-break/></text:span><text:span text:style-name="T99">2<text:tab/></text:span><text:span text:style-name="T100">Du wirst </text:span><text:span text:style-name="T101">schwer k</text:span><text:span text:style-name="T99">rank oder </text:span><text:span text:style-name="T100">erleidest eine </text:span><text:span text:style-name="T99">Verletzung: Verletzungs-Tabelle<text:line-break/>3<text:tab/>Geburt oder Tod: ein Freund stirbt oder deine Familie bekommt Nachwuchs<text:line-break/>4<text:tab/></text:span><text:span text:style-name="T100">Tragisches </text:span><text:span text:style-name="T99">Ende einer Liebe </text:span><text:span text:style-name="T100">in hässlichem Streit</text:span><text:span text:style-name="T99">: Rivale+ oder Feind+<text:line-break/>5<text:tab/></text:span><text:span text:style-name="T100">Du hast w</text:span><text:span text:style-name="T99">ahre Liebe </text:span><text:span text:style-name="T100">oder </text:span><text:span text:style-name="T99">Freundschaft </text:span><text:span text:style-name="T100">gefunden</text:span><text:span text:style-name="T99">: Freund+<text:line-break/>6<text:tab/></text:span><text:span text:style-name="T100">Du beginnst eine n</text:span><text:span text:style-name="T99">eue Liebe </text:span><text:span text:style-name="T100">oder </text:span><text:span text:style-name="T99">Freundschaft: Freund+<text:line-break/>7<text:tab/></text:span><text:span text:style-name="T100">Du lernst jemand kennen: </text:span><text:span text:style-name="T99">Kontakt</text:span><text:span text:style-name="T100">+</text:span><text:span text:style-name="T99"><text:line-break/>8<text:tab/></text:span><text:span text:style-name="T100">Ein Freund/Bekannter hat dich v</text:span><text:span text:style-name="T99">errat</text:span><text:span text:style-name="T100">en</text:span><text:span text:style-name="T99">: Kontakt→Feind</text:span><text:span text:style-name="T100">|</text:span><text:span text:style-name="T99">Freund→Rivale (</text:span><text:span text:style-name="T100">|</text:span><text:span text:style-name="T99">Rivale+</text:span><text:span text:style-name="T100">|</text:span><text:span text:style-name="T99">Feind+)<text:line-break/>9<text:tab/></text:span><text:span text:style-name="T102">Eine interstellare</text:span><text:span text:style-name="T103"> Reise </text:span><text:span text:style-name="T102">bringt neue Erfahrungen</text:span><text:span text:style-name="T103">: +2 für nächsten Bewerbungs-Wurf<text:line-break/>10<text:tab/></text:span><text:span text:style-name="T102">Ein </text:span><text:span text:style-name="T103">Glücksfall </text:span><text:span text:style-name="T102">tritt ein, Erbschaft/Buch veröffentlicht/...</text:span><text:span text:style-name="T103">: +2 für nächsten </text:span><text:span text:style-name="T100">Abschlags</text:span><text:span text:style-name="T103">-Wurf<text:line-break/></text:span><text:span text:style-name="T104">11<text:tab/></text:span><text:span text:style-name="T102">Du bist in ein </text:span><text:span text:style-name="T104">Verbrechen </text:span><text:span text:style-name="T102">verwickelt</text:span><text:span text:style-name="T104">: -1 </text:span><text:span text:style-name="T100">auf Abschlags</text:span><text:span text:style-name="T104">-Wurf oder ins Gefängnis<text:line-break/>12<text:tab/>Merkwürdiges Ereignis w6:<text:line-break/><text:tab/>1<text:tab/>Überraschende</text:span><text:span text:style-name="T105">s Angebot zum</text:span><text:span text:style-name="T104"> Psi-Test: teste </text:span><text:span text:style-name="T105">sofort</text:span><text:span text:style-name="T104">, </text:span><text:span text:style-name="T105">bei Bestehen </text:span><text:span text:style-name="T104">→ Psi-Karriere<text:line-break/><text:tab/></text:span><text:span text:style-name="T106">2<text:tab/></text:span><text:span text:style-name="T107">Du lebst eine Weile </text:span><text:span text:style-name="T106">unter Aliens: Wissenschaft 1 und Kontakt zu einem Alien<text:line-break/><text:tab/>3<text:tab/></text:span><text:span text:style-name="T107">Du hast ein ungewöhnliches </text:span><text:span text:style-name="T106">Alien Artefakt gefunden oder erhalten.<text:line-break/><text:tab/>4<text:tab/>Amnesie: </text:span><text:span text:style-name="T107">Irgend </text:span><text:span text:style-name="T106">etwas </text:span><text:span text:style-name="T107">muss</text:span><text:span text:style-name="T106"> passiert </text:span><text:span text:style-name="T107">sein</text:span><text:span text:style-name="T106">, aber du kannst dich nicht erinnern<text:line-break/><text:tab/>5<text:tab/></text:span><text:span text:style-name="T107">Unerwartet hattest du mit hohen </text:span><text:span text:style-name="T106">Regierungs-K</text:span><text:span text:style-name="T107">reisen zu tun</text:span><text:span text:style-name="T106">: Kontakt+<text:line-break/><text:tab/>6<text:tab/></text:span><text:span text:style-name="T107">Uralte</text:span><text:span text:style-name="T106"> Technologie </text:span><text:span text:style-name="T107">erhalten</text:span><text:span text:style-name="T106">: du besitzt einen Gegenstand, älter als das Imperium</text:span></text:p>
      <text:p text:style-name="P9"><text:span text:style-name="T108">0</text:span><text:span text:style-name="T109"> </text:span><text:span text:style-name="T108">Uni</text:span><text:span text:style-name="T110">versität</text:span><text:span text:style-name="T111"><text:tab/><text:tab/></text:span><text:span text:style-name="T112">Bewerbung</text:span><text:span text:style-name="T111">:<text:tab/></text:span><text:span text:style-name="T113">Bildung</text:span><text:span text:style-name="T111"> 6+<text:line-break/><text:tab/><text:tab/><text:tab/><text:tab/><text:tab/><text:tab/></text:span><text:span text:style-name="T114">-1 pro vorheriger Karriere, </text:span><text:span text:style-name="T115">+1 wenn Sozialstatus </text:span><text:span text:style-name="T116">≥ </text:span><text:span text:style-name="T117">9<text:line-break/></text:span><text:span text:style-name="T118"><text:tab/><text:tab/><text:tab/><text:tab/><text:tab/><text:tab/></text:span><text:span text:style-name="T119">we</text:span><text:span text:style-name="T120">nn nicht </text:span><text:span text:style-name="T121">angenommen</text:span><text:span text:style-name="T120">: </text:span><text:span text:style-name="T121">andere</text:span><text:span text:style-name="T120"> </text:span><text:span text:style-name="T122">Karriere</text:span></text:p>
      <text:p text:style-name="P10">Bildung+1</text:p>
      <text:p text:style-name="P11"><text:span text:style-name="T123">W</text:span><text:span text:style-name="T124">ähle ein Hauptfach auf 1 </text:span><text:span text:style-name="T125">(ggfs. mit Spezialisierung) </text:span><text:span text:style-name="T124">und ein Nebenfach auf 0:</text:span><text:span text:style-name="T126"><text:line-break/></text:span><text:span text:style-name="T127">Astrogation, </text:span><text:span text:style-name="T128">Ausbildung</text:span><text:span text:style-name="T129"> (?)</text:span><text:span text:style-name="T127">, Elektronik</text:span><text:span text:style-name="T129"> (</text:span><text:span text:style-name="T130">Computer, Fernsteuerung, Kommunikation, Sensoren</text:span><text:span text:style-name="T129">)</text:span><text:span text:style-name="T127">,<text:line-break/>Ingenieur</text:span><text:span text:style-name="T129"> (</text:span><text:span text:style-name="T131">Lebenserhaltung, Manöver</text:span><text:span text:style-name="T130">an</text:span><text:span text:style-name="T131">trieb, </text:span><text:span text:style-name="T130">Reaktor, </text:span><text:span text:style-name="T131">Sprung</text:span><text:span text:style-name="T130">antrieb</text:span><text:span text:style-name="T129">)</text:span><text:span text:style-name="T127">, Kunst</text:span><text:span text:style-name="T129"> (?)</text:span><text:span text:style-name="T127">, Medizin, Navigation,<text:line-break/>Recht, Sprache</text:span><text:span text:style-name="T129"> (?)</text:span><text:span text:style-name="T127">, Tiere</text:span><text:span text:style-name="T129"> </text:span><text:span text:style-name="T130">(Abrichten</text:span><text:span text:style-name="T129">, </text:span><text:span text:style-name="T130">Tiermedizin)</text:span><text:span text:style-name="T132">, </text:span><text:span text:style-name="T133">Verwaltung</text:span><text:span text:style-name="T127">, </text:span><text:span text:style-name="T133">Wissenschaft</text:span><text:span text:style-name="T129"> (?)</text:span></text:p>
      <text:p text:style-name="P12"><text:span text:style-name="T134">Ereigni</text:span><text:span text:style-name="T135">s</text:span><text:span text:style-name="T136"> 2w6</text:span><text:span text:style-name="T137"><text:line-break/></text:span><text:span text:style-name="T138">2</text:span><text:span text:style-name="T137"><text:tab/>Du wirst von einer Untergrundgruppe kontaktiert, die dein Psi-Potenzial testen will.<text:line-break/><text:tab/>Wenn du akzeptierst, kannst du dich </text:span><text:span text:style-name="T139">später </text:span><text:span text:style-name="T137">testen lassen und eventuell </text:span><text:span text:style-name="T140">Psioniker</text:span><text:span text:style-name="T137"> werden.<text:line-break/><text:tab/></text:span><text:span text:style-name="T139">Die Verwendung von </text:span><text:span text:style-name="T137">Psi-</text:span><text:span text:style-name="T139">Fähigkeiten </text:span><text:span text:style-name="T137">ist </text:span><text:span text:style-name="T141">illegal</text:span><text:span text:style-name="T137">.<text:line-break/></text:span><text:span text:style-name="T138">3</text:span><text:span text:style-name="T137"><text:tab/></text:span><text:span text:style-name="T142">Deine Studi</text:span><text:span text:style-name="T143">um</text:span><text:span text:style-name="T142"> verläuft fatal: du wirst Alkohol- oder Drogenabhängig, eine unglückliche Liebe<text:line-break/><text:tab/>trifft dich hart oder der Tod </text:span><text:span text:style-name="T144">d</text:span><text:span text:style-name="T142">eines </text:span><text:span text:style-name="T144">besten</text:span><text:span text:style-name="T142"> Freundes zieht dich runter. Du brichst ab.</text:span><text:span text:style-name="T137"><text:line-break/></text:span><text:span text:style-name="T138">4<text:tab/>Ein vermeintlich harmloser Streich geht schief und jemand wird verletzt. Würfl</text:span><text:span text:style-name="T145">e<text:line-break/><text:tab/></text:span><text:span text:style-name="T138">S</text:span><text:span text:style-name="T146">ozialstatus</text:span><text:span text:style-name="T138"> 8+</text:span><text:span text:style-name="T147">,</text:span><text:span text:style-name="T138"> </text:span><text:span text:style-name="T147">b</text:span><text:span text:style-name="T138">ei Erfolg erhä</text:span><text:span text:style-name="T145">l</text:span><text:span text:style-name="T138">t</text:span><text:span text:style-name="T145">st</text:span><text:span text:style-name="T138"> </text:span><text:span text:style-name="T145">du</text:span><text:span text:style-name="T138"> einen Rivalen, </text:span><text:span text:style-name="T148">b</text:span><text:span text:style-name="T138">ei Misserfolg einen Feind.<text:line-break/><text:tab/>Bei einer 2 </text:span><text:span text:style-name="T145">kannst du dein</text:span><text:span text:style-name="T138"> Studium nicht abschließen und </text:span><text:span text:style-name="T145">kommst ins </text:span><text:span text:style-name="T149">Gefängnis</text:span><text:span text:style-name="T145">.</text:span><text:span text:style-name="T138"><text:line-break/></text:span><text:span text:style-name="T150">5<text:tab/></text:span><text:span text:style-name="T145">Du feierst deine Jugend so genauso hart wie du lernst. Du erhältst Geselligkeit 1.</text:span><text:span text:style-name="T150"><text:line-break/>6<text:tab/>Du schließt dich einer eingeschworenen Clique an und </text:span><text:span text:style-name="T151">ihr schwört </text:span><text:span text:style-name="T150">für immer Freunde zu<text:line-break/><text:tab/>bleiben, wo immer in der Galaxis </text:span><text:span text:style-name="T151">ihr</text:span><text:span text:style-name="T150"> </text:span><text:span text:style-name="T147">auch </text:span><text:span text:style-name="T150">landet. </text:span><text:span text:style-name="T151">Du gewinnst</text:span><text:span text:style-name="T150"> </text:span><text:span text:style-name="T151">w</text:span><text:span text:style-name="T150">3</text:span><text:span text:style-name="T151">+1</text:span><text:span text:style-name="T150"> </text:span><text:span text:style-name="T151">Freunde</text:span><text:span text:style-name="T150">.<text:line-break/>7<text:tab/></text:span><text:span text:style-name="T151">Würfle 2w6 auf </text:span><text:span text:style-name="T147">die </text:span><text:span text:style-name="T150">Lebens-Ereignis </text:span><text:span text:style-name="T147">Tabelle.</text:span><text:span text:style-name="T150"><text:line-break/>8<text:tab/></text:span><text:span text:style-name="T152">Du trittst einer politischen Bewegung bei. Würfle </text:span><text:span text:style-name="T138">S</text:span><text:span text:style-name="T146">ozialstatus</text:span><text:span text:style-name="T152"> 8+, </text:span><text:span text:style-name="T147">b</text:span><text:span text:style-name="T152">ei Erfolg wirst du zu einer<text:line-break/><text:tab/>Führungsfigur </text:span><text:span text:style-name="T147">und erhältst</text:span><text:span text:style-name="T152"> einen </text:span><text:span text:style-name="T147">Freund</text:span><text:span text:style-name="T152"> in der Bewegung, aber einen Feind </text:span><text:span text:style-name="T147">außerhalb.</text:span><text:span text:style-name="T150"><text:line-break/></text:span><text:span text:style-name="T153">9<text:tab/>Du </text:span><text:span text:style-name="T154">frönst einem</text:span><text:span text:style-name="T153"> Hobby </text:span><text:span text:style-name="T154">und lernst dabei</text:span><text:span text:style-name="T153"> eine</text:span><text:span text:style-name="T144">n</text:span><text:span text:style-name="T153"> beliebige</text:span><text:span text:style-name="T144">n</text:span><text:span text:style-name="T153"> </text:span><text:span text:style-name="T144">Skill</text:span><text:span text:style-name="T153"> </text:span><text:span text:style-name="T154">außer </text:span><text:span text:style-name="T153">Alleskönner auf 0.<text:line-break/>10<text:tab/></text:span><text:span text:style-name="T144">De</text:span><text:span text:style-name="T153">in Tutor eckt bei dir an, und du arbeitest hart daran, </text:span><text:span text:style-name="T144">ihn</text:span><text:span text:style-name="T153"> zu widerlegen. Würfle 9+ auf eine</text:span><text:span text:style-name="T144">n</text:span><text:span text:style-name="T153"><text:line-break/><text:tab/></text:span><text:span text:style-name="T144">Skill</text:span><text:span text:style-name="T153">, de</text:span><text:span text:style-name="T144">n</text:span><text:span text:style-name="T153"> du in diesem Semester gelernt hast. Bei Erfolg lieferst du einen </text:span><text:span text:style-name="T144">schlagenden</text:span><text:span text:style-name="T153"> Beweis,<text:line-break/><text:tab/>de</text:span><text:span text:style-name="T144">n er akzeptieren muss.</text:span><text:span text:style-name="T153"> </text:span><text:span text:style-name="T155">Du gewinnst +1 in dem Skill, aber den Tutor als Rivalen.<text:line-break/></text:span><text:span text:style-name="T156">11<text:tab/></text:span><text:span text:style-name="T155">Ein</text:span><text:span text:style-name="T156"> Krieg bricht aus und </text:span><text:span text:style-name="T141">du</text:span><text:span text:style-name="T155"> w</text:span><text:span text:style-name="T141">i</text:span><text:span text:style-name="T155">r</text:span><text:span text:style-name="T141">st</text:span><text:span text:style-name="T155"> einberufen</text:span><text:span text:style-name="T156">. Du kannst fliehen und </text:span><text:span text:style-name="T155">als </text:span><text:span text:style-name="T157">Herumtreiber</text:span><text:span text:style-name="T155"><text:line-break/><text:tab/>weitermachen oder </text:span><text:span text:style-name="T158">m</text:span><text:span text:style-name="T141">it einem Wurf auf </text:span><text:span text:style-name="T138">S</text:span><text:span text:style-name="T146">ozialstatus</text:span><text:span text:style-name="T141"> 9+ deine </text:span><text:span text:style-name="T156">Beziehungen spielen </text:span><text:span text:style-name="T158">lassen </text:span><text:span text:style-name="T141">und<text:line-break/><text:tab/></text:span><text:span text:style-name="T158">einfach</text:span><text:span text:style-name="T141"> </text:span><text:span text:style-name="T158">weiter studieren, sonst wirst du gezogen</text:span><text:span text:style-name="T156"> (</text:span><text:span text:style-name="T155">w6</text:span><text:span text:style-name="T156">: 1–3 Heer, 4–5 Marine</text:span><text:span text:style-name="T155">s</text:span><text:span text:style-name="T156">, 6 </text:span><text:span text:style-name="T155">Flotte</text:span><text:span text:style-name="T156">). </text:span><text:span text:style-name="T141"><text:line-break/></text:span><text:span text:style-name="T159">12<text:tab/></text:span><text:span text:style-name="T153">Du </text:span><text:span text:style-name="T141">wirst als Musterstudent in den Medien gefeiert</text:span><text:span text:style-name="T153">. </text:span><text:span text:style-name="T160">Sozialstatus</text:span><text:span text:style-name="T161">+1</text:span></text:p>
      <text:p text:style-name="P13"><text:span text:style-name="T162">Abschluss<text:line-break/></text:span><text:span text:style-name="T163">I</text:span><text:span text:style-name="T164">ntellekt</text:span><text:span text:style-name="T165"> </text:span><text:span text:style-name="T166">6</text:span><text:span text:style-name="T167">+</text:span><text:span text:style-name="T168"> </text:span><text:span text:style-name="T169">um zu bestehen, bei </text:span><text:span text:style-name="T165">≥</text:span><text:span text:style-name="T170">1</text:span><text:span text:style-name="T166">0</text:span><text:span text:style-name="T170"> mit Auszeichnung, </text:span><text:span text:style-name="T169">wenn bestanden:</text:span><text:span text:style-name="T171"><text:line-break/></text:span><text:span text:style-name="T126">Bildung+</text:span><text:span text:style-name="T172">1</text:span><text:span text:style-name="T173">,<text:line-break/></text:span><text:span text:style-name="T174">erhöhe </text:span><text:span text:style-name="T175">Hauptfach</text:span><text:span text:style-name="T164"> und </text:span><text:span text:style-name="T175">Nebenfach</text:span><text:span text:style-name="T164"> Skills um</text:span><text:span text:style-name="T176"> </text:span><text:span text:style-name="T175">+</text:span><text:span text:style-name="T173">1</text:span><text:span text:style-name="T176">,<text:line-break/></text:span><text:span text:style-name="T175">Bonus</text:span><text:span text:style-name="T164"> von</text:span><text:span text:style-name="T176"> +1 (+2 mit Auszeichnung) für </text:span><text:span text:style-name="T164">Bewerbung</text:span><text:span text:style-name="T176"> als:<text:line-break/>Agent, Armee, </text:span><text:span text:style-name="T171">Zivil</text:span><text:span text:style-name="T176">/</text:span><text:span text:style-name="T171">Angestellter</text:span><text:span text:style-name="T176">, Unterhalt</text:span><text:span text:style-name="T164">ung/</text:span><text:span text:style-name="T176">Journalist, Marine</text:span><text:span text:style-name="T177">s</text:span><text:span text:style-name="T176">, </text:span><text:span text:style-name="T178">Flotte</text:span><text:span text:style-name="T176">, Gelehrter, Scouts<text:line-break/></text:span><text:span text:style-name="T164">bei </text:span><text:span text:style-name="T179">militärische</text:span><text:span text:style-name="T164">r</text:span><text:span text:style-name="T179"> Karriere: sofort </text:span><text:span text:style-name="T180">Offizier</text:span><text:span text:style-name="T179"> </text:span><text:span text:style-name="T181">(Rang 1)</text:span><text:span text:style-name="T171">, </text:span><text:span text:style-name="T176">mit Auszeichnung: </text:span><text:span text:style-name="T182">+2 auf </text:span><text:span text:style-name="T183">1. </text:span><text:span text:style-name="T182">Beförderung</text:span></text:p>
      <text:p text:style-name="P14"/>
      <text:p text:style-name="P15"><text:span text:style-name="T108">0</text:span><text:span text:style-name="T109"> </text:span><text:span text:style-name="T184">Militär-Akademie</text:span><text:span text:style-name="T114"><text:tab/><text:tab/><text:tab/></text:span><text:span text:style-name="T112">Bewerbung</text:span><text:span text:style-name="T111">:<text:tab/></text:span><text:span text:style-name="T185">Armee<text:tab/>Ausdauer</text:span><text:span text:style-name="T111"> </text:span><text:span text:style-name="T185">7</text:span><text:span text:style-name="T111">+<text:tab/><text:tab/><text:tab/><text:tab/><text:tab/><text:tab/><text:tab/><text:tab/><text:tab/><text:tab/><text:tab/><text:tab/><text:tab/><text:tab/><text:tab/></text:span><text:span text:style-name="T185">Marines<text:tab/>Ausdauer</text:span><text:span text:style-name="T111"> </text:span><text:span text:style-name="T185">8</text:span><text:span text:style-name="T111">+<text:line-break/><text:tab/><text:tab/><text:tab/><text:tab/><text:tab/><text:tab/><text:tab/><text:tab/><text:tab/><text:tab/><text:tab/><text:tab/></text:span><text:span text:style-name="T185">Flotte<text:tab/>Intellekt 8+</text:span><text:span text:style-name="T117"><text:line-break/><text:tab/><text:tab/><text:tab/><text:tab/><text:tab/><text:tab/><text:tab/><text:tab/><text:tab/></text:span><text:span text:style-name="T186">-1 pro vorheriger Karriere, </text:span><text:span text:style-name="T117">+1 wenn Sozialstatus </text:span><text:span text:style-name="T116">≥</text:span><text:span text:style-name="T187">8<text:line-break/><text:tab/><text:tab/><text:tab/><text:tab/><text:tab/><text:tab/><text:tab/><text:tab/><text:tab/></text:span><text:span text:style-name="T119">we</text:span><text:span text:style-name="T188">nn nicht </text:span><text:span text:style-name="T189">angenommen</text:span><text:span text:style-name="T188">: </text:span><text:span text:style-name="T189">andere</text:span><text:span text:style-name="T188"> </text:span><text:span text:style-name="T190">Karriere<text:line-break/></text:span><text:span text:style-name="T191">Grundausbildung<text:line-break/>Armee:</text:span><text:span text:style-name="T192"><text:tab/></text:span><text:span text:style-name="T193">(Fahrer 0|Raumanzug 0), Athletik 0, Schusswaffen 0, Aufklärer 0, Nahkampf 0, Schwere Waffen 0</text:span><text:span text:style-name="T191"><text:line-break/>Marines:</text:span><text:span text:style-name="T192"><text:tab/></text:span><text:span text:style-name="T193">Athletik 0, Raumanzug 0, Taktik 0, Schwere Waffen 0, Schusswaffen 0, Schleichen 0</text:span><text:span text:style-name="T191"><text:line-break/>Flotte:</text:span><text:span text:style-name="T192"><text:tab/></text:span><text:span text:style-name="T193">Pilot 0, Raumanzug 0, Athletik 0, Turmschütze 0, Mechanik 0, Schusswaffen 0</text:span></text:p>
      <text:p text:style-name="P16"><text:span text:style-name="T194">Ereigni</text:span><text:span text:style-name="T195">s</text:span><text:span text:style-name="T196"> 2w6</text:span><text:span text:style-name="T197"><text:line-break/></text:span><text:span text:style-name="T198">2</text:span><text:span text:style-name="T197"><text:tab/>Du wirst von einer Untergrundgruppe kontaktiert, die dein Psi-Potenzial testen will.<text:line-break/><text:tab/>Wenn du akzeptierst, kannst du dich </text:span><text:span text:style-name="T199">später </text:span><text:span text:style-name="T197">testen lassen und eventuell </text:span><text:span text:style-name="T200">Psioniker</text:span><text:span text:style-name="T197"> werden.<text:line-break/><text:tab/></text:span><text:span text:style-name="T199">Die Verwendung von </text:span><text:span text:style-name="T197">Psi-</text:span><text:span text:style-name="T199">Fähigkeiten </text:span><text:span text:style-name="T197">ist </text:span><text:span text:style-name="T201">illegal</text:span><text:span text:style-name="T197">.<text:line-break/></text:span><text:span text:style-name="T198">3</text:span><text:span text:style-name="T197"><text:tab/></text:span><text:span text:style-name="T202">Dein Studi</text:span><text:span text:style-name="T203">um</text:span><text:span text:style-name="T202"> verläuft fatal: du wirst Alkohol- oder Drogenabhängig, eine unglückliche Liebe<text:line-break/><text:tab/>trifft dich hart oder der Tod </text:span><text:span text:style-name="T204">d</text:span><text:span text:style-name="T202">eines </text:span><text:span text:style-name="T204">besten</text:span><text:span text:style-name="T202"> Freundes zieht dich runter. Du brichst ab.</text:span><text:span text:style-name="T197"><text:line-break/></text:span><text:span text:style-name="T198">4<text:tab/>Ein vermeintlich harmloser Streich geht schief und jemand wird verletzt. Würfl</text:span><text:span text:style-name="T205">e<text:line-break/><text:tab/></text:span><text:span text:style-name="T198">S</text:span><text:span text:style-name="T206">ozialstatus</text:span><text:span text:style-name="T198"> 8+</text:span><text:span text:style-name="T207">,</text:span><text:span text:style-name="T198"> </text:span><text:span text:style-name="T207">b</text:span><text:span text:style-name="T198">ei Erfolg erhä</text:span><text:span text:style-name="T205">l</text:span><text:span text:style-name="T198">t</text:span><text:span text:style-name="T205">st</text:span><text:span text:style-name="T198"> </text:span><text:span text:style-name="T205">du</text:span><text:span text:style-name="T198"> einen Rivalen, </text:span><text:span text:style-name="T208">b</text:span><text:span text:style-name="T198">ei Misserfolg einen Feind.<text:line-break/><text:tab/>Bei einer 2 </text:span><text:span text:style-name="T205">kannst du dein</text:span><text:span text:style-name="T198"> Studium nicht abschließen und </text:span><text:span text:style-name="T205">kommst ins </text:span><text:span text:style-name="T209">Gefängnis</text:span><text:span text:style-name="T205">.</text:span><text:span text:style-name="T198"><text:line-break/></text:span><text:span text:style-name="T210">5<text:tab/></text:span><text:span text:style-name="T205">Du feierst deine Jugend so genauso hart wie du lernst. Du erhältst Geselligkeit 1.</text:span><text:span text:style-name="T210"><text:line-break/>6<text:tab/>Du schließt dich einer eingeschworenen Clique an und </text:span><text:span text:style-name="T211">ihr schwört </text:span><text:span text:style-name="T210">für immer Freunde zu<text:line-break/><text:tab/>bleiben, wo immer in der Galaxis </text:span><text:span text:style-name="T211">ihr</text:span><text:span text:style-name="T210"> </text:span><text:span text:style-name="T207">auch </text:span><text:span text:style-name="T210">landet. </text:span><text:span text:style-name="T211">Du gewinnst</text:span><text:span text:style-name="T210"> </text:span><text:span text:style-name="T211">w</text:span><text:span text:style-name="T210">3</text:span><text:span text:style-name="T211">+1</text:span><text:span text:style-name="T210"> </text:span><text:span text:style-name="T211">Freunde</text:span><text:span text:style-name="T210">.<text:line-break/>7<text:tab/></text:span><text:span text:style-name="T211">Würfle 2w6 auf </text:span><text:span text:style-name="T207">die </text:span><text:span text:style-name="T210">Lebens-Ereignis </text:span><text:span text:style-name="T207">Tabelle.</text:span><text:span text:style-name="T210"><text:line-break/>8<text:tab/></text:span><text:span text:style-name="T212">Du trittst einer politischen Bewegung bei. Würfle </text:span><text:span text:style-name="T198">S</text:span><text:span text:style-name="T206">ozialstatus</text:span><text:span text:style-name="T212"> 8+, </text:span><text:span text:style-name="T207">b</text:span><text:span text:style-name="T212">ei Erfolg wirst du zu einer<text:line-break/><text:tab/>Führungsfigur </text:span><text:span text:style-name="T207">und erhältst</text:span><text:span text:style-name="T212"> einen </text:span><text:span text:style-name="T207">Freund</text:span><text:span text:style-name="T212"> in der Bewegung, aber einen Feind </text:span><text:span text:style-name="T207">außerhalb.</text:span><text:span text:style-name="T210"><text:line-break/></text:span><text:span text:style-name="T213">9<text:tab/>Du </text:span><text:span text:style-name="T214">frönst einem</text:span><text:span text:style-name="T213"> Hobby </text:span><text:span text:style-name="T214">und lernst dabei</text:span><text:span text:style-name="T213"> eine</text:span><text:span text:style-name="T204">n</text:span><text:span text:style-name="T213"> beliebige</text:span><text:span text:style-name="T204">n</text:span><text:span text:style-name="T213"> </text:span><text:span text:style-name="T204">Skill</text:span><text:span text:style-name="T213"> </text:span><text:span text:style-name="T214">außer </text:span><text:span text:style-name="T213">Alleskönner auf 0.<text:line-break/>10<text:tab/></text:span><text:span text:style-name="T204">De</text:span><text:span text:style-name="T213">in Tutor eckt bei dir an, und du arbeitest hart daran, </text:span><text:span text:style-name="T204">ihn</text:span><text:span text:style-name="T213"> zu widerlegen. Würfle 9+ auf eine</text:span><text:span text:style-name="T204">n</text:span><text:span text:style-name="T213"><text:line-break/><text:tab/></text:span><text:span text:style-name="T204">Skill</text:span><text:span text:style-name="T213">, de</text:span><text:span text:style-name="T204">n</text:span><text:span text:style-name="T213"> du in diesem Semester gelernt hast. Bei Erfolg lieferst du einen </text:span><text:span text:style-name="T204">schlagenden</text:span><text:span text:style-name="T213"> Beweis,<text:line-break/><text:tab/>de</text:span><text:span text:style-name="T204">n er akzeptieren muss.</text:span><text:span text:style-name="T213"> </text:span><text:span text:style-name="T215">Du gewinnst +1 in dem Skill, aber den Tutor als Rivalen.<text:line-break/></text:span><text:span text:style-name="T216">11<text:tab/></text:span><text:span text:style-name="T215">Ein</text:span><text:span text:style-name="T216"> Krieg bricht aus und </text:span><text:span text:style-name="T201">du</text:span><text:span text:style-name="T215"> w</text:span><text:span text:style-name="T201">i</text:span><text:span text:style-name="T215">r</text:span><text:span text:style-name="T201">st</text:span><text:span text:style-name="T215"> einberufen</text:span><text:span text:style-name="T216">. Du kannst fliehen und </text:span><text:span text:style-name="T215">als </text:span><text:span text:style-name="T217">Herumtreiber</text:span><text:span text:style-name="T215"><text:line-break/><text:tab/>weitermachen oder </text:span><text:span text:style-name="T218">m</text:span><text:span text:style-name="T201">it einem Wurf auf </text:span><text:span text:style-name="T198">S</text:span><text:span text:style-name="T206">ozialstatus</text:span><text:span text:style-name="T201"> 9+ deine </text:span><text:span text:style-name="T216">Beziehungen spielen </text:span><text:span text:style-name="T218">lassen </text:span><text:span text:style-name="T201">und<text:line-break/><text:tab/></text:span><text:span text:style-name="T218">einfach</text:span><text:span text:style-name="T201"> </text:span><text:span text:style-name="T218">weiter studieren, sonst wirst du gezogen</text:span><text:span text:style-name="T216"> (</text:span><text:span text:style-name="T215">w6</text:span><text:span text:style-name="T216">: 1–3 Heer, 4–5 Marine</text:span><text:span text:style-name="T215">s</text:span><text:span text:style-name="T216">, 6 </text:span><text:span text:style-name="T215">Flotte</text:span><text:span text:style-name="T216">). </text:span><text:span text:style-name="T201"><text:line-break/></text:span><text:span text:style-name="T219">12<text:tab/></text:span><text:span text:style-name="T213">Du </text:span><text:span text:style-name="T201">wirst als Musterstudent in den Medien gefeiert</text:span><text:span text:style-name="T213">. </text:span><text:span text:style-name="T220">Sozialstatus</text:span><text:span text:style-name="T221">+1</text:span></text:p>
      <text:p text:style-name="P17"><text:span text:style-name="T162">Abschluss<text:line-break/></text:span><text:span text:style-name="T163">I</text:span><text:span text:style-name="T164">ntellekt</text:span><text:span text:style-name="T165"> </text:span><text:span text:style-name="T222">7</text:span><text:span text:style-name="T167">+</text:span><text:span text:style-name="T168"> </text:span><text:span text:style-name="T169">um zu bestehen, bei </text:span><text:span text:style-name="T165">≥</text:span><text:span text:style-name="T170">1</text:span><text:span text:style-name="T222">1</text:span><text:span text:style-name="T170"> mit Auszeichnung,<text:line-break/><text:tab/></text:span><text:span text:style-name="T222">dabei: +1 für Ausdauer </text:span><text:span text:style-name="T165">≥</text:span><text:span text:style-name="T222">8, +1 für Sozialstatus </text:span><text:span text:style-name="T165">≥</text:span><text:span text:style-name="T222">8</text:span><text:span text:style-name="T170"><text:line-break/></text:span><text:span text:style-name="T169">wenn bestanden:</text:span><text:span text:style-name="T223"><text:line-break/></text:span><text:span text:style-name="T126">Bildung+</text:span><text:span text:style-name="T172">1</text:span><text:span text:style-name="T173">,<text:line-break/></text:span><text:span text:style-name="T224">wenn mit Auszeichnung:</text:span><text:span text:style-name="T225"> </text:span><text:span text:style-name="T226">Sozialstatus+1, </text:span><text:span text:style-name="T227">automatisch Offizier</text:span><text:span text:style-name="T228"> falls </text:span><text:span text:style-name="T224">militärische Karriere</text:span><text:span text:style-name="T173"><text:line-break/></text:span><text:span text:style-name="T224">wenn weiter mit militärischer Karriere: </text:span><text:span text:style-name="T225">automatische Aufnahme<text:line-break/></text:span><text:span text:style-name="T224">wenn weiter mit militärischer Karriere im gleichen Zweig: </text:span><text:span text:style-name="T225">3 der Basis-Skills auf 1<text:line-break/></text:span><text:span text:style-name="T224">wenn weiter mit militärischer Karriere: </text:span><text:span text:style-name="T229">Wurf auf </text:span><text:span text:style-name="T230">Offizier</text:span><text:span text:style-name="T229"> sofort mit +2<text:line-break/></text:span><text:span text:style-name="T231">wenn nicht bestanden aber </text:span><text:span text:style-name="T165">≥</text:span><text:span text:style-name="T232">2</text:span><text:span text:style-name="T231">:<text:line-break/></text:span><text:span text:style-name="T233">automatische Aufnahme</text:span><text:span text:style-name="T231"> in </text:span><text:span text:style-name="T224">militärischer Karriere im gleichen Zweig, </text:span><text:span text:style-name="T231">aber kein Offizier</text:span></text:p>
      <text:p text:style-name="P18"><text:span text:style-name="T234">1 Agent</text:span><text:span text:style-name="T9"><text:tab/><text:tab/><text:tab/><text:tab/><text:tab/><text:tab/></text:span><text:span text:style-name="T235">Bewerbung</text:span><text:span text:style-name="T9">: I</text:span><text:span text:style-name="T235">ntellekt</text:span><text:span text:style-name="T9"> 6+</text:span><text:span text:style-name="T236"> (-1 pro vorheriger Karriere)<text:line-break/></text:span><text:span text:style-name="T237"><text:tab/><text:tab/><text:tab/><text:tab/><text:tab/><text:tab/><text:tab/><text:tab/></text:span><text:span text:style-name="T238">we</text:span><text:span text:style-name="T239">nn nicht </text:span><text:span text:style-name="T240">angenommen</text:span><text:span text:style-name="T239">: </text:span><text:span text:style-name="T241">Verpflichtet</text:span><text:span text:style-name="T239"> </text:span><text:span text:style-name="T242">oder </text:span><text:span text:style-name="T243">Herumtreiber<text:line-break/></text:span><text:span text:style-name="T244"><text:tab/><text:tab/><text:tab/><text:tab/>Durchkommen<text:tab/><text:tab/>Beförderung<text:tab/><text:line-break/></text:span><text:span text:style-name="T245">Polizei</text:span><text:span text:style-name="T246"><text:tab/><text:tab/><text:tab/>Ausdauer 6+<text:tab/><text:tab/>Intellekt 6+</text:span><text:span text:style-name="T245"><text:line-break/>Geheimdienst</text:span><text:span text:style-name="T246"><text:tab/><text:tab/>Intellekt 7+<text:tab/><text:tab/>Intellekt 5+</text:span><text:span text:style-name="T245"><text:line-break/>Industriespion</text:span><text:span text:style-name="T246"><text:tab/><text:tab/>Intellekt 5+<text:tab/><text:tab/>Intellekt 7+</text:span></text:p>
      <text:p text:style-name="P19"><text:span text:style-name="T247">Skills</text:span> <text:span text:style-name="T140">w6</text:span><text:span text:style-name="T248"><text:line-break/></text:span><text:span text:style-name="T249"> <text:s text:c="2"/>Persönlich<text:tab/><text:tab/>Basis<text:tab/><text:tab/>Fortgeschritten</text:span><text:span text:style-name="T250">*</text:span><text:span text:style-name="T249"><text:tab/>Polizei<text:tab/><text:tab/>Geheimdienst<text:tab/>Industriespion<text:line-break/></text:span><text:span text:style-name="T248">1 Schusswaffen<text:tab/>Unterwelt<text:tab/>Recht<text:tab/><text:tab/><text:tab/></text:span><text:span text:style-name="T251">Ermitteln<text:tab/><text:tab/>Ermitteln<text:tab/><text:tab/>Ermitteln<text:line-break/></text:span><text:span text:style-name="T248">2 Geschick+1<text:tab/><text:tab/>Fahrer<text:tab/><text:tab/>Sprachen<text:tab/><text:tab/><text:tab/></text:span><text:span text:style-name="T251">Aufklärer<text:tab/><text:tab/>Aufklärer<text:tab/><text:tab/></text:span><text:span text:style-name="T252">Computer</text:span><text:span text:style-name="T251"><text:line-break/></text:span><text:span text:style-name="T248">3 Ausdauer+1<text:tab/><text:tab/>Ermittler<text:tab/><text:tab/>Sprengstoff<text:tab/><text:tab/></text:span><text:span text:style-name="T251">Unterwelt<text:tab/></text:span><text:span text:style-name="T253">Kommunikation</text:span><text:span text:style-name="T251"><text:tab/>Schleichen<text:line-break/></text:span><text:span text:style-name="T248">4 Nahkampf<text:tab/><text:tab/>Flieger<text:tab/><text:tab/>Medizin<text:tab/><text:tab/><text:tab/></text:span><text:span text:style-name="T251">Schleichen<text:tab/>Schleichen<text:tab/>Geselligkeit<text:line-break/></text:span><text:span text:style-name="T248">5 Intellekt+1<text:tab/><text:tab/>Aufklärer<text:tab/><text:tab/>Raumanzug<text:tab/><text:tab/></text:span><text:span text:style-name="T251">Nahkampf<text:tab/>Überreden<text:tab/>Täuschen<text:line-break/></text:span><text:span text:style-name="T248">6 Athletik<text:tab/><text:tab/><text:tab/>Schusswaffen<text:tab/>Elektronik<text:tab/><text:tab/></text:span><text:span text:style-name="T251">Recht<text:tab/><text:tab/>Täuschen<text:tab/><text:tab/>Unterwelt<text:line-break/></text:span><text:span text:style-name="T254">* </text:span><text:span text:style-name="T255">nur mit </text:span><text:span text:style-name="T254">Bildung</text:span><text:span text:style-name="T256">≥</text:span><text:span text:style-name="T254">8</text:span></text:p>
      <text:p text:style-name="P20"><text:span text:style-name="T257">Rang-Boni<text:tab/><text:tab/><text:tab/><text:tab/><text:tab/><text:tab/><text:tab/><text:tab/></text:span><text:span text:style-name="T258">Abfindung</text:span><text:span text:style-name="T259"> </text:span><text:span text:style-name="T140">w6</text:span><text:span text:style-name="T257"><text:line-break/></text:span><text:span text:style-name="T260">Rang</text:span><text:span text:style-name="T261"><text:tab/>Polizei<text:tab/><text:tab/>Geheimd./I.-</text:span><text:span text:style-name="T260">S</text:span><text:span text:style-name="T261">pion<text:tab/></text:span><text:span text:style-name="T262"><text:tab/></text:span><text:span text:style-name="T263">w6<text:tab/>Geld<text:tab/><text:tab/>Sachwert<text:tab/><text:tab/><text:tab/><text:tab/><text:tab/><text:tab/></text:span><text:span text:style-name="T261"><text:line-break/></text:span><text:span text:style-name="T262">0<text:tab/>-<text:tab/><text:tab/><text:tab/>-<text:tab/><text:tab/><text:tab/><text:tab/><text:tab/></text:span><text:span text:style-name="T264">1<text:tab/> <text:s/>1000</text:span><text:span text:style-name="T265">₵<text:tab/></text:span><text:span text:style-name="T248">Wissenschaftliche Ausrüstung</text:span><text:span text:style-name="T262"><text:line-break/>1<text:tab/>Unterwelt </text:span><text:span text:style-name="T266">1</text:span><text:span text:style-name="T262"><text:tab/>Täuschen </text:span><text:span text:style-name="T266">1</text:span><text:span text:style-name="T262"><text:tab/><text:tab/><text:tab/></text:span><text:span text:style-name="T264">2<text:tab/> <text:s/></text:span><text:span text:style-name="T248">2</text:span><text:span text:style-name="T264">000</text:span><text:span text:style-name="T265">₵<text:tab/></text:span><text:span text:style-name="T248">Intellekt+1</text:span><text:span text:style-name="T262"><text:line-break/>2<text:tab/>-<text:tab/><text:tab/><text:tab/>Ermitteln </text:span><text:span text:style-name="T266">1</text:span><text:span text:style-name="T262"><text:tab/><text:tab/><text:tab/></text:span><text:span text:style-name="T264">3<text:tab/> <text:s/></text:span><text:span text:style-name="T248">5</text:span><text:span text:style-name="T264">000</text:span><text:span text:style-name="T265">₵<text:tab/></text:span><text:span text:style-name="T267">1 </text:span><text:span text:style-name="T248">Schiffsanteil</text:span><text:span text:style-name="T264"> </text:span><text:span text:style-name="T268">(</text:span><text:span text:style-name="T264">1000</text:span><text:span text:style-name="T265">₵/</text:span><text:span text:style-name="T268">Jahr)</text:span><text:span text:style-name="T262"><text:line-break/>3<text:tab/>-<text:tab/><text:tab/><text:tab/>-<text:tab/><text:tab/><text:tab/><text:tab/><text:tab/></text:span><text:span text:style-name="T264">4<text:tab/> <text:s/></text:span><text:span text:style-name="T248">75</text:span><text:span text:style-name="T264">00</text:span><text:span text:style-name="T265">₵<text:tab/></text:span><text:span text:style-name="T269">Schussw</text:span><text:span text:style-name="T248">affe</text:span><text:span text:style-name="T270"> </text:span><text:span text:style-name="T271">(max. </text:span><text:span text:style-name="T269">3</text:span><text:span text:style-name="T271">000</text:span><text:span text:style-name="T265">₵, </text:span><text:span text:style-name="T271">TL12)</text:span><text:span text:style-name="T262"><text:line-break/>4<text:tab/>Ermitteln </text:span><text:span text:style-name="T266">1</text:span><text:span text:style-name="T262"><text:tab/>Schusswaffen </text:span><text:span text:style-name="T266">1</text:span><text:span text:style-name="T262"><text:tab/><text:tab/><text:tab/></text:span><text:span text:style-name="T264">5<text:tab/>10</text:span><text:span text:style-name="T248">0</text:span><text:span text:style-name="T264">00</text:span><text:span text:style-name="T265">₵<text:tab/></text:span><text:span text:style-name="T248">Implantat</text:span><text:span text:style-name="T262"><text:line-break/>5<text:tab/>Verwaltung </text:span><text:span text:style-name="T266">1</text:span><text:span text:style-name="T262"><text:tab/>-<text:tab/><text:tab/><text:tab/><text:tab/><text:tab/></text:span><text:span text:style-name="T264">6<text:tab/></text:span><text:span text:style-name="T248">25</text:span><text:span text:style-name="T264">00</text:span><text:span text:style-name="T248">0</text:span><text:span text:style-name="T265">₵<text:tab/></text:span><text:span text:style-name="T248">S</text:span><text:span text:style-name="T272">ozialstatus+</text:span><text:span text:style-name="T248">1 oder Implantat</text:span><text:span text:style-name="T262"><text:line-break/>6<text:tab/>Sozialstatus+1<text:tab/>-<text:tab/><text:tab/><text:tab/><text:tab/><text:tab/></text:span><text:span text:style-name="T248">7<text:tab/>50</text:span><text:span text:style-name="T264">000</text:span><text:span text:style-name="T265">₵<text:tab/></text:span><text:span text:style-name="T248">TAS Mitgliedschaft </text:span><text:span text:style-name="T273">(Hotel &amp; Flüge frei)</text:span></text:p>
      <text:p text:style-name="P21"><text:span text:style-name="T274">Unglück </text:span><text:span text:style-name="T275">w6</text:span><text:span text:style-name="T276"> </text:span><text:span text:style-name="T277">(nur wenn „Durchkommen“ </text:span><text:span text:style-name="T278">gescheitert ist </text:span><text:span text:style-name="T277">oder bei entsprechendem Ereignis)</text:span><text:span text:style-name="T279"><text:line-break/>1<text:tab/></text:span><text:span text:style-name="T280">S</text:span><text:span text:style-name="T279">chwer</text:span><text:span text:style-name="T280">e</text:span><text:span text:style-name="T279"> </text:span><text:span text:style-name="T280">V</text:span><text:span text:style-name="T279">erletz</text:span><text:span text:style-name="T280">ung</text:span><text:span text:style-name="T279">: </text:span><text:span text:style-name="T281">siehe </text:span><text:span text:style-name="T279">2 auf Verletzung</text:span><text:span text:style-name="T281">s-Tabelle</text:span><text:span text:style-name="T279"> </text:span><text:span text:style-name="T282">oder 2x w6 </text:span><text:span text:style-name="T281">werfen</text:span><text:span text:style-name="T282"> und </text:span><text:span text:style-name="T283">niedrigeres</text:span><text:span text:style-name="T282"> nehmen</text:span><text:span text:style-name="T279"><text:line-break/>2<text:tab/></text:span><text:span text:style-name="T284">K</text:span><text:span text:style-name="T279">riminelles Angebot: ja→Karriere ohne Bonus beendet, nein→verletzt, Feind+, </text:span><text:span text:style-name="T284">beliebiger </text:span><text:span text:style-name="T279">Skill+</text:span><text:span text:style-name="T284">1</text:span><text:span text:style-name="T285"><text:line-break/></text:span><text:span text:style-name="T279">3<text:tab/></text:span><text:span text:style-name="T284">Du wirst </text:span><text:span text:style-name="T286">selbst </text:span><text:span text:style-name="T284">wegen Rechtsbruch beschuldigt: </text:span><text:span text:style-name="T279">Recht 8+ ja→Karriere beendet, nein→Gefä</text:span><text:span text:style-name="T276">n</text:span><text:span text:style-name="T279">gn</text:span><text:span text:style-name="T276">is<text:line-break/>4<text:tab/></text:span><text:span text:style-name="T284">D</text:span><text:span text:style-name="T276">u weißt zu viel, </text:span><text:span text:style-name="T286">aber kommst jetzt noch davon</text:span><text:span text:style-name="T276">: Feind+, Täuschen 1<text:line-break/>5<text:tab/></text:span><text:span text:style-name="T284">P</text:span><text:span text:style-name="T276">ersönliche Verwicklung: Freund </text:span><text:span text:style-name="T284">oder Kontakt </text:span><text:span text:style-name="T276">verletzt, </text:span><text:span text:style-name="T284">2x w6 </text:span><text:span text:style-name="T282">auf Tabelle und </text:span><text:span text:style-name="T283">niedrigeres</text:span><text:span text:style-name="T282"> nehmen</text:span><text:span text:style-name="T276"><text:line-break/>6<text:tab/></text:span><text:span text:style-name="T287">Du erleidest eine </text:span><text:span text:style-name="T288">V</text:span><text:span text:style-name="T276">erletz</text:span><text:span text:style-name="T288">ung: </text:span><text:span text:style-name="T281">Wurf auf Verletzungs-Tabelle</text:span></text:p>
      <text:p text:style-name="P22"><text:span text:style-name="T289">Ereignis 2w6</text:span><text:span text:style-name="T290"><text:line-break/></text:span><text:span text:style-name="T291">2</text:span><text:span text:style-name="T290"><text:tab/></text:span><text:span text:style-name="T292">Du hast </text:span><text:span text:style-name="T290">Glück im Unglück: </text:span><text:span text:style-name="T293">Wurf auf </text:span><text:span text:style-name="T290">Unglück</text:span><text:span text:style-name="T294">s-Tabelle</text:span><text:span text:style-name="T290">, aber </text:span><text:span text:style-name="T292">deine </text:span><text:span text:style-name="T290">Karriere </text:span><text:span text:style-name="T292">ist </text:span><text:span text:style-name="T290">nicht beendet<text:line-break/></text:span><text:span text:style-name="T291">3</text:span><text:span text:style-name="T290"><text:tab/></text:span><text:span text:style-name="T295">Du nimmst an einer g</text:span><text:span text:style-name="T290">efä</text:span><text:span text:style-name="T296">h</text:span><text:span text:style-name="T290">rl</text:span><text:span text:style-name="T296">iche</text:span><text:span text:style-name="T295">n</text:span><text:span text:style-name="T296"> Ermittlung </text:span><text:span text:style-name="T295">teil</text:span><text:span text:style-name="T290">: Ermitteln</text:span><text:span text:style-name="T297">|</text:span><text:span text:style-name="T290">Unterwelt 8+<text:line-break/><text:tab/>ja→Täuschen</text:span><text:span text:style-name="T296">+1|</text:span><text:span text:style-name="T290">Alleskönner</text:span><text:span text:style-name="T296">+1|</text:span><text:span text:style-name="T290">Überzeugen</text:span><text:span text:style-name="T296">+1|</text:span><text:span text:style-name="T290">Taktik</text:span><text:span text:style-name="T296">+1, </text:span><text:span text:style-name="T290">nein→Unglück</text:span><text:span text:style-name="T297">sfall</text:span><text:span text:style-name="T290"><text:line-break/></text:span><text:span text:style-name="T291">4<text:tab/></text:span><text:span text:style-name="T298">Belobigung </text:span><text:span text:style-name="T299">vom Chef</text:span><text:span text:style-name="T298">: </text:span><text:span text:style-name="T291">+1 auf Bonus-Wurf<text:line-break/></text:span><text:span text:style-name="T300">5<text:tab/></text:span><text:span text:style-name="T299">Du </text:span><text:span text:style-name="T301">etablierst</text:span><text:span text:style-name="T299"> ein </text:span><text:span text:style-name="T300">Netzwerk </text:span><text:span text:style-name="T299">von Kontakten </text:span><text:span text:style-name="T301">zur Informationsgewinnung</text:span><text:span text:style-name="T300">: +w3</text:span><text:span text:style-name="T299">+1</text:span><text:span text:style-name="T300"> Kontakte<text:line-break/>6<text:tab/>Weiterbildung </text:span><text:span text:style-name="T301">in einem Spezialgebiet</text:span><text:span text:style-name="T300">: Bildung 8+ </text:span><text:span text:style-name="T301">ja→einen beliebigen</text:span><text:span text:style-name="T302"> deiner Skills</text:span><text:span text:style-name="T300">+1<text:line-break/>7<text:tab/>Lebens-Ereignis: </text:span><text:span text:style-name="T303">2</text:span><text:span text:style-name="T301">w6 auf </text:span><text:span text:style-name="T303">die </text:span><text:span text:style-name="T301">Tabelle</text:span><text:span text:style-name="T300"><text:line-break/>8<text:tab/></text:span><text:span text:style-name="T304">Du leitest eine v</text:span><text:span text:style-name="T300">erdeckte Operation: Täuschen 8+<text:tab/>ja→Unterwelt-|</text:span><text:span text:style-name="T305">Zivil</text:span><text:span text:style-name="T300">-Ereignis, Wurf </text:span><text:span text:style-name="T304">auf </text:span><text:span text:style-name="T306">einen</text:span><text:span text:style-name="T304"><text:line-break/><text:tab/>entsprechenden Spezial-Skill, </text:span><text:span text:style-name="T300">nein→Unterwelt-|</text:span><text:span text:style-name="T305">Zivil</text:span><text:span text:style-name="T300">-Unglück<text:line-break/></text:span><text:span text:style-name="T307">9<text:tab/>Auszeichnung </text:span><text:span text:style-name="T308">für Tapferkeit im Dienst</text:span><text:span text:style-name="T307">: +2 auf Beförderungs-Wurf<text:line-break/>10<text:tab/></text:span><text:span text:style-name="T309">Spezialtraining </text:span><text:span text:style-name="T310">für Verfolgungsjagden</text:span><text:span text:style-name="T309">: Fahrer 1</text:span><text:span text:style-name="T310">|</text:span><text:span text:style-name="T309">Flieger 1</text:span><text:span text:style-name="T310">|</text:span><text:span text:style-name="T309">Pilot 1</text:span><text:span text:style-name="T310">|</text:span><text:span text:style-name="T309">Bordschütze 1<text:line-break/>11<text:tab/></text:span><text:span text:style-name="T311">Freund &amp; Förderer </text:span><text:span text:style-name="T312">gewonnen</text:span><text:span text:style-name="T311">: </text:span><text:span text:style-name="T313">entweder </text:span><text:span text:style-name="T311">Ermitteln+1 oder +4</text:span><text:span text:style-name="T307"> auf nächsten Beförderungs-Wurf<text:line-break/></text:span><text:span text:style-name="T314">12<text:tab/></text:span><text:span text:style-name="T315">Du hast eine </text:span><text:span text:style-name="T314">Verschwörung </text:span><text:span text:style-name="T315">gegen deinen Vorgesetzten </text:span><text:span text:style-name="T314">aufgedeckt: sofortige </text:span><text:span text:style-name="T307">Beförderung</text:span></text:p>
      <text:p text:style-name="P22"><text:span text:style-name="T316">Beförderung</text:span><text:span text:style-name="T317">:<text:tab/></text:span><text:span text:style-name="T318">Polizei </text:span><text:span text:style-name="T319"><text:s/>Intellekt 6+<text:tab/><text:tab/></text:span><text:span text:style-name="T318">Geheimdienst </text:span><text:span text:style-name="T319">Intellekt 5+<text:tab/></text:span><text:span text:style-name="T318">Industriespion </text:span><text:span text:style-name="T319">Intellekt 7+</text:span></text:p>
      <text:p text:style-name="P23"><text:span text:style-name="T320">2</text:span><text:span text:style-name="T234"> A</text:span><text:span text:style-name="T320">rmee</text:span><text:span text:style-name="T9"><text:tab/><text:tab/></text:span><text:span text:style-name="T235">Bewerbung</text:span><text:span text:style-name="T9">: </text:span><text:span text:style-name="T321">Ausdauer</text:span><text:span text:style-name="T9"> </text:span><text:span text:style-name="T321">5</text:span><text:span text:style-name="T9">+</text:span><text:span text:style-name="T236"> (-1 pro vorheriger Karriere, -</text:span><text:span text:style-name="T322">2 wenn über 30</text:span><text:span text:style-name="T236">)<text:line-break/></text:span><text:span text:style-name="T237"><text:tab/><text:tab/><text:tab/><text:tab/></text:span><text:span text:style-name="T238">we</text:span><text:span text:style-name="T239">nn nicht </text:span><text:span text:style-name="T240">angenommen</text:span><text:span text:style-name="T239">: </text:span><text:span text:style-name="T241">Verpflichtet</text:span><text:span text:style-name="T239"> </text:span><text:span text:style-name="T242">oder </text:span><text:span text:style-name="T243">Herumtreiber<text:line-break/></text:span><text:span text:style-name="T323"><text:tab/><text:tab/><text:tab/><text:tab/>Durchkommen<text:tab/>Beförderung<text:tab/></text:span><text:span text:style-name="T324"><text:tab/><text:tab/></text:span><text:span text:style-name="T325">Offizier: Sozialstatus 8+</text:span><text:span text:style-name="T323"><text:line-break/></text:span><text:span text:style-name="T326">Logistik</text:span><text:span text:style-name="T324"><text:tab/><text:tab/><text:tab/>Ausdauer </text:span><text:span text:style-name="T327">5</text:span><text:span text:style-name="T324">+<text:tab/><text:tab/></text:span><text:span text:style-name="T328">Bildung</text:span><text:span text:style-name="T324"> </text:span><text:span text:style-name="T327">7</text:span><text:span text:style-name="T324">+</text:span><text:span text:style-name="T329"><text:line-break/></text:span><text:span text:style-name="T326">Infantrie</text:span><text:span text:style-name="T324"><text:tab/><text:tab/><text:tab/></text:span><text:span text:style-name="T327">Stärke</text:span><text:span text:style-name="T324"> </text:span><text:span text:style-name="T327">6</text:span><text:span text:style-name="T324">+<text:tab/><text:tab/></text:span><text:span text:style-name="T327">Ausdauer</text:span><text:span text:style-name="T324"> </text:span><text:span text:style-name="T327">6</text:span><text:span text:style-name="T324">+</text:span><text:span text:style-name="T329"><text:line-break/></text:span><text:span text:style-name="T326">Mechanisiert<text:tab/></text:span><text:span text:style-name="T324"><text:tab/></text:span><text:span text:style-name="T327">Geschick</text:span><text:span text:style-name="T324"> </text:span><text:span text:style-name="T327">7</text:span><text:span text:style-name="T324">+<text:tab/><text:tab/>Intellekt </text:span><text:span text:style-name="T327">5</text:span><text:span text:style-name="T324">+</text:span></text:p>
      <text:p text:style-name="P24"><text:span text:style-name="T247">Skills</text:span> <text:span text:style-name="T140">w6</text:span><text:span text:style-name="T248"><text:line-break/></text:span><text:span text:style-name="T249"> <text:s text:c="2"/></text:span><text:span text:style-name="T330">Persönlich<text:tab/>Basis<text:tab/><text:tab/><text:tab/>Fortgeschritten</text:span><text:span text:style-name="T331">*</text:span><text:span text:style-name="T330"><text:tab/></text:span><text:span text:style-name="T332">Offizier</text:span><text:span text:style-name="T330"><text:tab/><text:tab/></text:span><text:span text:style-name="T332">Logistik</text:span><text:span text:style-name="T330"><text:tab/><text:tab/></text:span><text:span text:style-name="T332">Infantrie<text:tab/><text:tab/>Mechan. <text:s text:c="4"/></text:span><text:span text:style-name="T330"><text:line-break/></text:span><text:span text:style-name="T333">1 S</text:span><text:span text:style-name="T334">tärke+1</text:span><text:span text:style-name="T333"><text:tab/><text:tab/></text:span><text:span text:style-name="T335">Fahrer|Raumanzug</text:span><text:span text:style-name="T333"><text:tab/></text:span><text:span text:style-name="T336">Taktik</text:span><text:span text:style-name="T333"><text:tab/><text:tab/></text:span><text:span text:style-name="T336">Taktik</text:span><text:span text:style-name="T337"><text:tab/><text:tab/></text:span><text:span text:style-name="T338">Mechanik</text:span><text:span text:style-name="T337"><text:tab/><text:tab/></text:span><text:span text:style-name="T338">Schusswaffen<text:tab/>Mechanik</text:span><text:span text:style-name="T337"><text:line-break/></text:span><text:span text:style-name="T333">2 Geschick+1<text:tab/></text:span><text:span text:style-name="T334">Athletik</text:span><text:span text:style-name="T333"><text:tab/><text:tab/></text:span><text:span text:style-name="T337">Elektronik</text:span><text:span text:style-name="T333"><text:tab/><text:tab/></text:span><text:span text:style-name="T338">Anführe</text:span><text:span text:style-name="T339">r</text:span><text:span text:style-name="T337"><text:tab/><text:tab/></text:span><text:span text:style-name="T338">Fahrer|Flieger</text:span><text:span text:style-name="T337"><text:tab/></text:span><text:span text:style-name="T334">Nahkampf<text:tab/><text:tab/></text:span><text:span text:style-name="T338">Fahrer</text:span><text:span text:style-name="T337"><text:line-break/></text:span><text:span text:style-name="T333">3 Ausdauer+1<text:tab/></text:span><text:span text:style-name="T334">Schusswaffen</text:span><text:span text:style-name="T333"><text:tab/></text:span><text:span text:style-name="T340">Navigation</text:span><text:span text:style-name="T333"><text:tab/><text:tab/></text:span><text:span text:style-name="T338">Recht<text:tab/></text:span><text:span text:style-name="T337"><text:tab/><text:tab/></text:span><text:span text:style-name="T338">Ausbildung</text:span><text:span text:style-name="T337"><text:tab/><text:tab/></text:span><text:span text:style-name="T333">Sch</text:span><text:span text:style-name="T334">w</text:span><text:span text:style-name="T341">ere</text:span><text:span text:style-name="T334"> W</text:span><text:span text:style-name="T333">affen<text:tab/></text:span><text:span text:style-name="T338">Flieger</text:span><text:span text:style-name="T337"><text:line-break/></text:span><text:span text:style-name="T333">4 </text:span><text:span text:style-name="T334">Glücksspiel</text:span><text:span text:style-name="T333"><text:tab/></text:span><text:span text:style-name="T334">Aufklärer</text:span><text:span text:style-name="T333"><text:tab/><text:tab/></text:span><text:span text:style-name="T340">Sprengstoff</text:span><text:span text:style-name="T333"><text:tab/><text:tab/></text:span><text:span text:style-name="T338">Diplomatie</text:span><text:span text:style-name="T337"><text:tab/><text:tab/></text:span><text:span text:style-name="T338">Sprengstoff</text:span><text:span text:style-name="T337"><text:tab/><text:tab/></text:span><text:span text:style-name="T338">Schleichen<text:tab/><text:tab/>Aufklärer</text:span><text:span text:style-name="T337"><text:line-break/></text:span><text:span text:style-name="T333">5 </text:span><text:span text:style-name="T334">Medizin<text:tab/></text:span><text:span text:style-name="T333"><text:tab/></text:span><text:span text:style-name="T334">Nahkampf</text:span><text:span text:style-name="T333"><text:tab/><text:tab/></text:span><text:span text:style-name="T340">Ingenieur<text:tab/></text:span><text:span text:style-name="T333"><text:tab/></text:span><text:span text:style-name="T338">Elektronik</text:span><text:span text:style-name="T337"><text:tab/><text:tab/></text:span><text:span text:style-name="T338">Kommunikation</text:span><text:span text:style-name="T337"><text:tab/></text:span><text:span text:style-name="T334">Athletik<text:tab/><text:tab/></text:span><text:span text:style-name="T342">Bordschütze</text:span><text:span text:style-name="T337"><text:line-break/></text:span><text:span text:style-name="T333">6 </text:span><text:span text:style-name="T334">Nahkampf</text:span><text:span text:style-name="T333"><text:tab/>Sch</text:span><text:span text:style-name="T334">w</text:span><text:span text:style-name="T338">ere</text:span><text:span text:style-name="T334"> W</text:span><text:span text:style-name="T333">affen<text:tab/></text:span><text:span text:style-name="T337">Über</text:span><text:span text:style-name="T340">l</text:span><text:span text:style-name="T337">e</text:span><text:span text:style-name="T340">b</text:span><text:span text:style-name="T337">en</text:span><text:span text:style-name="T333"><text:tab/><text:tab/></text:span><text:span text:style-name="T338">Verwaltung</text:span><text:span text:style-name="T337"><text:tab/><text:tab/></text:span><text:span text:style-name="T334">Medizin</text:span><text:span text:style-name="T337"><text:tab/><text:tab/></text:span><text:span text:style-name="T334">Aufklärer<text:tab/><text:tab/></text:span><text:span text:style-name="T338">Sensoren</text:span><text:span text:style-name="T337"><text:line-break/></text:span><text:span text:style-name="T343">* </text:span><text:span text:style-name="T344">nur mit </text:span><text:span text:style-name="T343">Bildung</text:span><text:span text:style-name="T345">≥</text:span><text:span text:style-name="T343">8</text:span></text:p>
      <text:p text:style-name="P20"><text:span text:style-name="T257">Rang-Boni<text:tab/><text:tab/><text:tab/><text:tab/><text:tab/><text:tab/><text:tab/><text:tab/></text:span><text:span text:style-name="T258">Abfindung</text:span><text:span text:style-name="T259"> </text:span><text:span text:style-name="T140">w6</text:span><text:span text:style-name="T257"><text:line-break/></text:span><text:span text:style-name="T260">Rang</text:span><text:span text:style-name="T261"><text:tab/></text:span><text:span text:style-name="T346">Mannschaften</text:span><text:span text:style-name="T261"><text:tab/></text:span><text:span text:style-name="T346">Offizier</text:span><text:span text:style-name="T347">e<text:tab/><text:tab/><text:tab/></text:span><text:span text:style-name="T262"><text:tab/></text:span><text:span text:style-name="T263">w6<text:tab/>Geld<text:tab/><text:tab/>Sachwert<text:tab/><text:tab/><text:tab/><text:tab/><text:tab/><text:tab/></text:span><text:span text:style-name="T261"><text:line-break/></text:span><text:span text:style-name="T262">0<text:tab/></text:span><text:span text:style-name="T334">Schusswaffen </text:span><text:span text:style-name="T339">1</text:span><text:span text:style-name="T262"><text:tab/><text:tab/><text:tab/><text:tab/><text:tab/><text:tab/></text:span><text:span text:style-name="T264">1<text:tab/> <text:s text:c="2"/></text:span><text:span text:style-name="T270">2</text:span><text:span text:style-name="T264">000</text:span><text:span text:style-name="T265">₵<text:tab/></text:span><text:span text:style-name="T248">Implantat</text:span><text:span text:style-name="T262"><text:line-break/>1<text:tab/></text:span><text:span text:style-name="T334">Aufklärer </text:span><text:span text:style-name="T339">1</text:span><text:span text:style-name="T262"><text:tab/><text:tab/></text:span><text:span text:style-name="T338">Anführe</text:span><text:span text:style-name="T339">r 1</text:span><text:span text:style-name="T262"><text:tab/><text:tab/><text:tab/><text:tab/></text:span><text:span text:style-name="T264">2<text:tab/> <text:s text:c="2"/></text:span><text:span text:style-name="T270">5</text:span><text:span text:style-name="T264">000</text:span><text:span text:style-name="T265">₵<text:tab/></text:span><text:span text:style-name="T248">Intellekt+1</text:span><text:span text:style-name="T262"><text:line-break/>2<text:tab/>-<text:tab/><text:tab/><text:tab/>-<text:tab/><text:tab/><text:tab/><text:tab/><text:tab/></text:span><text:span text:style-name="T264">3<text:tab/> </text:span><text:span text:style-name="T270">10</text:span><text:span text:style-name="T264">000</text:span><text:span text:style-name="T265">₵<text:tab/></text:span><text:span text:style-name="T270">Ausbildung+1</text:span><text:span text:style-name="T262"><text:line-break/>3<text:tab/></text:span><text:span text:style-name="T338">Anführe</text:span><text:span text:style-name="T339">r </text:span><text:span text:style-name="T348">1</text:span><text:span text:style-name="T262"><text:tab/><text:tab/></text:span><text:span text:style-name="T349">Taktik 1</text:span><text:span text:style-name="T262"><text:tab/><text:tab/><text:tab/><text:tab/></text:span><text:span text:style-name="T264">4<text:tab/> </text:span><text:span text:style-name="T270">100</text:span><text:span text:style-name="T264">00</text:span><text:span text:style-name="T265">₵<text:tab/></text:span><text:span text:style-name="T269">Schussw</text:span><text:span text:style-name="T248">affe</text:span><text:span text:style-name="T270"> </text:span><text:span text:style-name="T271">(max. </text:span><text:span text:style-name="T269">3</text:span><text:span text:style-name="T271">000</text:span><text:span text:style-name="T265">₵, </text:span><text:span text:style-name="T271">TL12)</text:span><text:span text:style-name="T262"><text:line-break/>4<text:tab/>-<text:tab/><text:tab/><text:tab/>-<text:tab/><text:tab/><text:tab/><text:tab/><text:tab/></text:span><text:span text:style-name="T264">5<text:tab/> 1</text:span><text:span text:style-name="T270">0</text:span><text:span text:style-name="T248">0</text:span><text:span text:style-name="T264">00</text:span><text:span text:style-name="T265">₵<text:tab/></text:span><text:span text:style-name="T270">Rüstung </text:span><text:span text:style-name="T271">(max. 10000</text:span><text:span text:style-name="T265">₵, </text:span><text:span text:style-name="T271">TL12)</text:span><text:span text:style-name="T262"><text:line-break/>5<text:tab/>-<text:tab/><text:tab/><text:tab/>-<text:tab/><text:tab/><text:tab/><text:tab/><text:tab/></text:span><text:span text:style-name="T264">6<text:tab/> </text:span><text:span text:style-name="T248">2</text:span><text:span text:style-name="T270">0</text:span><text:span text:style-name="T264">00</text:span><text:span text:style-name="T248">0</text:span><text:span text:style-name="T265">₵<text:tab/></text:span><text:span text:style-name="T270">Ausdauer</text:span><text:span text:style-name="T272">+</text:span><text:span text:style-name="T248">1 oder Implantat</text:span><text:span text:style-name="T262"><text:line-break/>6<text:tab/>-<text:tab/><text:tab/><text:tab/></text:span><text:span text:style-name="T349">Sozialstatus 10|+1</text:span><text:span text:style-name="T262"><text:tab/><text:tab/></text:span><text:span text:style-name="T248">7<text:tab/> </text:span><text:span text:style-name="T270">3</text:span><text:span text:style-name="T248">0</text:span><text:span text:style-name="T264">000</text:span><text:span text:style-name="T265">₵<text:tab/></text:span><text:span text:style-name="T270">Sozialstatus+1</text:span></text:p>
      <text:p text:style-name="P25"><text:span text:style-name="T274">Unglück </text:span><text:span text:style-name="T275">w6</text:span><text:span text:style-name="T276"> </text:span><text:span text:style-name="T277">(nur wenn „Durchkommen“ </text:span><text:span text:style-name="T278">gescheitert ist </text:span><text:span text:style-name="T277">oder bei entsprechendem Ereignis)</text:span><text:span text:style-name="T279"><text:line-break/>1<text:tab/></text:span><text:span text:style-name="T280">S</text:span><text:span text:style-name="T279">chwer</text:span><text:span text:style-name="T280">e</text:span><text:span text:style-name="T279"> </text:span><text:span text:style-name="T280">V</text:span><text:span text:style-name="T279">erletz</text:span><text:span text:style-name="T280">ung</text:span><text:span text:style-name="T279">: </text:span><text:span text:style-name="T281">siehe </text:span><text:span text:style-name="T279">2 auf Verletzung</text:span><text:span text:style-name="T281">s-Tabelle</text:span><text:span text:style-name="T279"> </text:span><text:span text:style-name="T282">oder 2x w6 </text:span><text:span text:style-name="T281">werfen</text:span><text:span text:style-name="T282"> und </text:span><text:span text:style-name="T283">niedrigeres</text:span><text:span text:style-name="T282"> nehmen</text:span><text:span text:style-name="T279"><text:line-break/>2<text:tab/></text:span><text:span text:style-name="T350">Streit mit </text:span><text:span text:style-name="T351">unfähige</text:span><text:span text:style-name="T350">m</text:span><text:span text:style-name="T351"> </text:span><text:span text:style-name="T352">Vorgesetzte</text:span><text:span text:style-name="T350">n</text:span><text:span text:style-name="T279">: </text:span><text:span text:style-name="T351">Feind</text:span><text:span text:style-name="T350">+1</text:span><text:span text:style-name="T351"> und </text:span><text:span text:style-name="T350">E</text:span><text:span text:style-name="T351">ntlass</text:span><text:span text:style-name="T350">ung</text:span><text:span text:style-name="T285"><text:line-break/></text:span><text:span text:style-name="T279">3<text:tab/></text:span><text:span text:style-name="T351">Einsatz gegen Rebellen</text:span><text:span text:style-name="T279">: </text:span><text:span text:style-name="T351">Aufklärer+1 oder Überleben+1, aber auch Feind +1 (Rebellen)</text:span><text:span text:style-name="T276"><text:line-break/>4<text:tab/></text:span><text:span text:style-name="T353">K</text:span><text:span text:style-name="T352">orrupter</text:span><text:span text:style-name="T351"> </text:span><text:span text:style-name="T352">Vorgesetzter, </text:span><text:span text:style-name="T353">mitmachen?</text:span><text:span text:style-name="T276">: </text:span><text:span text:style-name="T353">ja→</text:span><text:span text:style-name="T352">Freund+1 und Entlassung, </text:span><text:span text:style-name="T353">nein→</text:span><text:span text:style-name="T352">Abfindung und Entlassung</text:span><text:span text:style-name="T276"><text:line-break/>5<text:tab/></text:span><text:span text:style-name="T354">Streit mit einem </text:span><text:span text:style-name="T353">Vorgesetzten oder </text:span><text:span text:style-name="T354">Kameraden:</text:span><text:span text:style-name="T276"> </text:span><text:span text:style-name="T354">Feind+1 und Entlassung</text:span><text:span text:style-name="T276"><text:line-break/>6<text:tab/></text:span><text:span text:style-name="T287">Du erleidest eine </text:span><text:span text:style-name="T288">V</text:span><text:span text:style-name="T276">erletz</text:span><text:span text:style-name="T288">ung: </text:span><text:span text:style-name="T281">Wurf auf Verletzungs-Tabelle</text:span></text:p>
      <text:p text:style-name="P26"><text:span text:style-name="T24">Ereignis 2w6</text:span><text:line-break/><text:span text:style-name="T355">2</text:span><text:tab/><text:span text:style-name="T356">Du hast </text:span>Glück im Unglück: <text:span text:style-name="T357">Wurf auf </text:span>Unglück<text:span text:style-name="T358">s-Tabelle</text:span>, aber <text:span text:style-name="T356">deine </text:span>Karriere <text:span text:style-name="T356">ist </text:span>nicht beendet<text:line-break/><text:span text:style-name="T355">3</text:span><text:tab/><text:span text:style-name="T359">Einsatz </text:span><text:span text:style-name="T360">auf</text:span><text:span text:style-name="T359"> g</text:span>efähr<text:span text:style-name="T359">liche</text:span><text:span text:style-name="T360">m Planeten</text:span>: <text:span text:style-name="T359">Raumanzug 1|Ingenieur 1|Tiere 1|Aufklärer 1</text:span><text:line-break/><text:span text:style-name="T355">4<text:tab/></text:span><text:span text:style-name="T359">Einsatz im Häuserkampf</text:span><text:span text:style-name="T361">: </text:span><text:span text:style-name="T359">Schleichen 1|Unterwelt 1|Überreden 1|Aufklärer 1</text:span><text:span text:style-name="T355"><text:line-break/></text:span><text:span text:style-name="T362">5<text:tab/></text:span><text:span text:style-name="T359">Sp</text:span><text:span text:style-name="T357">e</text:span><text:span text:style-name="T359">zialeinsatz </text:span><text:span text:style-name="T360">mit Bravour gemeistert</text:span><text:span text:style-name="T362">: </text:span><text:span text:style-name="T359">Abfindungs-Wurf+1</text:span><text:span text:style-name="T362"><text:line-break/>6<text:tab/></text:span><text:span text:style-name="T360">Bewährst du dich im </text:span><text:span text:style-name="T359">Fronteinsatz?</text:span><text:span text:style-name="T362">: </text:span><text:span text:style-name="T359">Bildung 8+ ja→Schusswaffen+1|Anführer+1, nein→Verletzung</text:span><text:span text:style-name="T362"><text:line-break/>7<text:tab/>Lebens-Ereignis: </text:span><text:span text:style-name="T363">2</text:span><text:span text:style-name="T364">w6 auf </text:span><text:span text:style-name="T363">die </text:span><text:span text:style-name="T364">Tabelle</text:span><text:span text:style-name="T362"><text:line-break/>8<text:tab/></text:span><text:span text:style-name="T365">Spezialausbildung </text:span><text:span text:style-name="T360">absolviert</text:span><text:span text:style-name="T362">: </text:span><text:span text:style-name="T365">Bildung 8+ ja→</text:span><text:span text:style-name="T366">einen deiner</text:span><text:span text:style-name="T365"> Skill</text:span><text:span text:style-name="T366">s</text:span><text:span text:style-name="T365">+1</text:span><text:span text:style-name="T362"><text:line-break/></text:span><text:span text:style-name="T161">9<text:tab/></text:span><text:span text:style-name="T365">Einkesselung durchbrochen, </text:span><text:span text:style-name="T360">Tapferkeits-Orden erhalten</text:span><text:span text:style-name="T161">: +2 auf nächsten Beförderungs-Wurf<text:line-break/>10<text:tab/></text:span><text:span text:style-name="T360">Zum </text:span><text:span text:style-name="T367">Friedenssicherungs-Einsatz </text:span><text:span text:style-name="T360">kommandiert</text:span><text:span text:style-name="T368">: </text:span><text:span text:style-name="T367">Verwaltung</text:span><text:span text:style-name="T368"> 1</text:span><text:span text:style-name="T367">|Ermitteln 1|Täuschen 1|Aufklärer 1</text:span><text:span text:style-name="T368"><text:line-break/>11<text:tab/></text:span><text:span text:style-name="T369">Vom Kommandant</text:span><text:span text:style-name="T360">en persönlich</text:span><text:span text:style-name="T369"> gefördert: Taktik</text:span><text:span text:style-name="T370">+1 oder </text:span><text:span text:style-name="T161">nächste</text:span><text:span text:style-name="T369">r</text:span><text:span text:style-name="T161"> Beförderungs-Wurf</text:span><text:span text:style-name="T369">+4</text:span><text:span text:style-name="T161"><text:line-break/></text:span><text:span text:style-name="T371">12<text:tab/></text:span><text:span text:style-name="T369">Heldentat!</text:span><text:span text:style-name="T371">: sofortige </text:span><text:span text:style-name="T161">Beförderung </text:span><text:span text:style-name="T369">oder Offizierspatent</text:span></text:p>
      <text:p text:style-name="P27"><text:span text:style-name="T372">Beförderung</text:span><text:span text:style-name="T373">:<text:tab/> <text:s/></text:span><text:span text:style-name="T374">Logistik</text:span><text:span text:style-name="T318"> </text:span><text:span text:style-name="T375">Bildung</text:span><text:span text:style-name="T319"> </text:span><text:span text:style-name="T375">7</text:span><text:span text:style-name="T319">+<text:tab/></text:span><text:span text:style-name="T374">Infanterie</text:span><text:span text:style-name="T319"> </text:span><text:span text:style-name="T375">Ausdauer</text:span><text:span text:style-name="T319"> </text:span><text:span text:style-name="T375">6</text:span><text:span text:style-name="T319">+<text:tab/><text:tab/></text:span><text:span text:style-name="T376">Mechanisiert</text:span><text:span text:style-name="T318"> </text:span><text:span text:style-name="T319">Intellekt </text:span><text:span text:style-name="T375">5</text:span><text:span text:style-name="T319">+</text:span></text:p>
      <text:p text:style-name="P23"><text:span text:style-name="T377">3</text:span><text:span text:style-name="T234"> </text:span><text:span text:style-name="T377">Zivil</text:span><text:span text:style-name="T9"><text:tab/><text:tab/><text:tab/><text:tab/><text:tab/><text:tab/></text:span><text:span text:style-name="T235">Bewerbung</text:span><text:span text:style-name="T9">: </text:span><text:span text:style-name="T378">Bildung</text:span><text:span text:style-name="T9"> </text:span><text:span text:style-name="T321">5</text:span><text:span text:style-name="T9">+</text:span><text:span text:style-name="T236"> (-1 pro vorheriger Karriere)<text:line-break/><text:tab/><text:tab/><text:tab/><text:tab/></text:span><text:span text:style-name="T237"><text:tab/><text:tab/><text:tab/><text:tab/></text:span><text:span text:style-name="T238">we</text:span><text:span text:style-name="T239">nn nicht </text:span><text:span text:style-name="T240">angenommen</text:span><text:span text:style-name="T239">: </text:span><text:span text:style-name="T241">Verpflichtet</text:span><text:span text:style-name="T239"> </text:span><text:span text:style-name="T242">oder </text:span><text:span text:style-name="T243">Herumtreiber<text:line-break/></text:span><text:span text:style-name="T323"><text:tab/><text:tab/><text:tab/><text:tab/>Durchkommen<text:tab/>Beförderung<text:tab/><text:line-break/></text:span><text:span text:style-name="T378">Angestellter</text:span><text:span text:style-name="T324"><text:tab/><text:tab/></text:span><text:span text:style-name="T379">Sozialstatus</text:span><text:span text:style-name="T324"> </text:span><text:span text:style-name="T379">6</text:span><text:span text:style-name="T324">+<text:tab/></text:span><text:span text:style-name="T379">Intellekt</text:span><text:span text:style-name="T324"> </text:span><text:span text:style-name="T379">6</text:span><text:span text:style-name="T324">+</text:span><text:span text:style-name="T329"><text:line-break/></text:span><text:span text:style-name="T378">Arbeiter</text:span><text:span text:style-name="T324"><text:tab/><text:tab/><text:tab/></text:span><text:span text:style-name="T379">Ausdauer</text:span><text:span text:style-name="T324"> </text:span><text:span text:style-name="T379">4</text:span><text:span text:style-name="T324">+<text:tab/><text:tab/></text:span><text:span text:style-name="T327">Ausdauer</text:span><text:span text:style-name="T324"> </text:span><text:span text:style-name="T379">8</text:span><text:span text:style-name="T324">+</text:span><text:span text:style-name="T329"><text:line-break/></text:span><text:span text:style-name="T378">Siedler</text:span><text:span text:style-name="T326"><text:tab/></text:span><text:span text:style-name="T324"><text:tab/><text:tab/></text:span><text:span text:style-name="T379">Intellekt</text:span><text:span text:style-name="T324"> </text:span><text:span text:style-name="T327">7</text:span><text:span text:style-name="T324">+<text:tab/><text:tab/></text:span><text:span text:style-name="T327">Ausdauer</text:span><text:span text:style-name="T324"> </text:span><text:span text:style-name="T327">5</text:span><text:span text:style-name="T324">+</text:span></text:p>
      <text:p text:style-name="P19"><text:span text:style-name="T247">Skills</text:span> <text:span text:style-name="T140">w6</text:span><text:span text:style-name="T248"><text:line-break/></text:span><text:span text:style-name="T249"> <text:s/></text:span><text:span text:style-name="T330">Persönlich<text:tab/>Basis<text:tab/><text:tab/><text:tab/>Fortgeschritten</text:span><text:span text:style-name="T331">*</text:span><text:span text:style-name="T330"><text:tab/></text:span><text:span text:style-name="T380">Angestellter</text:span><text:span text:style-name="T330"><text:tab/></text:span><text:span text:style-name="T380">Arbeiter</text:span><text:span text:style-name="T330"><text:tab/><text:tab/></text:span><text:span text:style-name="T380">Siedler</text:span><text:span text:style-name="T332"><text:tab/><text:tab/></text:span><text:span text:style-name="T330"><text:line-break/></text:span><text:span text:style-name="T333">1 </text:span><text:span text:style-name="T381">Bildung</text:span><text:span text:style-name="T334">+1</text:span><text:span text:style-name="T333"><text:tab/></text:span><text:span text:style-name="T334">Fahrer</text:span><text:span text:style-name="T333"><text:tab/><text:tab/></text:span><text:span text:style-name="T382">Unterhaltung</text:span><text:span text:style-name="T333"><text:tab/></text:span><text:span text:style-name="T383">Recht<text:tab/></text:span><text:span text:style-name="T337"><text:tab/><text:tab/></text:span><text:span text:style-name="T383">Fahrer</text:span><text:span text:style-name="T337"><text:tab/><text:tab/></text:span><text:span text:style-name="T383">Tiere</text:span><text:span text:style-name="T337"><text:line-break/></text:span><text:span text:style-name="T333">2 </text:span><text:span text:style-name="T381">Intellekt</text:span><text:span text:style-name="T333">+1<text:tab/></text:span><text:span text:style-name="T384">Flieger</text:span><text:span text:style-name="T333"><text:tab/><text:tab/></text:span><text:span text:style-name="T385">Recht<text:tab/></text:span><text:span text:style-name="T333"><text:tab/><text:tab/></text:span><text:span text:style-name="T383">Verwaltung</text:span><text:span text:style-name="T337"><text:tab/><text:tab/></text:span><text:span text:style-name="T383">Mechanik<text:tab/></text:span><text:span text:style-name="T337"><text:tab/></text:span><text:span text:style-name="T383">Athletik</text:span><text:span text:style-name="T337"><text:line-break/></text:span><text:span text:style-name="T333">3 </text:span><text:span text:style-name="T381">Geselligkeit</text:span><text:span text:style-name="T333"><text:tab/></text:span><text:span text:style-name="T384">Unterwelt<text:tab/></text:span><text:span text:style-name="T333"><text:tab/></text:span><text:span text:style-name="T385">Diplomatie</text:span><text:span text:style-name="T333"><text:tab/><text:tab/></text:span><text:span text:style-name="T383">H</text:span><text:span text:style-name="T386">a</text:span><text:span text:style-name="T383">nd</text:span><text:span text:style-name="T386">e</text:span><text:span text:style-name="T383">l</text:span><text:span text:style-name="T387">n</text:span><text:span text:style-name="T338"><text:tab/></text:span><text:span text:style-name="T337"><text:tab/></text:span><text:span text:style-name="T383">Elektronik</text:span><text:span text:style-name="T337"><text:tab/><text:tab/></text:span><text:span text:style-name="T383">Alleskönner</text:span><text:span text:style-name="T337"><text:line-break/></text:span><text:span text:style-name="T333">4 </text:span><text:span text:style-name="T334">Glücksspiel</text:span><text:span text:style-name="T333"><text:tab/></text:span><text:span text:style-name="T384">Nahkampf</text:span><text:span text:style-name="T333"><text:tab/><text:tab/></text:span><text:span text:style-name="T385">Sprachen</text:span><text:span text:style-name="T333"><text:tab/><text:tab/></text:span><text:span text:style-name="T383">Computer</text:span><text:span text:style-name="T337"><text:tab/><text:tab/></text:span><text:span text:style-name="T383">Ingenieur</text:span><text:span text:style-name="T337"><text:tab/><text:tab/></text:span><text:span text:style-name="T383">Fahrer</text:span><text:span text:style-name="T337"><text:line-break/></text:span><text:span text:style-name="T333">5 </text:span><text:span text:style-name="T381">Fahrer</text:span><text:span text:style-name="T334"><text:tab/></text:span><text:span text:style-name="T333"><text:tab/></text:span><text:span text:style-name="T384">Steward</text:span><text:span text:style-name="T333"><text:tab/><text:tab/></text:span><text:span text:style-name="T385">Computer</text:span><text:span text:style-name="T340"><text:tab/></text:span><text:span text:style-name="T333"><text:tab/></text:span><text:span text:style-name="T383">Diplomatie</text:span><text:span text:style-name="T337"><text:tab/><text:tab/></text:span><text:span text:style-name="T383">Ausbildung<text:tab/></text:span><text:span text:style-name="T337"><text:tab/></text:span><text:span text:style-name="T383">Überleben</text:span><text:span text:style-name="T337"><text:line-break/></text:span><text:span text:style-name="T333">6 </text:span><text:span text:style-name="T381">Alleskönner</text:span><text:span text:style-name="T333"><text:tab/></text:span><text:span text:style-name="T385">Ausbildung<text:tab/></text:span><text:span text:style-name="T333"><text:tab/></text:span><text:span text:style-name="T385">Med</text:span><text:span text:style-name="T383">i</text:span><text:span text:style-name="T385">zin</text:span><text:span text:style-name="T333"><text:tab/><text:tab/></text:span><text:span text:style-name="T383">Anführer</text:span><text:span text:style-name="T337"><text:tab/><text:tab/></text:span><text:span text:style-name="T383">Wissenschaft</text:span><text:span text:style-name="T337"><text:tab/></text:span><text:span text:style-name="T334">Aufklärer</text:span><text:span text:style-name="T337"><text:line-break/></text:span><text:span text:style-name="T343">* </text:span><text:span text:style-name="T344">nur mit </text:span><text:span text:style-name="T343">Bildung</text:span><text:span text:style-name="T345">≥</text:span><text:span text:style-name="T381">10</text:span></text:p>
      <text:p text:style-name="P20"><text:span text:style-name="T257">Rang-Boni<text:tab/><text:tab/><text:tab/><text:tab/><text:tab/><text:tab/><text:tab/><text:tab/><text:tab/></text:span><text:span text:style-name="T258">Abfindung</text:span><text:span text:style-name="T259"> </text:span><text:span text:style-name="T140">w6</text:span><text:span text:style-name="T257"><text:line-break/></text:span><text:span text:style-name="T260">Rang</text:span><text:span text:style-name="T261"><text:tab/></text:span><text:span text:style-name="T388">Angestellter<text:tab/></text:span><text:span text:style-name="T389">Arbeiter<text:tab/><text:tab/>Siedler<text:tab/> <text:s text:c="7"/></text:span><text:span text:style-name="T262"><text:tab/></text:span><text:span text:style-name="T263">w6<text:tab/>Geld<text:tab/><text:tab/>Sachwert<text:tab/><text:tab/><text:tab/><text:tab/><text:tab/></text:span><text:span text:style-name="T261"><text:line-break/></text:span><text:span text:style-name="T262">0<text:tab/>-<text:tab/><text:tab/><text:tab/>-<text:tab/><text:tab/><text:tab/>-<text:tab/><text:tab/><text:tab/></text:span><text:span text:style-name="T264">1<text:tab/> <text:s text:c="2"/></text:span><text:span text:style-name="T270">2</text:span><text:span text:style-name="T264">000</text:span><text:span text:style-name="T265">₵<text:tab/></text:span><text:span text:style-name="T267">1 Schiffsanteil</text:span><text:span text:style-name="T264"> </text:span><text:span text:style-name="T268">(</text:span><text:span text:style-name="T267">1</text:span><text:span text:style-name="T264">000</text:span><text:span text:style-name="T265">₵/</text:span><text:span text:style-name="T268">Jahr)</text:span><text:span text:style-name="T262"><text:line-break/>1<text:tab/></text:span><text:span text:style-name="T390">-</text:span><text:span text:style-name="T262"><text:tab/><text:tab/><text:tab/>-<text:tab/><text:tab/><text:tab/>-<text:tab/><text:tab/><text:tab/></text:span><text:span text:style-name="T264">2<text:tab/> <text:s text:c="2"/></text:span><text:span text:style-name="T270">5</text:span><text:span text:style-name="T264">000</text:span><text:span text:style-name="T265">₵<text:tab/></text:span><text:span text:style-name="T267">Freund</text:span><text:span text:style-name="T248">+1</text:span><text:span text:style-name="T262"><text:line-break/>2<text:tab/></text:span><text:span text:style-name="T390">Verwaltung 1</text:span><text:span text:style-name="T262"><text:tab/></text:span><text:span text:style-name="T391">Ausbildung 1</text:span><text:span text:style-name="T262"><text:tab/></text:span><text:span text:style-name="T391">Überleben 1</text:span><text:span text:style-name="T262"><text:tab/></text:span><text:span text:style-name="T264">3<text:tab/> </text:span><text:span text:style-name="T270">10</text:span><text:span text:style-name="T264">000</text:span><text:span text:style-name="T265">₵<text:tab/></text:span><text:span text:style-name="T267">Intellekt</text:span><text:span text:style-name="T270">+1</text:span><text:span text:style-name="T262"><text:line-break/>3<text:tab/></text:span><text:span text:style-name="T338">-<text:tab/></text:span><text:span text:style-name="T262"><text:tab/><text:tab/>-<text:tab/><text:tab/><text:tab/>-<text:tab/><text:tab/><text:tab/></text:span><text:span text:style-name="T264">4<text:tab/> </text:span><text:span text:style-name="T270">100</text:span><text:span text:style-name="T264">00</text:span><text:span text:style-name="T265">₵<text:tab/></text:span><text:span text:style-name="T269">Schussw</text:span><text:span text:style-name="T248">affe</text:span><text:span text:style-name="T270"> </text:span><text:span text:style-name="T271">(max. </text:span><text:span text:style-name="T269">3</text:span><text:span text:style-name="T271">000</text:span><text:span text:style-name="T265">₵, </text:span><text:span text:style-name="T271">TL12)</text:span><text:span text:style-name="T262"><text:line-break/>4<text:tab/></text:span><text:span text:style-name="T390">Recht 1</text:span><text:span text:style-name="T262"><text:tab/><text:tab/></text:span><text:span text:style-name="T391">Mechanik 1</text:span><text:span text:style-name="T262"><text:tab/></text:span><text:span text:style-name="T391">Navigation 1</text:span><text:span text:style-name="T262"><text:tab/></text:span><text:span text:style-name="T264">5<text:tab/> 1</text:span><text:span text:style-name="T270">0</text:span><text:span text:style-name="T248">0</text:span><text:span text:style-name="T264">00</text:span><text:span text:style-name="T265">₵<text:tab/></text:span><text:span text:style-name="T267">Bildung+1</text:span><text:span text:style-name="T262"><text:line-break/>5<text:tab/>-<text:tab/><text:tab/><text:tab/>-<text:tab/><text:tab/><text:tab/>-<text:tab/><text:tab/><text:tab/></text:span><text:span text:style-name="T264">6<text:tab/> </text:span><text:span text:style-name="T267">5</text:span><text:span text:style-name="T270">0</text:span><text:span text:style-name="T264">00</text:span><text:span text:style-name="T248">0</text:span><text:span text:style-name="T265">₵<text:tab/></text:span><text:span text:style-name="T267">2 Schiffsanteile</text:span><text:span text:style-name="T264"> </text:span><text:span text:style-name="T268">(</text:span><text:span text:style-name="T267">2</text:span><text:span text:style-name="T264">000</text:span><text:span text:style-name="T265">₵/</text:span><text:span text:style-name="T268">Jahr)</text:span><text:span text:style-name="T262"><text:line-break/>6<text:tab/></text:span><text:span text:style-name="T390">Sozialstatus+1</text:span><text:span text:style-name="T262"><text:tab/></text:span><text:span text:style-name="T391">Ingenieur 1</text:span><text:span text:style-name="T262"><text:tab/></text:span><text:span text:style-name="T392">Schusswaffen 1</text:span><text:span text:style-name="T262"><text:tab/></text:span><text:span text:style-name="T248">7 <text:s text:c="5"/></text:span><text:span text:style-name="T267">10</text:span><text:span text:style-name="T248">0</text:span><text:span text:style-name="T264">000</text:span><text:span text:style-name="T265">₵<text:tab/></text:span><text:span text:style-name="T267">TAS Mitgleidschaft</text:span></text:p>
      <text:p text:style-name="P25"><text:span text:style-name="T274">Unglück </text:span><text:span text:style-name="T275">w6</text:span><text:span text:style-name="T276"> </text:span><text:span text:style-name="T277">(nur wenn „Durchkommen“ </text:span><text:span text:style-name="T278">gescheitert ist </text:span><text:span text:style-name="T277">oder bei entsprechendem Ereignis)</text:span><text:span text:style-name="T279"><text:line-break/>1<text:tab/></text:span><text:span text:style-name="T280">S</text:span><text:span text:style-name="T279">chwer</text:span><text:span text:style-name="T280">e</text:span><text:span text:style-name="T279"> </text:span><text:span text:style-name="T280">V</text:span><text:span text:style-name="T279">erletz</text:span><text:span text:style-name="T280">ung</text:span><text:span text:style-name="T279">: </text:span><text:span text:style-name="T281">siehe </text:span><text:span text:style-name="T279">2 auf Verletzung</text:span><text:span text:style-name="T281">s-Tabelle</text:span><text:span text:style-name="T279"> </text:span><text:span text:style-name="T282">oder 2x w6 </text:span><text:span text:style-name="T281">werfen</text:span><text:span text:style-name="T282"> und </text:span><text:span text:style-name="T283">niedrigeres</text:span><text:span text:style-name="T282"> nehmen</text:span><text:span text:style-name="T279"><text:line-break/>2<text:tab/></text:span><text:span text:style-name="T393">Ärger mit Kriminelle</text:span><text:span text:style-name="T394">r Gang</text:span><text:span text:style-name="T279">: </text:span><text:span text:style-name="T351">Feind</text:span><text:span text:style-name="T350">+1</text:span><text:span text:style-name="T351"> und </text:span><text:span text:style-name="T350">E</text:span><text:span text:style-name="T351">ntlass</text:span><text:span text:style-name="T350">ung</text:span><text:span text:style-name="T285"><text:line-break/></text:span><text:span text:style-name="T279">3<text:tab/></text:span><text:span text:style-name="T394">Wirtschaftskrise: dein Arbeitgeber geht pleite und du stehst auf der Straße</text:span><text:span text:style-name="T279">: </text:span><text:span text:style-name="T393">Entlassen </text:span><text:span text:style-name="T394">&amp;</text:span><text:span text:style-name="T393"> Sozialstatus-1</text:span><text:span text:style-name="T276"><text:line-break/>4<text:tab/></text:span><text:span text:style-name="T393">Wirtschaftskriminalität </text:span><text:span text:style-name="T395">bei einem Kunden</text:span><text:span text:style-name="T393"> </text:span><text:span text:style-name="T395">melden?</text:span><text:span text:style-name="T276">: </text:span><text:span text:style-name="T393">Entlassung </text:span><text:span text:style-name="T395">aber</text:span><text:span text:style-name="T393"> Bewerbung+2 oder Freund+1</text:span><text:span text:style-name="T276"><text:line-break/>5<text:tab/></text:span><text:span text:style-name="T396">Revolution </text:span><text:span text:style-name="T395">oder </text:span><text:span text:style-name="T396">Krieg</text:span><text:span text:style-name="T354">:</text:span><text:span text:style-name="T276"> </text:span><text:span text:style-name="T396">Entlassung &amp; Planet verlassen, Unterwelt 8+ ja→einen deiner Skills +1</text:span><text:span text:style-name="T276"><text:line-break/>6<text:tab/></text:span><text:span text:style-name="T287">Du erleidest eine </text:span><text:span text:style-name="T288">V</text:span><text:span text:style-name="T276">erletz</text:span><text:span text:style-name="T288">ung: </text:span><text:span text:style-name="T281">Wurf auf Verletzungs-Tabelle</text:span></text:p>
      <text:p text:style-name="P26"><text:span text:style-name="T24">Ereignis 2w6</text:span><text:line-break/><text:span text:style-name="T355">2</text:span><text:tab/><text:span text:style-name="T356">Du hast </text:span>Glück im Unglück: <text:span text:style-name="T357">Wurf auf </text:span>Unglück<text:span text:style-name="T358">s-Tabelle</text:span>, aber <text:span text:style-name="T356">deine </text:span>Karriere <text:span text:style-name="T356">ist </text:span>nicht beendet<text:line-break/><text:span text:style-name="T355">3</text:span><text:tab/><text:span text:style-name="T397">Eine </text:span><text:span text:style-name="T398">Rebellion </text:span><text:span text:style-name="T397">bricht aus, du wirst reingezogen</text:span>: <text:span text:style-name="T398">Recht</text:span><text:span text:style-name="T359"> 1|</text:span><text:span text:style-name="T398">Überreden 1</text:span><text:span text:style-name="T359">|</text:span><text:span text:style-name="T398">Sprengstoff</text:span><text:span text:style-name="T359"> 1|</text:span><text:span text:style-name="T398">Unterwelt</text:span><text:span text:style-name="T359"> 1,<text:line-break/><text:tab/><text:tab/></text:span><text:span text:style-name="T398">beliebiger Skill 8+? ja→Beförderungs-Wurf +2, nein→Freund+1</text:span><text:line-break/><text:span text:style-name="T355">4<text:tab/></text:span><text:span text:style-name="T398">Obsessiv im Hobby</text:span><text:span text:style-name="T361">: </text:span><text:span text:style-name="T398">Mechanik</text:span><text:span text:style-name="T359"> 1|</text:span><text:span text:style-name="T398">Fahrer</text:span><text:span text:style-name="T359"> 1|</text:span><text:span text:style-name="T398">Elektronik</text:span><text:span text:style-name="T359"> 1|</text:span><text:span text:style-name="T398">Flieger</text:span><text:span text:style-name="T359"> 1</text:span><text:span text:style-name="T398">|Ingenieur 1</text:span><text:span text:style-name="T355"><text:line-break/></text:span><text:span text:style-name="T362">5<text:tab/></text:span><text:span text:style-name="T399">Wirtschaftswachstum, </text:span><text:span text:style-name="T400">dein Arbeitgeber boomt, Arbeitskräfte sind knapp</text:span><text:span text:style-name="T362">: </text:span><text:span text:style-name="T359">Abfindungs-Wurf+1</text:span><text:span text:style-name="T362"><text:line-break/>6<text:tab/></text:span><text:span text:style-name="T400">Dein Chef genehmigt eine </text:span><text:span text:style-name="T399">Weiterbildung</text:span><text:span text:style-name="T362">: </text:span><text:span text:style-name="T359">Bildung </text:span><text:span text:style-name="T399">10</text:span><text:span text:style-name="T359">+ ja→</text:span><text:span text:style-name="T399">beliebiger Skill auf 1</text:span><text:span text:style-name="T362"><text:line-break/>7<text:tab/>Lebens-Ereignis: </text:span><text:span text:style-name="T363">2</text:span><text:span text:style-name="T364">w6 auf </text:span><text:span text:style-name="T363">die </text:span><text:span text:style-name="T364">Tabelle</text:span><text:span text:style-name="T362"><text:line-break/>8<text:tab/></text:span><text:span text:style-name="T399">Geheimnis erfahren</text:span><text:span text:style-name="T362">: </text:span><text:span text:style-name="T399">nichts oder krimineller Kontakt+1, </text:span><text:span text:style-name="T359">Abfindungs-Wurf+1, </text:span><text:span text:style-name="T399">Unterwelt 1|Täuschen 1</text:span><text:span text:style-name="T362"><text:line-break/></text:span><text:span text:style-name="T161">9<text:tab/></text:span><text:span text:style-name="T400">Konflikt genial umschifft, Projekt vorzeitig abgeschlossen</text:span><text:span text:style-name="T161">: +2 auf nächsten Beförderungs-Wurf<text:line-break/>10<text:tab/></text:span><text:span text:style-name="T401">Kompliziertes technisches Problem gelöst</text:span><text:span text:style-name="T368">: </text:span><text:span text:style-name="T401">Elektronik+1|Ingenieur+1</text:span><text:span text:style-name="T368"><text:line-break/>11<text:tab/></text:span><text:span text:style-name="T369">Vo</text:span><text:span text:style-name="T401">rgesetzte</text:span><text:span text:style-name="T369">m </text:span><text:span text:style-name="T400">aus der Patsche </text:span><text:span text:style-name="T369">ge</text:span><text:span text:style-name="T401">holfen</text:span><text:span text:style-name="T369">: </text:span><text:span text:style-name="T401">Freund+1, Diplomatie 1|</text:span><text:span text:style-name="T161">nächste</text:span><text:span text:style-name="T369">r</text:span><text:span text:style-name="T161"> Beförderungs-Wurf</text:span><text:span text:style-name="T369">+4</text:span><text:span text:style-name="T161"><text:line-break/></text:span><text:span text:style-name="T371">12<text:tab/></text:span><text:span text:style-name="T402">Machtgewinn, </text:span><text:span text:style-name="T400">du wirst als Schlüsselfigur gesehen</text:span><text:span text:style-name="T402">!</text:span><text:span text:style-name="T371">: sofortige </text:span><text:span text:style-name="T161">Beförderung</text:span></text:p>
      <text:p text:style-name="P28"><text:span text:style-name="T372">Beförderung</text:span><text:span text:style-name="T373">:<text:tab/> <text:s/></text:span><text:span text:style-name="T403">Angestellter</text:span><text:span text:style-name="T318"> </text:span><text:span text:style-name="T319">Intellekt </text:span><text:span text:style-name="T404">6</text:span><text:span text:style-name="T319">+<text:tab/></text:span><text:span text:style-name="T403">Arbeiter</text:span><text:span text:style-name="T319"> </text:span><text:span text:style-name="T404">Bildung</text:span><text:span text:style-name="T319"> </text:span><text:span text:style-name="T404">8</text:span><text:span text:style-name="T319">+<text:tab/><text:tab/></text:span><text:span text:style-name="T403">Siedler</text:span><text:span text:style-name="T319"> </text:span><text:span text:style-name="T404">Ausdauer</text:span><text:span text:style-name="T319"> </text:span><text:span text:style-name="T375">5</text:span><text:span text:style-name="T319">+</text:span></text:p>
      <text:p text:style-name="P29"><text:span text:style-name="T405">4</text:span><text:span text:style-name="T234"> </text:span><text:span text:style-name="T405">Herumtreiber</text:span><text:span text:style-name="T9"><text:tab/><text:tab/><text:tab/><text:tab/><text:tab/><text:tab/><text:tab/><text:tab/><text:tab/></text:span><text:span text:style-name="T235">Bewerbung</text:span><text:span text:style-name="T9">: </text:span><text:span text:style-name="T406">nicht nötig</text:span><text:span text:style-name="T9"><text:line-break/></text:span><text:span text:style-name="T323"><text:tab/><text:tab/><text:tab/><text:tab/>Durchkommen<text:tab/>Beförderung<text:tab/><text:line-break/></text:span><text:span text:style-name="T407">Aussteiger</text:span><text:span text:style-name="T324"><text:tab/><text:tab/></text:span><text:span text:style-name="T379">Ausdauer</text:span><text:span text:style-name="T324"> </text:span><text:span text:style-name="T408">7</text:span><text:span text:style-name="T324">+<text:tab/><text:tab/></text:span><text:span text:style-name="T408">Stärke</text:span><text:span text:style-name="T324"> </text:span><text:span text:style-name="T408">7</text:span><text:span text:style-name="T324">+</text:span><text:span text:style-name="T329"><text:line-break/></text:span><text:span text:style-name="T407">Streuner</text:span><text:span text:style-name="T324"><text:tab/><text:tab/><text:tab/></text:span><text:span text:style-name="T379">Ausdauer</text:span><text:span text:style-name="T324"> </text:span><text:span text:style-name="T408">7</text:span><text:span text:style-name="T324">+<text:tab/><text:tab/></text:span><text:span text:style-name="T379">Intellekt</text:span><text:span text:style-name="T324"> </text:span><text:span text:style-name="T408">7</text:span><text:span text:style-name="T324">+</text:span><text:span text:style-name="T329"><text:line-break/></text:span><text:span text:style-name="T378">S</text:span><text:span text:style-name="T407">chrott</text:span><text:span text:style-name="T409">sammler</text:span><text:span text:style-name="T324"><text:tab/></text:span><text:span text:style-name="T408">Geschick</text:span><text:span text:style-name="T324"> </text:span><text:span text:style-name="T327">7</text:span><text:span text:style-name="T324">+<text:tab/><text:tab/></text:span><text:span text:style-name="T327">Ausdauer</text:span><text:span text:style-name="T324"> </text:span><text:span text:style-name="T408">7</text:span><text:span text:style-name="T324">+</text:span></text:p>
      <text:p text:style-name="P30"><text:span text:style-name="T247">Skills</text:span> <text:span text:style-name="T140">w6</text:span><text:span text:style-name="T248"><text:line-break/></text:span><text:span text:style-name="T249"> <text:s text:c="2"/></text:span><text:span text:style-name="T330">Persönlich<text:tab/>Basis<text:tab/><text:tab/><text:tab/></text:span><text:span text:style-name="T410">Aussteiger</text:span><text:span text:style-name="T330"><text:tab/><text:tab/></text:span><text:span text:style-name="T410">Streuner</text:span><text:span text:style-name="T330"><text:tab/><text:tab/></text:span><text:span text:style-name="T380">S</text:span><text:span text:style-name="T410">chrottsammler</text:span><text:span text:style-name="T332"><text:tab/><text:tab/></text:span><text:span text:style-name="T330"><text:line-break/></text:span><text:span text:style-name="T333">1 </text:span><text:span text:style-name="T411">Stärke</text:span><text:span text:style-name="T334">+1</text:span><text:span text:style-name="T333"><text:tab/><text:tab/></text:span><text:span text:style-name="T412">Athletik</text:span><text:span text:style-name="T333"><text:tab/><text:tab/></text:span><text:span text:style-name="T412">Tiere</text:span><text:span text:style-name="T383"><text:tab/></text:span><text:span text:style-name="T337"><text:tab/><text:tab/></text:span><text:span text:style-name="T383">Fahrer</text:span><text:span text:style-name="T337"><text:tab/><text:tab/></text:span><text:span text:style-name="T411">Pilot (Beiboote)</text:span><text:span text:style-name="T337"><text:line-break/></text:span><text:span text:style-name="T333">2 </text:span><text:span text:style-name="T411">Ausdauer</text:span><text:span text:style-name="T333">+1<text:tab/></text:span><text:span text:style-name="T412">Nahkampf</text:span><text:span text:style-name="T333"><text:tab/><text:tab/></text:span><text:span text:style-name="T412">Geselligkeit</text:span><text:span text:style-name="T337"><text:tab/><text:tab/></text:span><text:span text:style-name="T411">Täuschen</text:span><text:span text:style-name="T383"><text:tab/></text:span><text:span text:style-name="T337"><text:tab/></text:span><text:span text:style-name="T411">Mechanik</text:span><text:span text:style-name="T337"><text:line-break/></text:span><text:span text:style-name="T333">3 </text:span><text:span text:style-name="T411">Geschick+1</text:span><text:span text:style-name="T333"><text:tab/></text:span><text:span text:style-name="T412">Aufklärer</text:span><text:span text:style-name="T384"><text:tab/></text:span><text:span text:style-name="T333"><text:tab/></text:span><text:span text:style-name="T412">Klingen</text:span><text:span text:style-name="T338"><text:tab/></text:span><text:span text:style-name="T337"><text:tab/></text:span><text:span text:style-name="T411">Aufklärer</text:span><text:span text:style-name="T337"><text:tab/><text:tab/></text:span><text:span text:style-name="T411">Astrogation</text:span><text:span text:style-name="T337"><text:line-break/></text:span><text:span text:style-name="T333">4 </text:span><text:span text:style-name="T411">Sprachen<text:tab/></text:span><text:span text:style-name="T333"><text:tab/></text:span><text:span text:style-name="T412">Unterwelt</text:span><text:span text:style-name="T333"><text:tab/><text:tab/></text:span><text:span text:style-name="T412">Schleichen</text:span><text:span text:style-name="T337"><text:tab/><text:tab/></text:span><text:span text:style-name="T411">Schleichen</text:span><text:span text:style-name="T337"><text:tab/><text:tab/></text:span><text:span text:style-name="T411">Raumanzug</text:span><text:span text:style-name="T337"><text:line-break/></text:span><text:span text:style-name="T333">5 </text:span><text:span text:style-name="T411">Ausbildung</text:span><text:span text:style-name="T333"><text:tab/></text:span><text:span text:style-name="T412">Schleichen</text:span><text:span text:style-name="T333"><text:tab/><text:tab/></text:span><text:span text:style-name="T412">Seefahrer</text:span><text:span text:style-name="T337"><text:tab/><text:tab/></text:span><text:span text:style-name="T411">Unterwelt</text:span><text:span text:style-name="T383"><text:tab/></text:span><text:span text:style-name="T337"><text:tab/></text:span><text:span text:style-name="T411">Ausbildung</text:span><text:span text:style-name="T337"><text:line-break/></text:span><text:span text:style-name="T333">6 </text:span><text:span text:style-name="T381">Alleskönner</text:span><text:span text:style-name="T333"><text:tab/></text:span><text:span text:style-name="T412">Überleben</text:span><text:span text:style-name="T385"><text:tab/></text:span><text:span text:style-name="T333"><text:tab/></text:span><text:span text:style-name="T412">Überleben<text:tab/></text:span><text:span text:style-name="T337"><text:tab/></text:span><text:span text:style-name="T411">Überleben<text:tab/></text:span><text:span text:style-name="T337"><text:tab/></text:span><text:span text:style-name="T411">Schusswaffen</text:span></text:p>
      <text:p text:style-name="P20"><text:span text:style-name="T257">Rang-Boni<text:tab/><text:tab/><text:tab/><text:tab/><text:tab/><text:tab/><text:tab/><text:tab/><text:tab/></text:span><text:span text:style-name="T258">Abfindung</text:span><text:span text:style-name="T259"> </text:span><text:span text:style-name="T140">w6</text:span><text:span text:style-name="T257"><text:line-break/></text:span><text:span text:style-name="T260">Rang</text:span><text:span text:style-name="T261"><text:tab/></text:span><text:span text:style-name="T388">A</text:span><text:span text:style-name="T413">ussteiger</text:span><text:span text:style-name="T388"><text:tab/><text:tab/></text:span><text:span text:style-name="T413">Streuner</text:span><text:span text:style-name="T389"><text:tab/><text:tab/></text:span><text:span text:style-name="T413">Schrott</text:span><text:span text:style-name="T414">sammler</text:span><text:span text:style-name="T415"><text:tab/></text:span><text:span text:style-name="T263">w6 <text:s/></text:span><text:span text:style-name="T264"><text:tab/></text:span><text:span text:style-name="T263">Geld<text:tab/><text:tab/>Sachwert<text:tab/><text:tab/><text:tab/><text:tab/><text:tab/></text:span><text:span text:style-name="T261"><text:line-break/></text:span><text:span text:style-name="T262">0<text:tab/>-<text:tab/><text:tab/><text:tab/>-<text:tab/><text:tab/><text:tab/>-<text:tab/><text:tab/><text:tab/></text:span><text:span text:style-name="T264">1<text:tab/> -</text:span><text:span text:style-name="T265"><text:tab/><text:tab/></text:span><text:span text:style-name="T416">Kontakt</text:span><text:span text:style-name="T262"><text:line-break/>1<text:tab/></text:span><text:span text:style-name="T415">Überleben 1</text:span><text:span text:style-name="T262"><text:tab/></text:span><text:span text:style-name="T415">Unterwelt 1<text:tab/>Raumanzug 1<text:tab/>2</text:span><text:span text:style-name="T264"><text:tab/> -</text:span><text:span text:style-name="T265"><text:tab/><text:tab/></text:span><text:span text:style-name="T269">Schussw</text:span><text:span text:style-name="T248">affe</text:span><text:span text:style-name="T270"> </text:span><text:span text:style-name="T271">(max. </text:span><text:span text:style-name="T269">3</text:span><text:span text:style-name="T271">000</text:span><text:span text:style-name="T265">₵, </text:span><text:span text:style-name="T271">TL12)</text:span><text:span text:style-name="T262"><text:line-break/>2<text:tab/></text:span><text:span text:style-name="T415">Klingen</text:span><text:span text:style-name="T390"> 1</text:span><text:span text:style-name="T262"><text:tab/><text:tab/>-</text:span><text:span text:style-name="T391"><text:tab/><text:tab/></text:span><text:span text:style-name="T262"><text:tab/>-</text:span><text:span text:style-name="T391"><text:tab/><text:tab/></text:span><text:span text:style-name="T262"><text:tab/></text:span><text:span text:style-name="T264">3<text:tab/> </text:span><text:span text:style-name="T270">1</text:span><text:span text:style-name="T264">000</text:span><text:span text:style-name="T265">₵<text:tab/></text:span><text:span text:style-name="T416">Freund</text:span><text:span text:style-name="T262"><text:line-break/>3<text:tab/></text:span><text:span text:style-name="T338">-<text:tab/></text:span><text:span text:style-name="T262"><text:tab/><text:tab/></text:span><text:span text:style-name="T415">Täuschen 1</text:span><text:span text:style-name="T262"><text:tab/></text:span><text:span text:style-name="T417">Belter 1|Mechanik 1</text:span><text:span text:style-name="T262"><text:tab/></text:span><text:span text:style-name="T264">4<text:tab/> </text:span><text:span text:style-name="T416">2</text:span><text:span text:style-name="T270">0</text:span><text:span text:style-name="T264">00</text:span><text:span text:style-name="T265">₵<text:tab/></text:span><text:span text:style-name="T269">Schussw</text:span><text:span text:style-name="T248">affe</text:span><text:span text:style-name="T270"> </text:span><text:span text:style-name="T271">(max. </text:span><text:span text:style-name="T269">3</text:span><text:span text:style-name="T271">000</text:span><text:span text:style-name="T265">₵, </text:span><text:span text:style-name="T271">TL12)</text:span><text:span text:style-name="T262"><text:line-break/>4<text:tab/></text:span><text:span text:style-name="T415">Anführer</text:span><text:span text:style-name="T390"> 1</text:span><text:span text:style-name="T262"><text:tab/>-</text:span><text:span text:style-name="T391"><text:tab/><text:tab/></text:span><text:span text:style-name="T262"><text:tab/>-</text:span><text:span text:style-name="T391"><text:tab/><text:tab/></text:span><text:span text:style-name="T262"><text:tab/></text:span><text:span text:style-name="T264">5<text:tab/> </text:span><text:span text:style-name="T416">3</text:span><text:span text:style-name="T248">0</text:span><text:span text:style-name="T264">00</text:span><text:span text:style-name="T265">₵<text:tab/></text:span><text:span text:style-name="T416">Bildung+1</text:span><text:span text:style-name="T262"><text:line-break/>5<text:tab/>-<text:tab/><text:tab/><text:tab/>-<text:tab/><text:tab/><text:tab/>-<text:tab/><text:tab/><text:tab/></text:span><text:span text:style-name="T264">6<text:tab/> </text:span><text:span text:style-name="T416">4</text:span><text:span text:style-name="T264">00</text:span><text:span text:style-name="T248">0</text:span><text:span text:style-name="T265">₵<text:tab/></text:span><text:span text:style-name="T416">1 Schiffsanteil</text:span><text:span text:style-name="T264"> </text:span><text:span text:style-name="T268">(</text:span><text:span text:style-name="T416">1</text:span><text:span text:style-name="T264">000</text:span><text:span text:style-name="T265">₵/</text:span><text:span text:style-name="T268">Jahr)</text:span><text:span text:style-name="T262"><text:line-break/>6<text:tab/>-<text:tab/><text:tab/><text:tab/></text:span><text:span text:style-name="T391">-<text:tab/><text:tab/></text:span><text:span text:style-name="T262"><text:tab/>-</text:span><text:span text:style-name="T392"><text:tab/><text:tab/></text:span><text:span text:style-name="T262"><text:tab/></text:span><text:span text:style-name="T248">7<text:tab/> </text:span><text:span text:style-name="T416">8</text:span><text:span text:style-name="T264">000</text:span><text:span text:style-name="T265">₵<text:tab/></text:span><text:span text:style-name="T416">2 Schiffsanteile</text:span><text:span text:style-name="T264"> </text:span><text:span text:style-name="T268">(</text:span><text:span text:style-name="T416">2</text:span><text:span text:style-name="T264">000</text:span><text:span text:style-name="T265">₵/</text:span><text:span text:style-name="T268">Jahr)</text:span></text:p>
      <text:p text:style-name="P31"><text:span text:style-name="T274">Unglück </text:span><text:span text:style-name="T275">w6</text:span><text:span text:style-name="T276"> </text:span><text:span text:style-name="T277">(nur wenn „Durchkommen“ </text:span><text:span text:style-name="T278">gescheitert ist </text:span><text:span text:style-name="T277">oder bei entsprechendem Ereignis)</text:span><text:span text:style-name="T279"><text:line-break/>1<text:tab/></text:span><text:span text:style-name="T280">S</text:span><text:span text:style-name="T279">chwer</text:span><text:span text:style-name="T280">e</text:span><text:span text:style-name="T279"> </text:span><text:span text:style-name="T280">V</text:span><text:span text:style-name="T279">erletz</text:span><text:span text:style-name="T280">ung</text:span><text:span text:style-name="T279">: </text:span><text:span text:style-name="T281">siehe </text:span><text:span text:style-name="T279">2 auf Verletzung</text:span><text:span text:style-name="T281">s-Tabelle</text:span><text:span text:style-name="T279"> </text:span><text:span text:style-name="T282">oder 2x w6 </text:span><text:span text:style-name="T281">werfen</text:span><text:span text:style-name="T282"> und </text:span><text:span text:style-name="T283">niedrigeres</text:span><text:span text:style-name="T282"> nehmen</text:span><text:span text:style-name="T279"><text:line-break/>2<text:tab/></text:span><text:span text:style-name="T418">verletzt</text:span><text:span text:style-name="T279">: </text:span><text:span text:style-name="T418">Wurf auf Tabelle</text:span><text:span text:style-name="T285"><text:line-break/></text:span><text:span text:style-name="T279">3<text:tab/></text:span><text:span text:style-name="T418">Konflikt mit einer </text:span><text:span text:style-name="T419">rivalisierenden </text:span><text:span text:style-name="T418">Gang oder </text:span><text:span text:style-name="T419">der </text:span><text:span text:style-name="T418">Ordnungsmacht </text:span><text:span text:style-name="T419">wird persönlich</text:span><text:span text:style-name="T279">: </text:span><text:span text:style-name="T418">Feind+1</text:span><text:span text:style-name="T276"><text:line-break/>4<text:tab/></text:span><text:span text:style-name="T419">Eine </text:span><text:span text:style-name="T418">schwere Krankheit </text:span><text:span text:style-name="T419">schwächt dich</text:span><text:span text:style-name="T276">: </text:span><text:span text:style-name="T418">Ausdauer-1</text:span><text:span text:style-name="T276"><text:line-break/>5<text:tab/></text:span><text:span text:style-name="T419">Du wirst </text:span><text:span text:style-name="T418">von einem Freund verraten</text:span><text:span text:style-name="T354">:</text:span><text:span text:style-name="T276"> </text:span><text:span text:style-name="T418">Freund→Feind (oder Feind+1), 2w6=2→Gefängnis</text:span><text:span text:style-name="T276"><text:line-break/>6<text:tab/></text:span><text:span text:style-name="T420">Plötzlicher </text:span><text:span text:style-name="T421">Filmriss, Amnesie</text:span><text:span text:style-name="T276">: </text:span><text:span text:style-name="T421">dein Gedächtnis ist weg, </text:span><text:span text:style-name="T420">du wirst entlassen</text:span></text:p>
      <text:p text:style-name="P32"><text:span text:style-name="T24">Ereignis 2w6</text:span><text:line-break/><text:span text:style-name="T355">2</text:span><text:tab/><text:span text:style-name="T356">Du hast </text:span>Glück im Unglück: <text:span text:style-name="T357">Wurf auf </text:span>Unglück<text:span text:style-name="T358">s-Tabelle</text:span>, aber <text:span text:style-name="T356">deine </text:span>Karriere <text:span text:style-name="T356">ist </text:span>nicht beendet<text:line-break/><text:span text:style-name="T355">3</text:span><text:tab/><text:span text:style-name="T422">Angebot von </text:span><text:span text:style-name="T423">d</text:span><text:span text:style-name="T422">einem Boss</text:span>: <text:span text:style-name="T161">+</text:span><text:span text:style-name="T422">4</text:span><text:span text:style-name="T161"> auf Beförderungs-Wurf, </text:span><text:span text:style-name="T422">aber Kontakt+1 </text:span><text:span text:style-name="T424">mit</text:span><text:span text:style-name="T422"> Verpflichtung</text:span><text:span text:style-name="T359"><text:line-break/></text:span><text:span text:style-name="T355">4<text:tab/></text:span><text:span text:style-name="T423">So langsam lernst du d</text:span><text:span text:style-name="T425">och was</text:span><text:span text:style-name="T361">: </text:span><text:span text:style-name="T425">Alleskönner+</text:span><text:span text:style-name="T359">1|</text:span><text:span text:style-name="T425">Überleben+</text:span><text:span text:style-name="T359">1|</text:span><text:span text:style-name="T425">Unterwelt+</text:span><text:span text:style-name="T359">1|</text:span><text:span text:style-name="T425">Nahkampf+</text:span><text:span text:style-name="T359">1</text:span><text:span text:style-name="T355"><text:line-break/></text:span><text:span text:style-name="T362">5<text:tab/></text:span><text:span text:style-name="T423">Ein überraschender </text:span><text:span text:style-name="T426">Fund </text:span><text:span text:style-name="T423">ist einiges wert</text:span><text:span text:style-name="T362">: </text:span><text:span text:style-name="T426">Abfindungs</text:span><text:span text:style-name="T359">-Wurf+1</text:span><text:span text:style-name="T362"><text:line-break/>6<text:tab/></text:span><text:span text:style-name="T426">Ungewöhnliche </text:span><text:span text:style-name="T427">Ereignis</text:span><text:span text:style-name="T362">: </text:span><text:span text:style-name="T428">siehe </text:span><text:span text:style-name="T362">Lebens-Ereignis </text:span><text:span text:style-name="T426">12</text:span><text:span text:style-name="T362">:</text:span><text:span text:style-name="T359"> </text:span><text:span text:style-name="T428">w6 auf </text:span><text:span text:style-name="T429">Merkwürdiges</text:span><text:span text:style-name="T426"> Ereignis</text:span><text:span text:style-name="T362"><text:line-break/>7<text:tab/>Lebens-Ereignis: </text:span><text:span text:style-name="T363">2</text:span><text:span text:style-name="T364">w6 auf </text:span><text:span text:style-name="T363">die </text:span><text:span text:style-name="T364">Tabelle</text:span><text:span text:style-name="T362"><text:line-break/>8<text:tab/></text:span><text:span text:style-name="T427">Du wirst </text:span><text:span text:style-name="T430">unerwartet</text:span><text:span text:style-name="T428"> </text:span><text:span text:style-name="T427">angegriffen</text:span><text:span text:style-name="T362">: </text:span><text:span text:style-name="T427">Feind+1, Nahkampf|Schusswaffen|Schleichen 8+, nein→verletzt</text:span><text:span text:style-name="T362"><text:line-break/></text:span><text:span text:style-name="T161">9<text:tab/></text:span><text:span text:style-name="T431">Einmalige Chance</text:span><text:span text:style-name="T161">: </text:span><text:span text:style-name="T431">wenn akzeptiert w3: </text:span><text:span text:style-name="T432">1</text:span><text:span text:style-name="T431"> verletzt|Gefängnis </text:span><text:span text:style-name="T432">2</text:span><text:span text:style-name="T431"> </text:span><text:span text:style-name="T433">nichts</text:span><text:span text:style-name="T431"> </text:span><text:span text:style-name="T432">3</text:span><text:span text:style-name="T431"> </text:span><text:span text:style-name="T161">Beförderungs-Wurf</text:span><text:span text:style-name="T369">+4</text:span><text:span text:style-name="T161"><text:line-break/>10<text:tab/></text:span><text:span text:style-name="T434">D</text:span><text:span text:style-name="T433">u hast d</text:span><text:span text:style-name="T434">as Leben </text:span><text:span text:style-name="T433">am Rande der Gesellschaft </text:span><text:span text:style-name="T434">gemeistert</text:span><text:span text:style-name="T368">: </text:span><text:span text:style-name="T434">einer deiner Skills+1</text:span><text:span text:style-name="T368"><text:line-break/>11<text:tab/></text:span><text:span text:style-name="T433">Verdammt, du wirst v</text:span><text:span text:style-name="T435">on </text:span><text:span text:style-name="T433">einem </text:span><text:span text:style-name="T435">Presskommando erwischt</text:span><text:span text:style-name="T369">: </text:span><text:span text:style-name="T435">zum Dienst verpflichtet</text:span><text:span text:style-name="T161"><text:line-break/></text:span><text:span text:style-name="T371">12<text:tab/></text:span><text:span text:style-name="T435">D</text:span><text:span text:style-name="T433">u hast dich im Streit durchgesetzt</text:span><text:span text:style-name="T402">!</text:span><text:span text:style-name="T371">: sofortige </text:span><text:span text:style-name="T161">Beförderung</text:span></text:p>
      <text:p text:style-name="P33"><text:span text:style-name="T372">Beförderung</text:span><text:span text:style-name="T373">:<text:tab/> <text:s/></text:span><text:span text:style-name="T403">A</text:span><text:span text:style-name="T436">ussteiger</text:span><text:span text:style-name="T319"> </text:span><text:span text:style-name="T437">Stärke</text:span><text:span text:style-name="T319"> </text:span><text:span text:style-name="T438">7</text:span><text:span text:style-name="T319">+<text:tab/></text:span><text:span text:style-name="T436">Streuner</text:span><text:span text:style-name="T319"> Intellekt </text:span><text:span text:style-name="T404">8</text:span><text:span text:style-name="T319">+<text:tab/></text:span><text:span text:style-name="T403">S</text:span><text:span text:style-name="T436">chrottsammler</text:span><text:span text:style-name="T319"> </text:span><text:span text:style-name="T404">Ausdauer</text:span><text:span text:style-name="T319"> </text:span><text:span text:style-name="T438">7</text:span><text:span text:style-name="T319">+</text:span></text:p>
      <text:p text:style-name="P34"><text:span text:style-name="T439">5</text:span><text:span text:style-name="T234"> </text:span><text:span text:style-name="T439">Unterhaltung</text:span><text:span text:style-name="T9"><text:tab/><text:tab/><text:tab/></text:span><text:span text:style-name="T235">Bewerbung</text:span><text:span text:style-name="T9">:<text:tab/></text:span><text:span text:style-name="T440">Geschick oder Intelligenz 5+<text:line-break/><text:tab/><text:tab/><text:tab/><text:tab/><text:tab/><text:tab/><text:tab/><text:tab/></text:span><text:span text:style-name="T236">(-1 pro vorheriger Karriere)<text:line-break/><text:tab/><text:tab/><text:tab/><text:tab/></text:span><text:span text:style-name="T237"><text:tab/><text:tab/><text:tab/><text:tab/></text:span><text:span text:style-name="T238">we</text:span><text:span text:style-name="T239">nn nicht </text:span><text:span text:style-name="T240">angenommen</text:span><text:span text:style-name="T239">: </text:span><text:span text:style-name="T241">Verpflichtet</text:span><text:span text:style-name="T239"> </text:span><text:span text:style-name="T242">oder </text:span><text:span text:style-name="T243">Herumtreiber<text:line-break/></text:span><text:span text:style-name="T323"><text:tab/><text:tab/><text:tab/><text:tab/>Durchkommen<text:tab/>Beförderung<text:tab/><text:line-break/></text:span><text:span text:style-name="T440">Künstler</text:span><text:span text:style-name="T324"><text:tab/><text:tab/><text:tab/></text:span><text:span text:style-name="T441">Sozialstatus</text:span><text:span text:style-name="T324"> </text:span><text:span text:style-name="T441">6</text:span><text:span text:style-name="T324">+<text:tab/></text:span><text:span text:style-name="T379">Intellekt</text:span><text:span text:style-name="T324"> </text:span><text:span text:style-name="T441">6</text:span><text:span text:style-name="T324">+</text:span><text:span text:style-name="T329"><text:line-break/></text:span><text:span text:style-name="T440">Journalist</text:span><text:span text:style-name="T324"><text:tab/><text:tab/></text:span><text:span text:style-name="T441">Bildung</text:span><text:span text:style-name="T324"> </text:span><text:span text:style-name="T408">7</text:span><text:span text:style-name="T324">+<text:tab/><text:tab/></text:span><text:span text:style-name="T379">Intellekt</text:span><text:span text:style-name="T324"> </text:span><text:span text:style-name="T441">5</text:span><text:span text:style-name="T324">+</text:span><text:span text:style-name="T329"><text:line-break/></text:span><text:span text:style-name="T440">Darsteller<text:tab/></text:span><text:span text:style-name="T324"><text:tab/></text:span><text:span text:style-name="T379">Intellekt</text:span><text:span text:style-name="T324"> </text:span><text:span text:style-name="T441">5</text:span><text:span text:style-name="T324">+<text:tab/><text:tab/></text:span><text:span text:style-name="T441">Geschick</text:span><text:span text:style-name="T324"> </text:span><text:span text:style-name="T408">7</text:span><text:span text:style-name="T324">+</text:span></text:p>
      <text:p text:style-name="P19"><text:span text:style-name="T247">Skills</text:span> <text:span text:style-name="T140">w6</text:span><text:span text:style-name="T137"><text:line-break/></text:span><text:span text:style-name="T249"> <text:s text:c="2"/></text:span><text:span text:style-name="T330">Persönlich<text:tab/>Basis<text:tab/><text:tab/><text:tab/></text:span><text:span text:style-name="T442">Fortgeschritten*<text:tab/>Künstler</text:span><text:span text:style-name="T330"><text:tab/><text:tab/></text:span><text:span text:style-name="T442">Journalist</text:span><text:span text:style-name="T330"><text:tab/><text:tab/></text:span><text:span text:style-name="T442">Darsteller</text:span><text:span text:style-name="T332"><text:tab/><text:tab/></text:span><text:span text:style-name="T330"><text:line-break/></text:span><text:span text:style-name="T333">1 </text:span><text:span text:style-name="T411">Geschick</text:span><text:span text:style-name="T334">+1</text:span><text:span text:style-name="T333"><text:tab/></text:span><text:span text:style-name="T443">Kunst<text:tab/></text:span><text:span text:style-name="T333"><text:tab/><text:tab/></text:span><text:span text:style-name="T443">Recht</text:span><text:span text:style-name="T383"><text:tab/></text:span><text:span text:style-name="T337"><text:tab/><text:tab/></text:span><text:span text:style-name="T443">Kunst</text:span><text:span text:style-name="T337"><text:tab/><text:tab/><text:tab/></text:span><text:span text:style-name="T443">Kunst<text:tab/><text:tab/><text:tab/>Kunst</text:span><text:span text:style-name="T337"><text:line-break/></text:span><text:span text:style-name="T333">2 </text:span><text:span text:style-name="T443">Intellekt</text:span><text:span text:style-name="T333">+1<text:tab/></text:span><text:span text:style-name="T443">Geselligkeit</text:span><text:span text:style-name="T333"><text:tab/><text:tab/></text:span><text:span text:style-name="T443">Handel</text:span><text:span text:style-name="T387">n</text:span><text:span text:style-name="T337"><text:tab/><text:tab/></text:span><text:span text:style-name="T443">Geselligkeit</text:span><text:span text:style-name="T383"><text:tab/></text:span><text:span text:style-name="T337"><text:tab/></text:span><text:span text:style-name="T443">Elektronik<text:tab/><text:tab/>Athletik</text:span><text:span text:style-name="T337"><text:line-break/></text:span><text:span text:style-name="T333">3 </text:span><text:span text:style-name="T443">Sozialstatus</text:span><text:span text:style-name="T411">+1</text:span><text:span text:style-name="T333"><text:tab/></text:span><text:span text:style-name="T443">Täuschen</text:span><text:span text:style-name="T384"><text:tab/></text:span><text:span text:style-name="T333"><text:tab/></text:span><text:span text:style-name="T443">Täuschen</text:span><text:span text:style-name="T338"><text:tab/></text:span><text:span text:style-name="T337"><text:tab/></text:span><text:span text:style-name="T443">Computer</text:span><text:span text:style-name="T337"><text:tab/><text:tab/></text:span><text:span text:style-name="T443">Fahrer<text:tab/><text:tab/>Geselligkeit</text:span><text:span text:style-name="T337"><text:line-break/></text:span><text:span text:style-name="T333">4 </text:span><text:span text:style-name="T411">Sprachen<text:tab/></text:span><text:span text:style-name="T333"><text:tab/></text:span><text:span text:style-name="T443">Fahrer</text:span><text:span text:style-name="T333"><text:tab/><text:tab/></text:span><text:span text:style-name="T443">Wissenschaft</text:span><text:span text:style-name="T337"><text:tab/></text:span><text:span text:style-name="T443">Glücksspiel</text:span><text:span text:style-name="T337"><text:tab/><text:tab/></text:span><text:span text:style-name="T443">Ermitteln<text:tab/><text:tab/>Täuschen</text:span><text:span text:style-name="T337"><text:line-break/></text:span><text:span text:style-name="T333">5 </text:span><text:span text:style-name="T443">Geselligkeit</text:span><text:span text:style-name="T333"><text:tab/></text:span><text:span text:style-name="T443">Überreden</text:span><text:span text:style-name="T333"><text:tab/><text:tab/></text:span><text:span text:style-name="T443">Unterwelt</text:span><text:span text:style-name="T337"><text:tab/><text:tab/></text:span><text:span text:style-name="T443">Überreden</text:span><text:span text:style-name="T383"><text:tab/></text:span><text:span text:style-name="T337"><text:tab/></text:span><text:span text:style-name="T443">Aufklärer<text:tab/><text:tab/>Schleichen</text:span><text:span text:style-name="T337"><text:line-break/></text:span><text:span text:style-name="T333">6 </text:span><text:span text:style-name="T381">Alleskönner</text:span><text:span text:style-name="T333"><text:tab/></text:span><text:span text:style-name="T443">Steward</text:span><text:span text:style-name="T385"><text:tab/></text:span><text:span text:style-name="T333"><text:tab/></text:span><text:span text:style-name="T443">Diplomatie</text:span><text:span text:style-name="T412"><text:tab/></text:span><text:span text:style-name="T337"><text:tab/></text:span><text:span text:style-name="T443">Ausbildung</text:span><text:span text:style-name="T411"><text:tab/></text:span><text:span text:style-name="T337"><text:tab/></text:span><text:span text:style-name="T443">Unterwelt<text:tab/><text:tab/>Unterwelt</text:span><text:span text:style-name="T411"><text:line-break/></text:span><text:span text:style-name="T343">* </text:span><text:span text:style-name="T344">nur mit </text:span><text:span text:style-name="T343">Bildung</text:span><text:span text:style-name="T345">≥</text:span><text:span text:style-name="T381">10</text:span></text:p>
      <text:p text:style-name="P35"><text:span text:style-name="T257">Rang-Boni<text:tab/><text:tab/><text:tab/><text:tab/><text:tab/><text:tab/><text:tab/><text:tab/><text:tab/></text:span><text:span text:style-name="T258">Abfindung</text:span><text:span text:style-name="T259"> </text:span><text:span text:style-name="T140">w6</text:span><text:span text:style-name="T257"><text:line-break/></text:span><text:span text:style-name="T260">Rang</text:span><text:span text:style-name="T261"><text:tab/></text:span><text:span text:style-name="T444">Künstler</text:span><text:span text:style-name="T388"><text:tab/><text:tab/></text:span><text:span text:style-name="T444">Journalist</text:span><text:span text:style-name="T389"><text:tab/><text:tab/></text:span><text:span text:style-name="T444">Darsteller<text:tab/> <text:s text:c="7"/></text:span><text:span text:style-name="T415"><text:tab/></text:span><text:span text:style-name="T263">w6<text:tab/>Geld<text:tab/><text:tab/>Sachwert<text:tab/><text:tab/><text:tab/><text:tab/><text:tab/></text:span><text:span text:style-name="T261"><text:line-break/></text:span><text:span text:style-name="T262">0<text:tab/>-<text:tab/><text:tab/><text:tab/>-<text:tab/><text:tab/><text:tab/>-<text:tab/><text:tab/><text:tab/></text:span><text:span text:style-name="T264">1<text:tab/> -</text:span><text:span text:style-name="T265"><text:tab/><text:tab/></text:span><text:span text:style-name="T416">Kontakt</text:span><text:span text:style-name="T262"><text:line-break/>1<text:tab/></text:span><text:span text:style-name="T445">Kunst</text:span><text:span text:style-name="T415"> 1<text:tab/></text:span><text:span text:style-name="T262"><text:tab/></text:span><text:span text:style-name="T446">Kommunikation</text:span><text:span text:style-name="T447"> 1</text:span><text:span text:style-name="T415"><text:tab/></text:span><text:span text:style-name="T448">Geschick+1</text:span><text:span text:style-name="T415"><text:tab/>2</text:span><text:span text:style-name="T264"><text:tab/> -</text:span><text:span text:style-name="T265"><text:tab/><text:tab/></text:span><text:span text:style-name="T449">Sozialstatus+1</text:span><text:span text:style-name="T262"><text:line-break/>2<text:tab/></text:span><text:span text:style-name="T415">-</text:span><text:span text:style-name="T390"><text:tab/></text:span><text:span text:style-name="T262"><text:tab/><text:tab/></text:span><text:span text:style-name="T445">Ermitteln 1</text:span><text:span text:style-name="T262"><text:tab/>-</text:span><text:span text:style-name="T391"><text:tab/><text:tab/></text:span><text:span text:style-name="T262"><text:tab/></text:span><text:span text:style-name="T264">3<text:tab/> </text:span><text:span text:style-name="T270">1</text:span><text:span text:style-name="T264">0</text:span><text:span text:style-name="T449">0</text:span><text:span text:style-name="T264">00</text:span><text:span text:style-name="T265">₵<text:tab/></text:span><text:span text:style-name="T449">Kontakt</text:span><text:span text:style-name="T262"><text:line-break/>3<text:tab/></text:span><text:span text:style-name="T445">Ermitteln 1</text:span><text:span text:style-name="T338"><text:tab/>-</text:span><text:span text:style-name="T262"><text:tab/><text:tab/><text:tab/></text:span><text:span text:style-name="T448">Stärke+</text:span><text:span text:style-name="T415">1</text:span><text:span text:style-name="T262"><text:tab/><text:tab/></text:span><text:span text:style-name="T264">4<text:tab/> </text:span><text:span text:style-name="T449">1</text:span><text:span text:style-name="T270">0</text:span><text:span text:style-name="T264">0</text:span><text:span text:style-name="T449">0</text:span><text:span text:style-name="T264">0</text:span><text:span text:style-name="T265">₵<text:tab/></text:span><text:span text:style-name="T449">Sozialstatus+1</text:span><text:span text:style-name="T262"><text:line-break/>4<text:tab/>-</text:span><text:span text:style-name="T390"><text:tab/><text:tab/></text:span><text:span text:style-name="T262"><text:tab/></text:span><text:span text:style-name="T450">Überreden </text:span><text:span text:style-name="T445">1</text:span><text:span text:style-name="T262"><text:tab/>-</text:span><text:span text:style-name="T391"><text:tab/><text:tab/></text:span><text:span text:style-name="T262"><text:tab/></text:span><text:span text:style-name="T264">5<text:tab/> </text:span><text:span text:style-name="T449">4</text:span><text:span text:style-name="T248">0</text:span><text:span text:style-name="T264">00</text:span><text:span text:style-name="T449">0</text:span><text:span text:style-name="T265">₵<text:tab/></text:span><text:span text:style-name="T449">Intellekt</text:span><text:span text:style-name="T416">+1</text:span><text:span text:style-name="T262"><text:line-break/>5<text:tab/></text:span><text:span text:style-name="T445">Sozialstatus+1<text:tab/></text:span><text:span text:style-name="T443">-</text:span><text:span text:style-name="T445"><text:tab/><text:tab/></text:span><text:span text:style-name="T262"><text:tab/></text:span><text:span text:style-name="T448">Sozialstatus+1</text:span><text:span text:style-name="T262"><text:tab/></text:span><text:span text:style-name="T264">6<text:tab/> </text:span><text:span text:style-name="T416">4</text:span><text:span text:style-name="T264">00</text:span><text:span text:style-name="T248">0</text:span><text:span text:style-name="T449">0</text:span><text:span text:style-name="T265">₵<text:tab/></text:span><text:span text:style-name="T416">2 Schiffsanteile</text:span><text:span text:style-name="T264"> </text:span><text:span text:style-name="T268">(</text:span><text:span text:style-name="T416">2</text:span><text:span text:style-name="T264">000</text:span><text:span text:style-name="T265">₵/</text:span><text:span text:style-name="T268">Jahr)</text:span><text:span text:style-name="T262"><text:line-break/>6<text:tab/>-<text:tab/><text:tab/><text:tab/></text:span><text:span text:style-name="T445">Sozialstatus+1</text:span><text:span text:style-name="T262"><text:tab/>-</text:span><text:span text:style-name="T392"><text:tab/><text:tab/></text:span><text:span text:style-name="T262"><text:tab/></text:span><text:span text:style-name="T248">7<text:tab/> </text:span><text:span text:style-name="T416">8</text:span><text:span text:style-name="T264">000</text:span><text:span text:style-name="T449">0</text:span><text:span text:style-name="T265">₵<text:tab/></text:span><text:span text:style-name="T449">Sozialstatus+1 und Bildung+1</text:span></text:p>
      <text:p text:style-name="P31"><text:span text:style-name="T274">Unglück </text:span><text:span text:style-name="T275">w6</text:span><text:span text:style-name="T276"> </text:span><text:span text:style-name="T277">(nur wenn „Durchkommen“ </text:span><text:span text:style-name="T278">gescheitert ist </text:span><text:span text:style-name="T277">oder bei entsprechendem Ereignis)</text:span><text:span text:style-name="T279"><text:line-break/>1<text:tab/></text:span><text:span text:style-name="T280">S</text:span><text:span text:style-name="T279">chwer</text:span><text:span text:style-name="T280">e</text:span><text:span text:style-name="T279"> </text:span><text:span text:style-name="T280">V</text:span><text:span text:style-name="T279">erletz</text:span><text:span text:style-name="T280">ung</text:span><text:span text:style-name="T279">: </text:span><text:span text:style-name="T281">siehe </text:span><text:span text:style-name="T279">2 auf Verletzung</text:span><text:span text:style-name="T281">s-Tabelle</text:span><text:span text:style-name="T279"> </text:span><text:span text:style-name="T282">oder 2x w6 </text:span><text:span text:style-name="T281">werfen</text:span><text:span text:style-name="T282"> und </text:span><text:span text:style-name="T283">niedrigeres</text:span><text:span text:style-name="T282"> nehmen</text:span><text:span text:style-name="T279"><text:line-break/>2<text:tab/></text:span><text:span text:style-name="T451">Du bist in einen </text:span><text:span text:style-name="T452">Skandal </text:span><text:span text:style-name="T451">verwickelt</text:span><text:span text:style-name="T279">: </text:span><text:span text:style-name="T453">Freund→Feind oder Sozialstatus-1</text:span><text:span text:style-name="T285"><text:line-break/></text:span><text:span text:style-name="T279">3<text:tab/></text:span><text:span text:style-name="T451">Ein öffentlicher Schnitzer macht dich zur Lachnummer</text:span><text:span text:style-name="T279">: </text:span><text:span text:style-name="T453">Sozialstatus-1</text:span><text:span text:style-name="T276"><text:line-break/>4<text:tab/></text:span><text:span text:style-name="T454">Du wirst von einem Bekannten hintergangen</text:span><text:span text:style-name="T276">: </text:span><text:span text:style-name="T453">Freund→Feind </text:span><text:span text:style-name="T454">(oder Feind+1)</text:span><text:span text:style-name="T276"><text:line-break/>5<text:tab/></text:span><text:span text:style-name="T455">Unter Aliens g</text:span><text:span text:style-name="T456">estrandet, </text:span><text:span text:style-name="T455">du</text:span><text:span text:style-name="T456"> musst </text:span><text:span text:style-name="T455">dich durchschlagen</text:span><text:span text:style-name="T354">:</text:span><text:span text:style-name="T276"> </text:span><text:span text:style-name="T456">Überleben 1|Pilot 1|Überreden 1|Unterwelt 1</text:span><text:span text:style-name="T276"><text:line-break/>6<text:tab/></text:span><text:span text:style-name="T457">Eine k</text:span><text:span text:style-name="T458">ontroverse Aussage macht dich bekannt</text:span><text:span text:style-name="T276">: </text:span><text:span text:style-name="T458">+2</text:span><text:span text:style-name="T421"> </text:span><text:span text:style-name="T459">auf Beförderungs-Wurf</text:span></text:p>
      <text:p text:style-name="P36"><text:span text:style-name="T24">Ereignis 2w6</text:span><text:line-break/><text:span text:style-name="T355">2</text:span><text:tab/><text:span text:style-name="T356">Du hast </text:span>Glück im Unglück: <text:span text:style-name="T357">Wurf auf </text:span>Unglück<text:span text:style-name="T358">s-Tabelle</text:span>, aber <text:span text:style-name="T356">deine </text:span>Karriere <text:span text:style-name="T356">ist </text:span>nicht beendet<text:line-break/><text:span text:style-name="T355">3</text:span><text:tab/><text:span text:style-name="T460">Kontroverse um deine Arbeit</text:span>: <text:span text:style-name="T460">Kunst 8+|Ermitteln 8+ ja→Sozialstatus+1 nein→ Sozialstatus-1</text:span><text:span text:style-name="T359"><text:line-break/></text:span><text:span text:style-name="T355">4<text:tab/></text:span><text:span text:style-name="T461">Du bist u</text:span><text:span text:style-name="T462">nverhofft VIP geworden</text:span><text:span text:style-name="T361">: </text:span><text:span text:style-name="T462">Geselligkeit </text:span><text:span text:style-name="T359">1|</text:span><text:span text:style-name="T425">Über</text:span><text:span text:style-name="T462">r</text:span><text:span text:style-name="T425">e</text:span><text:span text:style-name="T462">d</text:span><text:span text:style-name="T425">en </text:span><text:span text:style-name="T359">1|</text:span><text:span text:style-name="T462">Steward </text:span><text:span text:style-name="T359">1|</text:span><text:span text:style-name="T462">Kontakt</text:span><text:span text:style-name="T425">+</text:span><text:span text:style-name="T359">1</text:span><text:span text:style-name="T355"><text:line-break/></text:span><text:span text:style-name="T362">5<text:tab/></text:span><text:span text:style-name="T461">Du hast es geschafft ein p</text:span><text:span text:style-name="T462">opuläres Werk</text:span><text:span text:style-name="T426"> </text:span><text:span text:style-name="T461">zu schaffen</text:span><text:span text:style-name="T362">: </text:span><text:span text:style-name="T426">Abfindungs</text:span><text:span text:style-name="T359">-Wurf+1</text:span><text:span text:style-name="T362"><text:line-break/>6<text:tab/></text:span><text:span text:style-name="T461">Du hast einen </text:span><text:span text:style-name="T462">großzügigen Sponsor gefunden</text:span><text:span text:style-name="T362">: </text:span><text:span text:style-name="T161">Beförderungs-Wurf</text:span><text:span text:style-name="T369">+</text:span><text:span text:style-name="T462">2 &amp; Freund+1</text:span><text:span text:style-name="T362"><text:line-break/>7<text:tab/>Lebens-Ereignis: </text:span><text:span text:style-name="T363">2</text:span><text:span text:style-name="T364">w6 auf </text:span><text:span text:style-name="T363">die </text:span><text:span text:style-name="T364">Tabelle</text:span><text:span text:style-name="T362"><text:line-break/>8<text:tab/></text:span><text:span text:style-name="T462">Politisches Statement </text:span><text:span text:style-name="T461">machen?</text:span><text:span text:style-name="T362">: </text:span><text:span text:style-name="T461">ja→</text:span><text:span text:style-name="T427">Feind+1, </text:span><text:span text:style-name="T462">eigener Skill+1, Überreden|Kunst 8+: </text:span><text:span text:style-name="T427">nein→</text:span><text:span text:style-name="T462">Unglück</text:span><text:span text:style-name="T362"><text:line-break/></text:span><text:span text:style-name="T161">9<text:tab/></text:span><text:span text:style-name="T463">Große Tournee </text:span><text:span text:style-name="T464">über mehrere Planeten</text:span><text:span text:style-name="T161">: </text:span><text:span text:style-name="T463">+w3</text:span><text:span text:style-name="T464">+1</text:span><text:span text:style-name="T463"> Kontakte</text:span><text:span text:style-name="T161"><text:line-break/>10<text:tab/></text:span><text:span text:style-name="T464">Dein </text:span><text:span text:style-name="T463">Werk </text:span><text:span text:style-name="T464">wird </text:span><text:span text:style-name="T463">gestohlen/plagiiert</text:span><text:span text:style-name="T368">: </text:span><text:span text:style-name="T463">Unterwelt 1|Ermitteln 1|Aufklärer 1|Schleichen 1</text:span><text:span text:style-name="T368"><text:line-break/>11<text:tab/></text:span><text:span text:style-name="T463">Ungewöhnliches Ereignis</text:span><text:span text:style-name="T369">: </text:span><text:span text:style-name="T464">siehe </text:span><text:span text:style-name="T362">Lebens-Ereignis </text:span><text:span text:style-name="T426">12</text:span><text:span text:style-name="T362">:</text:span><text:span text:style-name="T359"> </text:span><text:span text:style-name="T464">w6 auf </text:span><text:span text:style-name="T429">Merkwürdiges</text:span><text:span text:style-name="T426"> Ereignis</text:span><text:span text:style-name="T161"><text:line-break/></text:span><text:span text:style-name="T371">12<text:tab/></text:span><text:span text:style-name="T463">Preis gewonnen</text:span><text:span text:style-name="T402">!</text:span><text:span text:style-name="T371">: sofortige </text:span><text:span text:style-name="T161">Beförderung</text:span></text:p>
      <text:p text:style-name="P37"><text:span text:style-name="T372">Beförderung</text:span><text:span text:style-name="T373">:<text:tab/> <text:s/></text:span><text:span text:style-name="T465">Künstler</text:span><text:span text:style-name="T319"> Intellekt </text:span><text:span text:style-name="T466">6</text:span><text:span text:style-name="T319">+<text:tab/></text:span><text:span text:style-name="T465">Journalist</text:span><text:span text:style-name="T319"> Intellekt </text:span><text:span text:style-name="T466">5</text:span><text:span text:style-name="T319">+<text:tab/></text:span><text:span text:style-name="T465">Darsteller</text:span><text:span text:style-name="T319"> </text:span><text:span text:style-name="T466">Geschick</text:span><text:span text:style-name="T319"> </text:span><text:span text:style-name="T438">7</text:span><text:span text:style-name="T319">+</text:span></text:p>
      <text:p text:style-name="P34"><text:span text:style-name="T467">6</text:span><text:span text:style-name="T234"> </text:span><text:span text:style-name="T467">Marine</text:span><text:span text:style-name="T468">s<text:tab/></text:span><text:span text:style-name="T235">Bewerbung</text:span><text:span text:style-name="T9">: </text:span><text:span text:style-name="T469">Ausdauer</text:span><text:span text:style-name="T440"> </text:span><text:span text:style-name="T469">6</text:span><text:span text:style-name="T440">+ </text:span><text:span text:style-name="T236">(-1 pro vorheriger Karriere, -</text:span><text:span text:style-name="T322">2 wenn über 30</text:span><text:span text:style-name="T236">)<text:line-break/></text:span><text:span text:style-name="T237"><text:tab/><text:tab/><text:tab/><text:tab/></text:span><text:span text:style-name="T238">we</text:span><text:span text:style-name="T239">nn nicht </text:span><text:span text:style-name="T240">angenommen</text:span><text:span text:style-name="T239">: </text:span><text:span text:style-name="T241">Verpflichtet</text:span><text:span text:style-name="T239"> </text:span><text:span text:style-name="T242">oder </text:span><text:span text:style-name="T243">Herumtreiber<text:line-break/><text:tab/><text:tab/><text:tab/><text:tab/></text:span><text:span text:style-name="T325">Offizier: Sozialstatus 8+</text:span><text:span text:style-name="T243"><text:line-break/></text:span><text:span text:style-name="T323"><text:tab/><text:tab/><text:tab/><text:tab/>Durchkommen<text:tab/>Beförderung<text:tab/><text:line-break/></text:span><text:span text:style-name="T470">Logistik</text:span><text:span text:style-name="T324"><text:tab/><text:tab/><text:tab/></text:span><text:span text:style-name="T471">Ausdauer</text:span><text:span text:style-name="T324"> </text:span><text:span text:style-name="T471">5</text:span><text:span text:style-name="T324">+<text:tab/><text:tab/></text:span><text:span text:style-name="T441">Bildung</text:span><text:span text:style-name="T324"> </text:span><text:span text:style-name="T471">7</text:span><text:span text:style-name="T324">+</text:span><text:span text:style-name="T329"><text:line-break/></text:span><text:span text:style-name="T470">Enterkommando</text:span><text:span text:style-name="T324"><text:tab/></text:span><text:span text:style-name="T471">Ausdauer</text:span><text:span text:style-name="T324"> </text:span><text:span text:style-name="T471">6</text:span><text:span text:style-name="T324">+<text:tab/><text:tab/></text:span><text:span text:style-name="T441">Bildung</text:span><text:span text:style-name="T324"> </text:span><text:span text:style-name="T471">6</text:span><text:span text:style-name="T324">+</text:span><text:span text:style-name="T329"><text:line-break/></text:span><text:span text:style-name="T470">Bodentruppen</text:span><text:span text:style-name="T324"><text:tab/></text:span><text:span text:style-name="T471">Ausdauer</text:span><text:span text:style-name="T324"> </text:span><text:span text:style-name="T471">7</text:span><text:span text:style-name="T324">+<text:tab/><text:tab/></text:span><text:span text:style-name="T441">Bildung</text:span><text:span text:style-name="T324"> </text:span><text:span text:style-name="T471">5</text:span><text:span text:style-name="T324">+</text:span></text:p>
      <text:p text:style-name="P19"><text:span text:style-name="T247">Skills</text:span> <text:span text:style-name="T140">w6</text:span><text:span text:style-name="T137"><text:line-break/></text:span><text:span text:style-name="T249"> <text:s text:c="2"/></text:span><text:span text:style-name="T330">Persönlich<text:tab/>Basis<text:tab/><text:tab/><text:tab/></text:span><text:span text:style-name="T442">Fortgesch.*</text:span><text:span text:style-name="T472">Offizier</text:span><text:span text:style-name="T330"><text:tab/><text:tab/></text:span><text:span text:style-name="T472">Logistik</text:span><text:span text:style-name="T330"><text:tab/><text:tab/></text:span><text:span text:style-name="T472">Enterk.</text:span><text:span text:style-name="T332"><text:tab/><text:tab/></text:span><text:span text:style-name="T472">Bodent.<text:tab/> <text:s text:c="9"/></text:span><text:span text:style-name="T330"><text:line-break/></text:span><text:span text:style-name="T333">1 </text:span><text:span text:style-name="T473">Stärke</text:span><text:span text:style-name="T334">+1</text:span><text:span text:style-name="T333"><text:tab/><text:tab/></text:span><text:span text:style-name="T473">Athletik</text:span><text:span text:style-name="T333"><text:tab/><text:tab/></text:span><text:span text:style-name="T473">Medizin</text:span><text:span text:style-name="T337"><text:tab/></text:span><text:span text:style-name="T473">Elektronik</text:span><text:span text:style-name="T337"><text:tab/><text:tab/></text:span><text:span text:style-name="T473">Elektronik</text:span><text:span text:style-name="T443"><text:tab/><text:tab/></text:span><text:span text:style-name="T473">Raumanzug<text:tab/>Raumanzug</text:span><text:span text:style-name="T337"><text:line-break/></text:span><text:span text:style-name="T333">2 </text:span><text:span text:style-name="T473">Geschick</text:span><text:span text:style-name="T333">+1<text:tab/></text:span><text:span text:style-name="T473">Raumanzug</text:span><text:span text:style-name="T333"><text:tab/></text:span><text:span text:style-name="T443">Über</text:span><text:span text:style-name="T473">l</text:span><text:span text:style-name="T443">e</text:span><text:span text:style-name="T473">b</text:span><text:span text:style-name="T443">en</text:span><text:span text:style-name="T337"><text:tab/></text:span><text:span text:style-name="T473">Taktik</text:span><text:span text:style-name="T383"><text:tab/></text:span><text:span text:style-name="T337"><text:tab/></text:span><text:span text:style-name="T473">Mechanik</text:span><text:span text:style-name="T443"><text:tab/><text:tab/>Athletik<text:tab/><text:tab/></text:span><text:span text:style-name="T473">Schwere Waffen</text:span><text:span text:style-name="T337"><text:line-break/></text:span><text:span text:style-name="T333">3 </text:span><text:span text:style-name="T473">Ausdauer</text:span><text:span text:style-name="T411">+1</text:span><text:span text:style-name="T333"><text:tab/></text:span><text:span text:style-name="T473">Taktik</text:span><text:span text:style-name="T384"><text:tab/></text:span><text:span text:style-name="T333"><text:tab/></text:span><text:span text:style-name="T473">Sprengstoff</text:span><text:span text:style-name="T338"><text:tab/></text:span><text:span text:style-name="T473">Verwaltung</text:span><text:span text:style-name="T337"><text:tab/><text:tab/></text:span><text:span text:style-name="T473">Fahrer|Flieger</text:span><text:span text:style-name="T443"><text:tab/></text:span><text:span text:style-name="T473">Turmschütze<text:tab/>Aufklärer</text:span><text:span text:style-name="T337"><text:line-break/></text:span><text:span text:style-name="T333">4 </text:span><text:span text:style-name="T473">Glücksspiel</text:span><text:span text:style-name="T333"><text:tab/></text:span><text:span text:style-name="T473">Schwere Waffen</text:span><text:span text:style-name="T333"><text:tab/></text:span><text:span text:style-name="T473">Ingenieur<text:tab/>Recht</text:span><text:span text:style-name="T337"><text:tab/><text:tab/><text:tab/></text:span><text:span text:style-name="T473">Medizin</text:span><text:span text:style-name="T443"><text:tab/><text:tab/></text:span><text:span text:style-name="T473">Klingen<text:tab/><text:tab/>Klingen</text:span><text:span text:style-name="T337"><text:line-break/></text:span><text:span text:style-name="T333">5 </text:span><text:span text:style-name="T473">Unbewaffnet</text:span><text:span text:style-name="T333"><text:tab/></text:span><text:span text:style-name="T473">Schusswaffen</text:span><text:span text:style-name="T333"><text:tab/></text:span><text:span text:style-name="T473">Pilot<text:tab/></text:span><text:span text:style-name="T337"><text:tab/></text:span><text:span text:style-name="T473">Diplomatie</text:span><text:span text:style-name="T383"><text:tab/></text:span><text:span text:style-name="T337"><text:tab/></text:span><text:span text:style-name="T473">Schwere Waffen</text:span><text:span text:style-name="T443"><text:tab/></text:span><text:span text:style-name="T473">Taktik<text:tab/><text:tab/>Taktik</text:span><text:span text:style-name="T337"><text:line-break/></text:span><text:span text:style-name="T333">6 </text:span><text:span text:style-name="T473">Klingen<text:tab/></text:span><text:span text:style-name="T333"><text:tab/></text:span><text:span text:style-name="T473">Schleichen</text:span><text:span text:style-name="T385"><text:tab/></text:span><text:span text:style-name="T333"><text:tab/></text:span><text:span text:style-name="T473">Navigation</text:span><text:span text:style-name="T412"><text:tab/></text:span><text:span text:style-name="T473">Anführer</text:span><text:span text:style-name="T411"><text:tab/></text:span><text:span text:style-name="T337"><text:tab/></text:span><text:span text:style-name="T473">Schusswaffen</text:span><text:span text:style-name="T443"><text:tab/></text:span><text:span text:style-name="T473">Schusswaffen<text:tab/>Schusswaffen</text:span><text:span text:style-name="T411"><text:line-break/></text:span><text:span text:style-name="T343">* </text:span><text:span text:style-name="T344">nur mit </text:span><text:span text:style-name="T343">Bildung</text:span><text:span text:style-name="T345">≥</text:span><text:span text:style-name="T473">8</text:span></text:p>
      <text:p text:style-name="P20"><text:span text:style-name="T257">Rang-Boni<text:tab/><text:tab/><text:tab/><text:tab/><text:tab/><text:tab/><text:tab/><text:tab/><text:tab/></text:span><text:span text:style-name="T258">Abfindung</text:span><text:span text:style-name="T259"> </text:span><text:span text:style-name="T140">w6</text:span><text:span text:style-name="T257"><text:line-break/></text:span><text:span text:style-name="T260">Rang</text:span><text:span text:style-name="T261"><text:tab/></text:span><text:span text:style-name="T474">Mannschafter</text:span><text:span text:style-name="T388"><text:tab/><text:tab/><text:tab/></text:span><text:span text:style-name="T474">Offizier</text:span><text:span text:style-name="T389"><text:tab/></text:span><text:span text:style-name="T444"><text:tab/> <text:s text:c="4"/></text:span><text:span text:style-name="T415"><text:tab/></text:span><text:span text:style-name="T263">w6<text:tab/>Geld<text:tab/><text:tab/>Sachwert<text:tab/><text:tab/><text:tab/><text:tab/><text:tab/></text:span><text:span text:style-name="T261"><text:line-break/></text:span><text:span text:style-name="T262">0<text:tab/></text:span><text:span text:style-name="T475">Schusswaffen 1|Klinge 1</text:span><text:span text:style-name="T262"><text:tab/><text:tab/><text:tab/><text:tab/><text:tab/></text:span><text:span text:style-name="T264">1<text:tab/> </text:span><text:span text:style-name="T476">2</text:span><text:span text:style-name="T449">0</text:span><text:span text:style-name="T264">00</text:span><text:span text:style-name="T265">₵<text:tab/></text:span><text:span text:style-name="T476">Rüstung</text:span><text:span text:style-name="T270"> </text:span><text:span text:style-name="T271">(max. 10000</text:span><text:span text:style-name="T265">₵, </text:span><text:span text:style-name="T271">TL12)</text:span><text:span text:style-name="T262"><text:line-break/>1<text:tab/></text:span><text:span text:style-name="T475">Schusswaffen</text:span><text:span text:style-name="T415"> 1<text:tab/></text:span><text:span text:style-name="T262"><text:tab/></text:span><text:span text:style-name="T415"><text:tab/></text:span><text:span text:style-name="T475">Anführer 1</text:span><text:span text:style-name="T415"><text:tab/><text:tab/>2</text:span><text:span text:style-name="T264"><text:tab/> </text:span><text:span text:style-name="T476">5</text:span><text:span text:style-name="T449">0</text:span><text:span text:style-name="T264">00</text:span><text:span text:style-name="T265">₵<text:tab/></text:span><text:span text:style-name="T449">Intellekt+1</text:span><text:span text:style-name="T262"><text:line-break/>2<text:tab/></text:span><text:span text:style-name="T415">-</text:span><text:span text:style-name="T390"><text:tab/></text:span><text:span text:style-name="T262"><text:tab/><text:tab/><text:tab/><text:tab/>-</text:span><text:span text:style-name="T391"><text:tab/><text:tab/></text:span><text:span text:style-name="T262"><text:tab/><text:tab/></text:span><text:span text:style-name="T264">3<text:tab/> </text:span><text:span text:style-name="T476">5</text:span><text:span text:style-name="T449">0</text:span><text:span text:style-name="T264">00</text:span><text:span text:style-name="T265">₵<text:tab/></text:span><text:span text:style-name="T476">Ausdauer+1</text:span><text:span text:style-name="T262"><text:line-break/>3<text:tab/></text:span><text:span text:style-name="T475">Anführer 1</text:span><text:span text:style-name="T338"><text:tab/><text:tab/><text:tab/></text:span><text:span text:style-name="T477">Taktik 1</text:span><text:span text:style-name="T262"><text:tab/><text:tab/><text:tab/></text:span><text:span text:style-name="T475">4<text:tab/></text:span><text:span text:style-name="T264"> </text:span><text:span text:style-name="T449">1</text:span><text:span text:style-name="T270">0</text:span><text:span text:style-name="T264">0</text:span><text:span text:style-name="T449">0</text:span><text:span text:style-name="T264">0</text:span><text:span text:style-name="T265">₵<text:tab/></text:span><text:span text:style-name="T269">Schussw</text:span><text:span text:style-name="T248">affe</text:span><text:span text:style-name="T270"> </text:span><text:span text:style-name="T271">(max. </text:span><text:span text:style-name="T269">3</text:span><text:span text:style-name="T271">000</text:span><text:span text:style-name="T265">₵, </text:span><text:span text:style-name="T271">TL12)</text:span><text:span text:style-name="T262"><text:line-break/>4<text:tab/>-</text:span><text:span text:style-name="T390"><text:tab/><text:tab/></text:span><text:span text:style-name="T262"><text:tab/><text:tab/><text:tab/>-</text:span><text:span text:style-name="T391"><text:tab/><text:tab/></text:span><text:span text:style-name="T262"><text:tab/></text:span><text:span text:style-name="T264"><text:tab/></text:span><text:span text:style-name="T475">5<text:tab/></text:span><text:span text:style-name="T264"> </text:span><text:span text:style-name="T476">2</text:span><text:span text:style-name="T248">0</text:span><text:span text:style-name="T264">00</text:span><text:span text:style-name="T449">0</text:span><text:span text:style-name="T265">₵<text:tab/></text:span><text:span text:style-name="T476">TAS Mitgliedschaft</text:span><text:span text:style-name="T262"><text:line-break/>5<text:tab/></text:span><text:span text:style-name="T475">Ausdauer</text:span><text:span text:style-name="T445">+1<text:tab/><text:tab/><text:tab/></text:span><text:span text:style-name="T448">Sozialstatus 1</text:span><text:span text:style-name="T475">0|+1</text:span><text:span text:style-name="T262"><text:tab/></text:span><text:span text:style-name="T264">6<text:tab/> </text:span><text:span text:style-name="T476">3</text:span><text:span text:style-name="T264">00</text:span><text:span text:style-name="T248">0</text:span><text:span text:style-name="T449">0</text:span><text:span text:style-name="T265">₵<text:tab/></text:span><text:span text:style-name="T476">Rüstung</text:span><text:span text:style-name="T416"> </text:span><text:span text:style-name="T271">(10000</text:span><text:span text:style-name="T265">₵ </text:span><text:span text:style-name="T271">TL12)|</text:span><text:span text:style-name="T476">Ausdauer+1<text:line-break/></text:span><text:span text:style-name="T262">6<text:tab/>-<text:tab/><text:tab/><text:tab/><text:tab/><text:tab/>-</text:span><text:span text:style-name="T392"><text:tab/><text:tab/></text:span><text:span text:style-name="T262"><text:tab/></text:span><text:span text:style-name="T248"><text:tab/></text:span><text:span text:style-name="T475">7<text:tab/></text:span><text:span text:style-name="T248"> </text:span><text:span text:style-name="T476">4</text:span><text:span text:style-name="T264">000</text:span><text:span text:style-name="T449">0</text:span><text:span text:style-name="T265">₵<text:tab/></text:span><text:span text:style-name="T449">Sozialstatus+</text:span><text:span text:style-name="T476">2</text:span></text:p>
      <text:p text:style-name="P25"><text:span text:style-name="T274">Unglück </text:span><text:span text:style-name="T275">w6</text:span><text:span text:style-name="T276"> </text:span><text:span text:style-name="T277">(nur wenn „Durchkommen“ </text:span><text:span text:style-name="T278">gescheitert ist </text:span><text:span text:style-name="T277">oder bei entsprechendem Ereignis)</text:span><text:span text:style-name="T279"><text:line-break/>1<text:tab/></text:span><text:span text:style-name="T280">S</text:span><text:span text:style-name="T279">chwer</text:span><text:span text:style-name="T280">e</text:span><text:span text:style-name="T279"> </text:span><text:span text:style-name="T280">V</text:span><text:span text:style-name="T279">erletz</text:span><text:span text:style-name="T280">ung</text:span><text:span text:style-name="T279">: </text:span><text:span text:style-name="T281">siehe </text:span><text:span text:style-name="T279">2 auf Verletzung</text:span><text:span text:style-name="T281">s-Tabelle</text:span><text:span text:style-name="T279"> </text:span><text:span text:style-name="T282">oder 2x w6 </text:span><text:span text:style-name="T281">werfen</text:span><text:span text:style-name="T282"> und </text:span><text:span text:style-name="T283">niedrigeres</text:span><text:span text:style-name="T282"> nehmen</text:span><text:span text:style-name="T279"><text:line-break/>2<text:tab/></text:span><text:span text:style-name="T478">Als Kriegsgefangener misshandelt</text:span><text:span text:style-name="T279">: </text:span><text:span text:style-name="T478">Feind+1, Stärke-1 und Geschick-1, </text:span><text:span text:style-name="T479">vorzeitig entlassen</text:span><text:span text:style-name="T285"><text:line-break/></text:span><text:span text:style-name="T279">3<text:tab/></text:span><text:span text:style-name="T480">Versehentlich h</text:span><text:span text:style-name="T479">inter feindliche Linien geraten</text:span><text:span text:style-name="T279">: </text:span><text:span text:style-name="T479">Schleichen+1|Überleben+1</text:span><text:span text:style-name="T478">, </text:span><text:span text:style-name="T479">vorzeitig entlassen</text:span><text:span text:style-name="T276"><text:line-break/>4<text:tab/></text:span><text:span text:style-name="T481">Befehl zu Kriegsverbrechen, </text:span><text:span text:style-name="T482">verweigern?</text:span><text:span text:style-name="T276">: </text:span><text:span text:style-name="T481">ja→</text:span><text:span text:style-name="T454">Feind+1 </text:span><text:span text:style-name="T481">nein→</text:span><text:span text:style-name="T479">vorzeitig entlassen</text:span><text:span text:style-name="T276"><text:line-break/>5<text:tab/></text:span><text:span text:style-name="T483">Dein </text:span><text:span text:style-name="T484">Streit mit </text:span><text:span text:style-name="T483">einem </text:span><text:span text:style-name="T484">Vorgesetzte</text:span><text:span text:style-name="T485">n</text:span><text:span text:style-name="T484"> </text:span><text:span text:style-name="T483">eskaliert</text:span><text:span text:style-name="T354">:</text:span><text:span text:style-name="T276"> </text:span><text:span text:style-name="T484">Rivale</text:span><text:span text:style-name="T454">+1 </text:span><text:span text:style-name="T484">und </text:span><text:span text:style-name="T479">vorzeitig entlassen</text:span><text:span text:style-name="T276"><text:line-break/>6<text:tab/></text:span><text:span text:style-name="T287">Du erleidest eine </text:span><text:span text:style-name="T288">V</text:span><text:span text:style-name="T276">erletz</text:span><text:span text:style-name="T288">ung: </text:span><text:span text:style-name="T281">Wurf auf Verletzungs-Tabelle</text:span></text:p>
      <text:p text:style-name="P26"><text:span text:style-name="T24">Ereignis 2w6</text:span><text:line-break/><text:span text:style-name="T355">2</text:span><text:tab/><text:span text:style-name="T356">Du hast </text:span>Glück im Unglück: <text:span text:style-name="T357">Wurf auf </text:span>Unglück<text:span text:style-name="T358">s-Tabelle</text:span>, aber <text:span text:style-name="T356">deine </text:span>Karriere <text:span text:style-name="T356">ist </text:span>nicht beendet<text:line-break/><text:span text:style-name="T355">3</text:span><text:tab/><text:span text:style-name="T486">Hinter feindliche</text:span><text:span text:style-name="T487">n</text:span><text:span text:style-name="T486"> Linien </text:span><text:span text:style-name="T487">operiert</text:span><text:span text:style-name="T488">: </text:span><text:span text:style-name="T486">Schleichen+1|Überleben+1</text:span><text:span text:style-name="T489">|Täuschen 1|Unterwelt 1</text:span><text:span text:style-name="T359"><text:line-break/></text:span><text:span text:style-name="T355">4<text:tab/></text:span><text:span text:style-name="T490">Wachdienst auf Raumstation</text:span><text:span text:style-name="T361">: </text:span><text:span text:style-name="T490">Raumanzug+</text:span><text:span text:style-name="T359">1|</text:span><text:span text:style-name="T490">Athletik+1</text:span><text:span text:style-name="T359"><text:line-break/></text:span><text:span text:style-name="T362">5<text:tab/></text:span><text:span text:style-name="T490">Spezialtraining</text:span><text:span text:style-name="T362">: </text:span><text:span text:style-name="T490">Bildung 8+ </text:span><text:span text:style-name="T491">ja</text:span><text:span text:style-name="T490">→beliebiger Skill auf 1</text:span><text:span text:style-name="T362"><text:line-break/>6<text:tab/></text:span><text:span text:style-name="T491">Sturmangriff</text:span><text:span text:style-name="T362">: </text:span><text:span text:style-name="T491">Nahkampf|Schusswaffen 8+ ja→Taktik|Anführer nein→alle körperlichen Attr. -1</text:span><text:span text:style-name="T362"><text:line-break/>7<text:tab/>Lebens-Ereignis: </text:span><text:span text:style-name="T363">2</text:span><text:span text:style-name="T364">w6 auf </text:span><text:span text:style-name="T363">die </text:span><text:span text:style-name="T364">Tabelle</text:span><text:span text:style-name="T362"><text:line-break/>8<text:tab/></text:span><text:span text:style-name="T487">Ein </text:span><text:span text:style-name="T492">Fronteinsatz </text:span><text:span text:style-name="T487">fordert deine Fähigkeiten</text:span><text:span text:style-name="T362">: </text:span><text:span text:style-name="T492">Aufklärer 1|Schusswaffen 1|Anführer 1|Kommunikation 1</text:span><text:span text:style-name="T362"><text:line-break/></text:span><text:span text:style-name="T161">9<text:tab/></text:span><text:span text:style-name="T493">Inkompetenter Vorgesetzter, beschuldigen?</text:span><text:span text:style-name="T161">: </text:span><text:span text:style-name="T493">ja→+2 auf Beförderungs-Wurf nein→Freund+1</text:span><text:span text:style-name="T161"><text:line-break/>10<text:tab/></text:span><text:span text:style-name="T487">Erfolgreiche Teilnahme an einer </text:span><text:span text:style-name="T493">Geheim</text:span><text:span text:style-name="T487">operation</text:span><text:span text:style-name="T368">: </text:span><text:span text:style-name="T493">+2 auf Beförderungs-Wurf</text:span><text:span text:style-name="T368"><text:line-break/>11<text:tab/></text:span><text:span text:style-name="T493">Förderung durch </text:span><text:span text:style-name="T487">einen wohlmeinenden </text:span><text:span text:style-name="T493">Vorgesetzten</text:span><text:span text:style-name="T369">: </text:span><text:span text:style-name="T493">Taktik+1|+4 auf Beförderungs-Wurf</text:span><text:span text:style-name="T161"><text:line-break/></text:span><text:span text:style-name="T371">12<text:tab/></text:span><text:span text:style-name="T494">Heldentat</text:span><text:span text:style-name="T402">!</text:span><text:span text:style-name="T371">: sofortige </text:span><text:span text:style-name="T161">Beförderung </text:span><text:span text:style-name="T495">oder Offiziers-Patent</text:span></text:p>
      <text:p text:style-name="P38"><text:span text:style-name="T372">Beförderung</text:span><text:span text:style-name="T373">:<text:tab/> <text:s/></text:span><text:span text:style-name="T496">Logistik</text:span><text:span text:style-name="T319"> </text:span><text:span text:style-name="T497">Bildung</text:span><text:span text:style-name="T319"> </text:span><text:span text:style-name="T497">7</text:span><text:span text:style-name="T319">+<text:tab/></text:span><text:span text:style-name="T496">Enterkommando</text:span><text:span text:style-name="T319"> </text:span><text:span text:style-name="T497">Bildung</text:span><text:span text:style-name="T319"> </text:span><text:span text:style-name="T497">6</text:span><text:span text:style-name="T319">+<text:tab/></text:span><text:span text:style-name="T496">Bodentruppen</text:span><text:span text:style-name="T319"> </text:span><text:span text:style-name="T497">Bildung</text:span><text:span text:style-name="T319"> </text:span><text:span text:style-name="T497">5</text:span><text:span text:style-name="T319">+</text:span></text:p>
      <text:p text:style-name="P39"><text:span text:style-name="T498">7</text:span><text:span text:style-name="T234"> </text:span><text:span text:style-name="T498">Händler</text:span><text:span text:style-name="T9"><text:tab/><text:tab/><text:tab/><text:tab/><text:tab/></text:span><text:span text:style-name="T235">Bewerbung</text:span><text:span text:style-name="T9">:<text:tab/></text:span><text:span text:style-name="T499">Intellekt</text:span><text:span text:style-name="T440"> </text:span><text:span text:style-name="T499">4</text:span><text:span text:style-name="T440">+ </text:span><text:span text:style-name="T236">(-1 pro vorheriger Karriere</text:span><text:span text:style-name="T500">)<text:line-break/></text:span><text:span text:style-name="T236"><text:tab/><text:tab/><text:tab/></text:span><text:span text:style-name="T237"><text:tab/><text:tab/><text:tab/><text:tab/><text:tab/></text:span><text:span text:style-name="T238">we</text:span><text:span text:style-name="T239">nn nicht </text:span><text:span text:style-name="T240">angenommen</text:span><text:span text:style-name="T239">: </text:span><text:span text:style-name="T241">Verpflichtet</text:span><text:span text:style-name="T239"> </text:span><text:span text:style-name="T242">oder </text:span><text:span text:style-name="T243">Herumtreiber<text:line-break/></text:span><text:span text:style-name="T323"><text:tab/><text:tab/><text:tab/><text:tab/><text:tab/>Durchkommen<text:tab/>Beförderung<text:tab/><text:line-break/></text:span><text:span text:style-name="T499">Handelsmarine</text:span><text:span text:style-name="T324"><text:tab/><text:tab/></text:span><text:span text:style-name="T441">Bildung</text:span><text:span text:style-name="T324"> </text:span><text:span text:style-name="T471">5</text:span><text:span text:style-name="T324">+<text:tab/><text:tab/></text:span><text:span text:style-name="T501">Intellekt</text:span><text:span text:style-name="T324"> </text:span><text:span text:style-name="T471">7</text:span><text:span text:style-name="T324">+</text:span><text:span text:style-name="T329"><text:line-break/></text:span><text:span text:style-name="T499">Freihändler<text:tab/></text:span><text:span text:style-name="T324"><text:tab/><text:tab/></text:span><text:span text:style-name="T502">Geschick</text:span><text:span text:style-name="T324"> </text:span><text:span text:style-name="T471">6</text:span><text:span text:style-name="T324">+<text:tab/><text:tab/></text:span><text:span text:style-name="T501">Intellekt</text:span><text:span text:style-name="T324"> </text:span><text:span text:style-name="T471">6</text:span><text:span text:style-name="T324">+</text:span><text:span text:style-name="T329"><text:line-break/></text:span><text:span text:style-name="T499">Kaufmann/Broker</text:span><text:span text:style-name="T324"><text:tab/><text:tab/></text:span><text:span text:style-name="T441">Bildung</text:span><text:span text:style-name="T324"> </text:span><text:span text:style-name="T501">5</text:span><text:span text:style-name="T324">+<text:tab/><text:tab/></text:span><text:span text:style-name="T501">Intellekt</text:span><text:span text:style-name="T324"> </text:span><text:span text:style-name="T501">7</text:span><text:span text:style-name="T324">+</text:span></text:p>
      <text:p text:style-name="P19"><text:span text:style-name="T247">Skills</text:span> <text:span text:style-name="T140">w6</text:span><text:span text:style-name="T137"><text:line-break/></text:span><text:span text:style-name="T249"> <text:s text:c="2"/></text:span><text:span text:style-name="T330">Persönlich<text:tab/>Basis<text:tab/><text:tab/><text:tab/></text:span><text:span text:style-name="T442">Fortgesch</text:span><text:span text:style-name="T503">ritten</text:span><text:span text:style-name="T442">*</text:span><text:span text:style-name="T330"><text:tab/></text:span><text:span text:style-name="T503">Handelsmarine</text:span><text:span text:style-name="T330"><text:tab/></text:span><text:span text:style-name="T503">Freihändler</text:span><text:span text:style-name="T332"><text:tab/><text:tab/></text:span><text:span text:style-name="T503">Kaufmann/Broker</text:span><text:span text:style-name="T472"><text:tab/> <text:s text:c="9"/></text:span><text:span text:style-name="T330"><text:line-break/></text:span><text:span text:style-name="T333">1 </text:span><text:span text:style-name="T473">Stärke</text:span><text:span text:style-name="T334">+1</text:span><text:span text:style-name="T333"><text:tab/><text:tab/></text:span><text:span text:style-name="T504">Fahrer</text:span><text:span text:style-name="T333"><text:tab/><text:tab/></text:span><text:span text:style-name="T473">Ingenieur</text:span><text:span text:style-name="T337"><text:tab/><text:tab/></text:span><text:span text:style-name="T505">Pilot<text:tab/></text:span><text:span text:style-name="T443"><text:tab/><text:tab/></text:span><text:span text:style-name="T505">Pilot Raumschiff</text:span><text:span text:style-name="T473"><text:tab/></text:span><text:span text:style-name="T505">Verwaltung</text:span><text:span text:style-name="T337"><text:line-break/></text:span><text:span text:style-name="T333">2 </text:span><text:span text:style-name="T473">Geschick</text:span><text:span text:style-name="T333">+1<text:tab/></text:span><text:span text:style-name="T473">Raumanzug</text:span><text:span text:style-name="T333"><text:tab/></text:span><text:span text:style-name="T506">Astrogation</text:span><text:span text:style-name="T383"><text:tab/></text:span><text:span text:style-name="T473">Raumanzug</text:span><text:span text:style-name="T443"><text:tab/></text:span><text:span text:style-name="T473">Raumanzug</text:span><text:span text:style-name="T443"><text:tab/></text:span><text:span text:style-name="T505">Recht</text:span><text:span text:style-name="T337"><text:line-break/></text:span><text:span text:style-name="T333">3 </text:span><text:span text:style-name="T473">Ausdauer</text:span><text:span text:style-name="T411">+1</text:span><text:span text:style-name="T333"><text:tab/></text:span><text:span text:style-name="T504">Handel</text:span><text:span text:style-name="T387">n</text:span><text:span text:style-name="T384"><text:tab/></text:span><text:span text:style-name="T333"><text:tab/></text:span><text:span text:style-name="T506">Elektronik</text:span><text:span text:style-name="T338"><text:tab/></text:span><text:span text:style-name="T337"><text:tab/></text:span><text:span text:style-name="T505">Athletik<text:tab/></text:span><text:span text:style-name="T443"><text:tab/></text:span><text:span text:style-name="T505">Täuschen</text:span><text:span text:style-name="T473"><text:tab/><text:tab/></text:span><text:span text:style-name="T505">Handel</text:span><text:span text:style-name="T387">n</text:span><text:span text:style-name="T337"><text:line-break/></text:span><text:span text:style-name="T333">4 </text:span><text:span text:style-name="T504">Intellekt+1</text:span><text:span text:style-name="T333"><text:tab/></text:span><text:span text:style-name="T504">Steward</text:span><text:span text:style-name="T473"><text:tab/></text:span><text:span text:style-name="T333"><text:tab/></text:span><text:span text:style-name="T506">Pilot</text:span><text:span text:style-name="T473"><text:tab/><text:tab/></text:span><text:span text:style-name="T337"><text:tab/></text:span><text:span text:style-name="T505">Mechanik</text:span><text:span text:style-name="T443"><text:tab/><text:tab/></text:span><text:span text:style-name="T505">Mechanik</text:span><text:span text:style-name="T473"><text:tab/><text:tab/></text:span><text:span text:style-name="T505">Unterwelt</text:span><text:span text:style-name="T337"><text:line-break/></text:span><text:span text:style-name="T333">5 </text:span><text:span text:style-name="T504">Sprachen<text:tab/></text:span><text:span text:style-name="T333"><text:tab/></text:span><text:span text:style-name="T504">Elektronik<text:tab/></text:span><text:span text:style-name="T333"><text:tab/></text:span><text:span text:style-name="T506">Verwaltung</text:span><text:span text:style-name="T473"><text:tab/></text:span><text:span text:style-name="T337"><text:tab/></text:span><text:span text:style-name="T505">Ingenieur<text:tab/></text:span><text:span text:style-name="T443"><text:tab/></text:span><text:span text:style-name="T505">Unterwelt</text:span><text:span text:style-name="T473"><text:tab/><text:tab/></text:span><text:span text:style-name="T505">Täuschen</text:span><text:span text:style-name="T337"><text:line-break/></text:span><text:span text:style-name="T333">6 </text:span><text:span text:style-name="T504">Unterwelt</text:span><text:span text:style-name="T333"><text:tab/></text:span><text:span text:style-name="T504">Überreden</text:span><text:span text:style-name="T385"><text:tab/></text:span><text:span text:style-name="T333"><text:tab/></text:span><text:span text:style-name="T506">Recht<text:tab/><text:tab/></text:span><text:span text:style-name="T337"><text:tab/></text:span><text:span text:style-name="T505">Elektronik<text:tab/></text:span><text:span text:style-name="T443"><text:tab/></text:span><text:span text:style-name="T505">Turmschütze</text:span><text:span text:style-name="T473"><text:tab/></text:span><text:span text:style-name="T505">Überreden</text:span><text:span text:style-name="T411"><text:line-break/></text:span><text:span text:style-name="T343">* </text:span><text:span text:style-name="T344">nur mit </text:span><text:span text:style-name="T343">Bildung</text:span><text:span text:style-name="T345">≥</text:span><text:span text:style-name="T473">8</text:span></text:p>
      <text:p text:style-name="P40"><text:span text:style-name="T257">Rang-Boni<text:tab/><text:tab/><text:tab/><text:tab/><text:tab/><text:tab/><text:tab/><text:tab/><text:tab/></text:span><text:span text:style-name="T258">Abfindung</text:span><text:span text:style-name="T259"> </text:span><text:span text:style-name="T140">w6</text:span><text:span text:style-name="T257"><text:line-break/></text:span><text:span text:style-name="T260">Rang</text:span><text:span text:style-name="T261"><text:tab/></text:span><text:span text:style-name="T507">Handelmarine</text:span><text:span text:style-name="T388"><text:tab/></text:span><text:span text:style-name="T507">Freihändler</text:span><text:span text:style-name="T389"><text:tab/></text:span><text:span text:style-name="T507">Kaufmann/Broker</text:span><text:span text:style-name="T415"><text:tab/></text:span><text:span text:style-name="T263">w6<text:tab/>Geld<text:tab/><text:tab/>Sachwert<text:tab/><text:tab/><text:tab/><text:tab/></text:span><text:span text:style-name="T261"><text:line-break/></text:span><text:span text:style-name="T262">0<text:tab/></text:span><text:span text:style-name="T475">-<text:tab/><text:tab/><text:tab/>-<text:tab/></text:span><text:span text:style-name="T262"><text:tab/><text:tab/>-<text:tab/><text:tab/><text:tab/><text:tab/></text:span><text:span text:style-name="T264">1<text:tab/> <text:s text:c="2"/></text:span><text:span text:style-name="T508">1</text:span><text:span text:style-name="T449">0</text:span><text:span text:style-name="T264">00</text:span><text:span text:style-name="T265">₵<text:tab/></text:span><text:span text:style-name="T508">Klingenwaffe</text:span><text:span text:style-name="T509"> </text:span><text:span text:style-name="T510">(max. 1000</text:span><text:span text:style-name="T511">₵, </text:span><text:span text:style-name="T512">TL12</text:span><text:span text:style-name="T510">)</text:span><text:span text:style-name="T262"><text:line-break/>1<text:tab/></text:span><text:span text:style-name="T513">Mechanik</text:span><text:span text:style-name="T415"> 1<text:tab/></text:span><text:span text:style-name="T513">Überreden</text:span><text:span text:style-name="T475"> 1</text:span><text:span text:style-name="T415"><text:tab/></text:span><text:span text:style-name="T513">Handel</text:span><text:span text:style-name="T514">n</text:span><text:span text:style-name="T513"> 1<text:tab/></text:span><text:span text:style-name="T415"><text:tab/><text:tab/>2</text:span><text:span text:style-name="T264"><text:tab/> <text:s text:c="2"/></text:span><text:span text:style-name="T476">5</text:span><text:span text:style-name="T449">0</text:span><text:span text:style-name="T264">00</text:span><text:span text:style-name="T265">₵<text:tab/></text:span><text:span text:style-name="T449">Intellekt+1</text:span><text:span text:style-name="T262"><text:line-break/>2<text:tab/></text:span><text:span text:style-name="T415">-</text:span><text:span text:style-name="T390"><text:tab/></text:span><text:span text:style-name="T262"><text:tab/><text:tab/>-</text:span><text:span text:style-name="T391"><text:tab/><text:tab/></text:span><text:span text:style-name="T262"><text:tab/>-<text:tab/><text:tab/><text:tab/><text:tab/></text:span><text:span text:style-name="T264">3<text:tab/> </text:span><text:span text:style-name="T508">10</text:span><text:span text:style-name="T449">0</text:span><text:span text:style-name="T264">00</text:span><text:span text:style-name="T265">₵<text:tab/></text:span><text:span text:style-name="T508">Bildung</text:span><text:span text:style-name="T476">+1</text:span><text:span text:style-name="T262"><text:line-break/>3<text:tab/>-</text:span><text:span text:style-name="T338"><text:tab/><text:tab/><text:tab/></text:span><text:span text:style-name="T515">Alleskönner</text:span><text:span text:style-name="T477"> 1</text:span><text:span text:style-name="T262"><text:tab/></text:span><text:span text:style-name="T513">Unterwelt 1</text:span><text:span text:style-name="T262"><text:tab/><text:tab/></text:span><text:span text:style-name="T475">4<text:tab/></text:span><text:span text:style-name="T264"> </text:span><text:span text:style-name="T508">2</text:span><text:span text:style-name="T270">0</text:span><text:span text:style-name="T264">0</text:span><text:span text:style-name="T449">0</text:span><text:span text:style-name="T264">0</text:span><text:span text:style-name="T265">₵<text:tab/></text:span><text:span text:style-name="T476">Waffe</text:span><text:span text:style-name="T262"><text:line-break/>4<text:tab/></text:span><text:span text:style-name="T513">Pilot 1</text:span><text:span text:style-name="T390"><text:tab/></text:span><text:span text:style-name="T262"><text:tab/>-</text:span><text:span text:style-name="T391"><text:tab/><text:tab/></text:span><text:span text:style-name="T262"><text:tab/>-<text:tab/><text:tab/></text:span><text:span text:style-name="T264"><text:tab/><text:tab/></text:span><text:span text:style-name="T475">5<text:tab/></text:span><text:span text:style-name="T264"> </text:span><text:span text:style-name="T476">2</text:span><text:span text:style-name="T248">0</text:span><text:span text:style-name="T264">00</text:span><text:span text:style-name="T449">0</text:span><text:span text:style-name="T265">₵<text:tab/></text:span><text:span text:style-name="T508">1</text:span><text:span text:style-name="T416"> Schiffsanteil</text:span><text:span text:style-name="T264"> </text:span><text:span text:style-name="T268">(</text:span><text:span text:style-name="T416">1</text:span><text:span text:style-name="T264">000</text:span><text:span text:style-name="T265">₵/</text:span><text:span text:style-name="T268">Jahr)</text:span><text:span text:style-name="T262"><text:line-break/>5<text:tab/></text:span><text:span text:style-name="T513">Sozialstatus+</text:span><text:span text:style-name="T445">1<text:tab/>-</text:span><text:span text:style-name="T475"><text:tab/><text:tab/><text:tab/>-<text:tab/><text:tab/></text:span><text:span text:style-name="T262"><text:tab/><text:tab/></text:span><text:span text:style-name="T264">6<text:tab/> </text:span><text:span text:style-name="T508">4</text:span><text:span text:style-name="T264">00</text:span><text:span text:style-name="T248">0</text:span><text:span text:style-name="T449">0</text:span><text:span text:style-name="T265">₵<text:tab/></text:span><text:span text:style-name="T508">Free Trader (Schiff) </text:span><text:span text:style-name="T516">25%</text:span><text:span text:style-name="T262"><text:line-break/>6<text:tab/>-<text:tab/><text:tab/><text:tab/>-</text:span><text:span text:style-name="T392"><text:tab/><text:tab/></text:span><text:span text:style-name="T262"><text:tab/>-</text:span><text:span text:style-name="T248"><text:tab/><text:tab/><text:tab/><text:tab/></text:span><text:span text:style-name="T475">7<text:tab/></text:span><text:span text:style-name="T248"> </text:span><text:span text:style-name="T508">4</text:span><text:span text:style-name="T264">000</text:span><text:span text:style-name="T449">0</text:span><text:span text:style-name="T265">₵<text:tab/></text:span><text:span text:style-name="T508">Free Trader (Schiff) </text:span><text:span text:style-name="T516">25%</text:span></text:p>
      <text:p text:style-name="P31"><text:span text:style-name="T274">Unglück </text:span><text:span text:style-name="T275">w6</text:span><text:span text:style-name="T276"> </text:span><text:span text:style-name="T277">(nur wenn „Durchkommen“ </text:span><text:span text:style-name="T278">gescheitert ist </text:span><text:span text:style-name="T277">oder bei entsprechendem Ereignis)</text:span><text:span text:style-name="T279"><text:line-break/>1<text:tab/></text:span><text:span text:style-name="T280">S</text:span><text:span text:style-name="T279">chwer</text:span><text:span text:style-name="T280">e</text:span><text:span text:style-name="T279"> </text:span><text:span text:style-name="T280">V</text:span><text:span text:style-name="T279">erletz</text:span><text:span text:style-name="T280">ung</text:span><text:span text:style-name="T279">: </text:span><text:span text:style-name="T281">siehe </text:span><text:span text:style-name="T279">2 auf Verletzung</text:span><text:span text:style-name="T281">s-Tabelle</text:span><text:span text:style-name="T279"> </text:span><text:span text:style-name="T282">oder 2x w6 </text:span><text:span text:style-name="T281">werfen</text:span><text:span text:style-name="T282"> und </text:span><text:span text:style-name="T283">niedrigeres</text:span><text:span text:style-name="T282"> nehmen</text:span><text:span text:style-name="T279"><text:line-break/>2<text:tab/></text:span><text:span text:style-name="T517">Von einem Konkurrenten i</text:span><text:span text:style-name="T518">n den Bankrott getrieben</text:span><text:span text:style-name="T279">: </text:span><text:span text:style-name="T518">Rivale</text:span><text:span text:style-name="T478">+1, </text:span><text:span text:style-name="T518">diesmal kein Abschlag</text:span><text:span text:style-name="T285"><text:line-break/></text:span><text:span text:style-name="T279">3<text:tab/></text:span><text:span text:style-name="T517">Ein </text:span><text:span text:style-name="T518">Kriegsausbruch </text:span><text:span text:style-name="T517">vereitelt all deine Geschäfte</text:span><text:span text:style-name="T279">: </text:span><text:span text:style-name="T518">Schusswaffen 1|Pilot 1 </text:span><text:span text:style-name="T519">und</text:span><text:span text:style-name="T518"> du musst fliehen</text:span><text:span text:style-name="T276"><text:line-break/>4<text:tab/></text:span><text:span text:style-name="T520">Du gerätst in eine </text:span><text:span text:style-name="T519">Schießerei mit Kriminellen auf </text:span><text:span text:style-name="T520">einer </text:span><text:span text:style-name="T519">Raumstation</text:span><text:span text:style-name="T276">: </text:span><text:span text:style-name="T519">F</text:span><text:span text:style-name="T454">eind+1, </text:span><text:span text:style-name="T520">entlassen</text:span><text:span text:style-name="T276"><text:line-break/>5<text:tab/></text:span><text:span text:style-name="T519">Neue Gesetze &amp; Regulierungen</text:span><text:span text:style-name="T354">:</text:span><text:span text:style-name="T519"> Händler-Karriere beendet, aber Kriminelle</text:span><text:span text:style-name="T521">r</text:span><text:span text:style-name="T519"> ohne Bewerbung</text:span><text:span text:style-name="T276"><text:line-break/>6<text:tab/></text:span><text:span text:style-name="T521">Pleite gegangen </text:span><text:span text:style-name="T522">aber Schäfchen im Trockenen</text:span><text:span text:style-name="T276">: </text:span><text:span text:style-name="T521">Karriere beendet aber mit allen Abschlägen</text:span></text:p>
      <text:p text:style-name="P26"><text:span text:style-name="T24">Ereignis 2w6</text:span><text:line-break/><text:span text:style-name="T355">2</text:span><text:tab/><text:span text:style-name="T356">Du hast </text:span>Glück im Unglück: <text:span text:style-name="T357">Wurf auf </text:span>Unglück<text:span text:style-name="T358">s-Tabelle</text:span>, aber <text:span text:style-name="T356">deine </text:span>Karriere <text:span text:style-name="T356">ist </text:span>nicht beendet<text:line-break/><text:span text:style-name="T355">3</text:span><text:tab/><text:span text:style-name="T523">Schmuggler-Angebot</text:span><text:span text:style-name="T488">: </text:span><text:span text:style-name="T523">optional Abschläge </text:span><text:span text:style-name="T524">ein</text:span><text:span text:style-name="T523">setzen: Täuschen|Überreden 8+:<text:line-break/><text:tab/>Täuschen+1|Überreden+1, ja→Unterwelt 1, Abschlag+1, nein→gesetzte Abschläge weg</text:span><text:span text:style-name="T359"><text:line-break/></text:span><text:span text:style-name="T355">4<text:tab/></text:span><text:span text:style-name="T525">Branchen-</text:span><text:span text:style-name="T526">Erfahrung</text:span><text:span text:style-name="T525"> </text:span><text:span text:style-name="T526">gewonnen</text:span><text:span text:style-name="T361">: </text:span><text:span text:style-name="T526">Ausbildung 1|Elektronik 1|Ingenieur 1|Tiere 1|Wissenschaft 1</text:span><text:span text:style-name="T359"><text:line-break/></text:span><text:span text:style-name="T362">5<text:tab/></text:span><text:span text:style-name="T526">Risikokapital</text:span><text:span text:style-name="T362">: </text:span><text:span text:style-name="T523">optional </text:span><text:span text:style-name="T526">n </text:span><text:span text:style-name="T523">Abschläge setzen: </text:span><text:span text:style-name="T526">Glücksspiel|Handel</text:span><text:span text:style-name="T527">n</text:span><text:span text:style-name="T526"> 8+ ja→+n/2 Abschläge nein→weg</text:span><text:span text:style-name="T362"><text:line-break/>6<text:tab/></text:span><text:span text:style-name="T525">Du machst eine </text:span><text:span text:style-name="T526">unerwartete Bekanntschaft</text:span><text:span text:style-name="T361">: </text:span><text:span text:style-name="T526">Kontakt</text:span><text:span text:style-name="T490">+1</text:span><text:span text:style-name="T362"><text:line-break/>7<text:tab/>Lebens-Ereignis: </text:span><text:span text:style-name="T363">2</text:span><text:span text:style-name="T364">w6 auf </text:span><text:span text:style-name="T363">die </text:span><text:span text:style-name="T364">Tabelle</text:span><text:span text:style-name="T362"><text:line-break/>8<text:tab/></text:span><text:span text:style-name="T528">Rechtsstreit </text:span><text:span text:style-name="T525">mit einem Kunden</text:span><text:span text:style-name="T362">: </text:span><text:span text:style-name="T528">Recht</text:span><text:span text:style-name="T492"> 1|</text:span><text:span text:style-name="T528">Verwaltung</text:span><text:span text:style-name="T492"> 1|</text:span><text:span text:style-name="T528">Diplomatie 1</text:span><text:span text:style-name="T492">|</text:span><text:span text:style-name="T528">Ermitteln 1, 2w6=2→Gefängnis</text:span><text:span text:style-name="T362"><text:line-break/></text:span><text:span text:style-name="T161">9<text:tab/></text:span><text:span text:style-name="T525">Du leistest dir eine </text:span><text:span text:style-name="T529">Weiterbildung</text:span><text:span text:style-name="T161">: </text:span><text:span text:style-name="T529">Bildung 8+ ja→ein eigener Skill+1</text:span><text:span text:style-name="T161"><text:line-break/>10<text:tab/></text:span><text:span text:style-name="T525">Ein g</text:span><text:span text:style-name="T529">utes Geschäft </text:span><text:span text:style-name="T525">macht dich als Profi bekannt</text:span><text:span text:style-name="T368">: </text:span><text:span text:style-name="T493">+</text:span><text:span text:style-name="T529">1</text:span><text:span text:style-name="T493"> auf Beförderungs-Wurf</text:span><text:span text:style-name="T368"><text:line-break/>11<text:tab/></text:span><text:span text:style-name="T529">Zur </text:span><text:span text:style-name="T525">privaten </text:span><text:span text:style-name="T529">Feier </text:span><text:span text:style-name="T525">eines Kunden </text:span><text:span text:style-name="T529">eingeladen</text:span><text:span text:style-name="T369">: </text:span><text:span text:style-name="T529">Freund+1</text:span><text:span text:style-name="T493"> </text:span><text:span text:style-name="T529">und Geselligkeit+1|+4 auf </text:span><text:span text:style-name="T493">Beförderungs-Wurf</text:span><text:span text:style-name="T161"><text:line-break/></text:span><text:span text:style-name="T371">12<text:tab/></text:span><text:span text:style-name="T525">Du bist ein wahrer </text:span><text:span text:style-name="T529">Meisterhändler</text:span><text:span text:style-name="T402">!</text:span><text:span text:style-name="T371">: sofortige </text:span><text:span text:style-name="T161">Beförderung</text:span></text:p>
      <text:p text:style-name="P41"><text:span text:style-name="T372">Beförderung</text:span><text:span text:style-name="T373">:<text:tab/> <text:s/></text:span><text:span text:style-name="T530">Handelsmarine</text:span><text:span text:style-name="T319"> </text:span><text:span text:style-name="T531">Intellekt</text:span><text:span text:style-name="T319"> </text:span><text:span text:style-name="T497">7</text:span><text:span text:style-name="T319">+<text:tab/></text:span><text:span text:style-name="T530">Freihändler</text:span><text:span text:style-name="T319"> </text:span><text:span text:style-name="T531">Intellekt</text:span><text:span text:style-name="T319"> </text:span><text:span text:style-name="T497">6</text:span><text:span text:style-name="T319">+<text:tab/></text:span><text:span text:style-name="T530">Kaufmann</text:span><text:span text:style-name="T319"> </text:span><text:span text:style-name="T531">Intellekt</text:span><text:span text:style-name="T319"> </text:span><text:span text:style-name="T531">7</text:span><text:span text:style-name="T319">+</text:span></text:p>
      <text:p text:style-name="P42"><text:span text:style-name="T532">8</text:span><text:span text:style-name="T234"> </text:span><text:span text:style-name="T532">Flotte</text:span><text:span text:style-name="T9"><text:tab/><text:tab/><text:tab/></text:span><text:span text:style-name="T533">Bewerbung</text:span><text:span text:style-name="T534">: </text:span><text:span text:style-name="T535">Intellekt</text:span><text:span text:style-name="T536"> </text:span><text:span text:style-name="T537">6</text:span><text:span text:style-name="T536">+ </text:span><text:span text:style-name="T538">(-1 pro vorheriger Karriere, -</text:span><text:span text:style-name="T539">2 wenn über 3</text:span><text:span text:style-name="T540">4</text:span><text:span text:style-name="T538">)<text:line-break/><text:tab/><text:tab/><text:tab/><text:tab/><text:tab/></text:span><text:span text:style-name="T541">we</text:span><text:span text:style-name="T542">nn nicht </text:span><text:span text:style-name="T543">angenommen</text:span><text:span text:style-name="T542">: </text:span><text:span text:style-name="T544">Verpflichtet</text:span><text:span text:style-name="T542"> </text:span><text:span text:style-name="T545">oder </text:span><text:span text:style-name="T546">Herumtreiber<text:line-break/><text:tab/><text:tab/><text:tab/><text:tab/><text:tab/></text:span><text:span text:style-name="T547">Offizier: Sozialstatus 8+</text:span><text:span text:style-name="T546"><text:line-break/></text:span><text:span text:style-name="T244"><text:tab/><text:tab/><text:tab/><text:tab/><text:tab/>Durchkommen<text:tab/><text:tab/>Beförderung<text:tab/><text:line-break/></text:span><text:span text:style-name="T548">Crew</text:span><text:span text:style-name="T246"><text:tab/><text:tab/><text:tab/><text:tab/></text:span><text:span text:style-name="T549">Intellekt</text:span><text:span text:style-name="T246"> </text:span><text:span text:style-name="T550">5</text:span><text:span text:style-name="T246">+<text:tab/><text:tab/></text:span><text:span text:style-name="T551">Bildung</text:span><text:span text:style-name="T246"> </text:span><text:span text:style-name="T550">7</text:span><text:span text:style-name="T246">+</text:span><text:span text:style-name="T245"><text:line-break/></text:span><text:span text:style-name="T548">Ingenieur/Kanonier</text:span><text:span text:style-name="T246"><text:tab/></text:span><text:span text:style-name="T549">Intellekt</text:span><text:span text:style-name="T246"> </text:span><text:span text:style-name="T550">6</text:span><text:span text:style-name="T246">+<text:tab/><text:tab/></text:span><text:span text:style-name="T551">Bildung</text:span><text:span text:style-name="T246"> </text:span><text:span text:style-name="T550">6</text:span><text:span text:style-name="T246">+</text:span><text:span text:style-name="T245"><text:line-break/></text:span><text:span text:style-name="T552">Fl</text:span><text:span text:style-name="T553">ie</text:span><text:span text:style-name="T552">g</text:span><text:span text:style-name="T553">er</text:span><text:span text:style-name="T548"><text:tab/><text:tab/></text:span><text:span text:style-name="T246"><text:tab/><text:tab/></text:span><text:span text:style-name="T549">Geschick</text:span><text:span text:style-name="T246"> </text:span><text:span text:style-name="T550">7</text:span><text:span text:style-name="T246">+<text:tab/><text:tab/></text:span><text:span text:style-name="T551">Bildung</text:span><text:span text:style-name="T246"> </text:span><text:span text:style-name="T550">5</text:span><text:span text:style-name="T246">+</text:span></text:p>
      <text:p text:style-name="P19"><text:span text:style-name="T247">Skills</text:span> <text:span text:style-name="T140">w6</text:span><text:span text:style-name="T137"><text:line-break/></text:span><text:span text:style-name="T249"> <text:s text:c="2"/></text:span><text:span text:style-name="T330">Persönlich<text:tab/>Basis<text:tab/><text:tab/><text:tab/></text:span><text:span text:style-name="T442">Fortgesch.*</text:span><text:span text:style-name="T472">Offizier</text:span><text:span text:style-name="T330"><text:tab/><text:tab/></text:span><text:span text:style-name="T554">Crew</text:span><text:span text:style-name="T330"><text:tab/><text:tab/><text:tab/></text:span><text:span text:style-name="T554">Ingenieur</text:span><text:span text:style-name="T472">/</text:span><text:span text:style-name="T554">Kan.</text:span><text:span text:style-name="T332"><text:tab/></text:span><text:span text:style-name="T554">Flieger</text:span><text:span text:style-name="T472"><text:tab/> <text:s text:c="9"/></text:span><text:span text:style-name="T330"><text:line-break/></text:span><text:span text:style-name="T333">1 </text:span><text:span text:style-name="T473">Stärke</text:span><text:span text:style-name="T334">+1</text:span><text:span text:style-name="T333"><text:tab/><text:tab/></text:span><text:span text:style-name="T555">Pilot<text:tab/></text:span><text:span text:style-name="T333"><text:tab/><text:tab/></text:span><text:span text:style-name="T473">Elektronik</text:span><text:span text:style-name="T337"><text:tab/></text:span><text:span text:style-name="T555">Anführer</text:span><text:span text:style-name="T337"><text:tab/><text:tab/></text:span><text:span text:style-name="T473">Elektronik</text:span><text:span text:style-name="T443"><text:tab/><text:tab/></text:span><text:span text:style-name="T555">Ingenieur<text:tab/></text:span><text:span text:style-name="T473"><text:tab/>Raumanzug</text:span><text:span text:style-name="T337"><text:line-break/></text:span><text:span text:style-name="T333">2 </text:span><text:span text:style-name="T473">Geschick</text:span><text:span text:style-name="T333">+1<text:tab/></text:span><text:span text:style-name="T473">Raumanzug</text:span><text:span text:style-name="T333"><text:tab/></text:span><text:span text:style-name="T555">Astrogation</text:span><text:span text:style-name="T473"> </text:span><text:span text:style-name="T555">Elektronik</text:span><text:span text:style-name="T383"><text:tab/></text:span><text:span text:style-name="T337"><text:tab/></text:span><text:span text:style-name="T473">Mechanik</text:span><text:span text:style-name="T443"><text:tab/><text:tab/></text:span><text:span text:style-name="T473">Mechanik</text:span><text:span text:style-name="T443"><text:tab/><text:tab/></text:span><text:span text:style-name="T473">Schwere Waffen</text:span><text:span text:style-name="T337"><text:line-break/></text:span><text:span text:style-name="T333">3 </text:span><text:span text:style-name="T473">Ausdauer</text:span><text:span text:style-name="T411">+1</text:span><text:span text:style-name="T333"><text:tab/></text:span><text:span text:style-name="T555">Athletik</text:span><text:span text:style-name="T384"><text:tab/></text:span><text:span text:style-name="T333"><text:tab/></text:span><text:span text:style-name="T473">Ingenieur</text:span><text:span text:style-name="T338"><text:tab/></text:span><text:span text:style-name="T555">Pilot</text:span><text:span text:style-name="T337"><text:tab/><text:tab/><text:tab/></text:span><text:span text:style-name="T473">Schusswaffen</text:span><text:span text:style-name="T443"><text:tab/></text:span><text:span text:style-name="T473">Elektronik<text:tab/><text:tab/>Aufklärer</text:span><text:span text:style-name="T337"><text:line-break/></text:span><text:span text:style-name="T333">4 </text:span><text:span text:style-name="T555">Intellekt+1</text:span><text:span text:style-name="T333"><text:tab/></text:span><text:span text:style-name="T473">Turmschütze</text:span><text:span text:style-name="T333"><text:tab/></text:span><text:span text:style-name="T555">Flieger</text:span><text:span text:style-name="T473"><text:tab/></text:span><text:span text:style-name="T555">Klinge</text:span><text:span text:style-name="T337"><text:tab/><text:tab/></text:span><text:span text:style-name="T555">Flieger</text:span><text:span text:style-name="T443"><text:tab/><text:tab/></text:span><text:span text:style-name="T555">Ingenieur</text:span><text:span text:style-name="T473"><text:tab/><text:tab/>Klingen</text:span><text:span text:style-name="T337"><text:line-break/></text:span><text:span text:style-name="T333">5 </text:span><text:span text:style-name="T555">Bildung+1</text:span><text:span text:style-name="T333"><text:tab/></text:span><text:span text:style-name="T555">Mechanik<text:tab/></text:span><text:span text:style-name="T333"><text:tab/></text:span><text:span text:style-name="T555">Medizin</text:span><text:span text:style-name="T337"><text:tab/></text:span><text:span text:style-name="T555">Verwaltung</text:span><text:span text:style-name="T383"><text:tab/></text:span><text:span text:style-name="T337"><text:tab/></text:span><text:span text:style-name="T555">Nahkampf</text:span><text:span text:style-name="T473"><text:tab/></text:span><text:span text:style-name="T443"><text:tab/></text:span><text:span text:style-name="T473">Turmschütze<text:tab/>Taktik</text:span><text:span text:style-name="T337"><text:line-break/></text:span><text:span text:style-name="T333">6 </text:span><text:span text:style-name="T555">Sozialstatus+1</text:span><text:span text:style-name="T333"><text:tab/></text:span><text:span text:style-name="T555">Schusswaffen</text:span><text:span text:style-name="T333"><text:tab/></text:span><text:span text:style-name="T555">Verwaltung</text:span><text:span text:style-name="T412"><text:tab/></text:span><text:span text:style-name="T555">Taktik</text:span><text:span text:style-name="T411"><text:tab/></text:span><text:span text:style-name="T337"><text:tab/></text:span><text:span text:style-name="T473">Raumanzug</text:span><text:span text:style-name="T443"><text:tab/></text:span><text:span text:style-name="T555">Flieger<text:tab/></text:span><text:span text:style-name="T473"><text:tab/>Schusswaffen</text:span><text:span text:style-name="T411"><text:line-break/></text:span><text:span text:style-name="T343">* </text:span><text:span text:style-name="T344">nur mit </text:span><text:span text:style-name="T343">Bildung</text:span><text:span text:style-name="T345">≥</text:span><text:span text:style-name="T473">8</text:span></text:p>
      <text:p text:style-name="P43"><text:span text:style-name="T257">Rang-Boni<text:tab/><text:tab/><text:tab/><text:tab/><text:tab/><text:tab/><text:tab/><text:tab/><text:tab/></text:span><text:span text:style-name="T258">Abfindung</text:span><text:span text:style-name="T259"> </text:span><text:span text:style-name="T140">w6</text:span><text:span text:style-name="T257"><text:line-break/></text:span><text:span text:style-name="T260">Rang</text:span><text:span text:style-name="T261"><text:tab/></text:span><text:span text:style-name="T474">Mannschafter</text:span><text:span text:style-name="T388"><text:tab/><text:tab/><text:tab/></text:span><text:span text:style-name="T474">Offizier</text:span><text:span text:style-name="T389"><text:tab/></text:span><text:span text:style-name="T444"><text:tab/> <text:s text:c="4"/></text:span><text:span text:style-name="T415"><text:tab/></text:span><text:span text:style-name="T263">w6<text:tab/>Geld<text:tab/><text:tab/>Sachwert<text:tab/><text:tab/><text:tab/><text:tab/><text:tab/></text:span><text:span text:style-name="T261"><text:line-break/></text:span><text:span text:style-name="T262">0<text:tab/>-</text:span><text:span text:style-name="T475"><text:tab/><text:tab/><text:tab/><text:tab/><text:tab/></text:span><text:span text:style-name="T262"><text:tab/><text:tab/><text:tab/><text:tab/></text:span><text:span text:style-name="T264">1<text:tab/> </text:span><text:span text:style-name="T556">1</text:span><text:span text:style-name="T449">0</text:span><text:span text:style-name="T264">00</text:span><text:span text:style-name="T265">₵<text:tab/></text:span><text:span text:style-name="T557">Fahrzeug</text:span><text:span text:style-name="T558">*</text:span><text:span text:style-name="T557">|1 Schiffsanteil</text:span><text:span text:style-name="T559"> </text:span><text:span text:style-name="T557">(1</text:span><text:span text:style-name="T560">0</text:span><text:span text:style-name="T561">00</text:span><text:span text:style-name="T511">₵/</text:span><text:span text:style-name="T557">Jahr)</text:span><text:span text:style-name="T262"><text:line-break/>1<text:tab/></text:span><text:span text:style-name="T562">Mechanik</text:span><text:span text:style-name="T415"> 1<text:tab/></text:span><text:span text:style-name="T262"><text:tab/></text:span><text:span text:style-name="T415"><text:tab/></text:span><text:span text:style-name="T562">Klinge 1</text:span><text:span text:style-name="T415"><text:tab/><text:tab/><text:tab/>2</text:span><text:span text:style-name="T264"><text:tab/> </text:span><text:span text:style-name="T476">5</text:span><text:span text:style-name="T449">0</text:span><text:span text:style-name="T264">00</text:span><text:span text:style-name="T265">₵<text:tab/></text:span><text:span text:style-name="T449">Intellekt+1</text:span><text:span text:style-name="T262"><text:line-break/>2<text:tab/></text:span><text:span text:style-name="T562">Raumanzug</text:span><text:span text:style-name="T262"><text:tab/><text:tab/><text:tab/></text:span><text:span text:style-name="T475">Anführer 1</text:span><text:span text:style-name="T391"><text:tab/></text:span><text:span text:style-name="T262"><text:tab/></text:span><text:span text:style-name="T264">3<text:tab/> </text:span><text:span text:style-name="T476">5</text:span><text:span text:style-name="T449">0</text:span><text:span text:style-name="T264">00</text:span><text:span text:style-name="T265">₵<text:tab/></text:span><text:span text:style-name="T556">Bildung</text:span><text:span text:style-name="T476">+1</text:span><text:span text:style-name="T556">|</text:span><text:span text:style-name="T557">2 Schiffsanteile</text:span><text:span text:style-name="T559"> </text:span><text:span text:style-name="T557">(2</text:span><text:span text:style-name="T560">0</text:span><text:span text:style-name="T561">00</text:span><text:span text:style-name="T511">₵/</text:span><text:span text:style-name="T557">Jahr)</text:span><text:span text:style-name="T262"><text:line-break/>3<text:tab/>-</text:span><text:span text:style-name="T475"><text:tab/><text:tab/></text:span><text:span text:style-name="T563"><text:tab/><text:tab/><text:tab/>-</text:span><text:span text:style-name="T262"><text:tab/><text:tab/><text:tab/><text:tab/></text:span><text:span text:style-name="T475">4<text:tab/></text:span><text:span text:style-name="T264"> </text:span><text:span text:style-name="T449">1</text:span><text:span text:style-name="T270">0</text:span><text:span text:style-name="T264">0</text:span><text:span text:style-name="T449">0</text:span><text:span text:style-name="T264">0</text:span><text:span text:style-name="T265">₵<text:tab/></text:span><text:span text:style-name="T476">Waffe</text:span><text:span text:style-name="T262"><text:line-break/>4<text:tab/></text:span><text:span text:style-name="T475">Ausdauer</text:span><text:span text:style-name="T445">+1</text:span><text:span text:style-name="T262"><text:tab/><text:tab/><text:tab/></text:span><text:span text:style-name="T475">Taktik 1</text:span><text:span text:style-name="T391"><text:tab/><text:tab/></text:span><text:span text:style-name="T262"><text:tab/></text:span><text:span text:style-name="T475">5<text:tab/></text:span><text:span text:style-name="T264"> </text:span><text:span text:style-name="T476">2</text:span><text:span text:style-name="T248">0</text:span><text:span text:style-name="T264">00</text:span><text:span text:style-name="T449">0</text:span><text:span text:style-name="T265">₵<text:tab/></text:span><text:span text:style-name="T476">TAS Mitgliedschaft</text:span><text:span text:style-name="T262"><text:line-break/>5<text:tab/>-</text:span><text:span text:style-name="T445"><text:tab/><text:tab/><text:tab/><text:tab/><text:tab/></text:span><text:span text:style-name="T448">Sozialstatus 1</text:span><text:span text:style-name="T475">0|+1</text:span><text:span text:style-name="T262"><text:tab/></text:span><text:span text:style-name="T264">6<text:tab/> </text:span><text:span text:style-name="T556">5</text:span><text:span text:style-name="T264">00</text:span><text:span text:style-name="T248">0</text:span><text:span text:style-name="T449">0</text:span><text:span text:style-name="T265">₵<text:tab/></text:span><text:span text:style-name="T557">Beiboot</text:span><text:span text:style-name="T558">**</text:span><text:span text:style-name="T557">|2 Schiffsanteile</text:span><text:span text:style-name="T559"> </text:span><text:span text:style-name="T557">(2</text:span><text:span text:style-name="T560">0</text:span><text:span text:style-name="T561">00</text:span><text:span text:style-name="T511">₵/</text:span><text:span text:style-name="T557">Jahr)</text:span><text:span text:style-name="T262"><text:line-break/>6<text:tab/>-<text:tab/><text:tab/><text:tab/><text:tab/><text:tab/></text:span><text:span text:style-name="T448">Sozialstatus 1</text:span><text:span text:style-name="T562">2</text:span><text:span text:style-name="T475">|+1</text:span><text:span text:style-name="T391"><text:tab/></text:span><text:span text:style-name="T475">7<text:tab/></text:span><text:span text:style-name="T248"> </text:span><text:span text:style-name="T556">5</text:span><text:span text:style-name="T264">000</text:span><text:span text:style-name="T449">0</text:span><text:span text:style-name="T265">₵<text:tab/></text:span><text:span text:style-name="T449">Sozialstatus+</text:span><text:span text:style-name="T476">2<text:line-break/></text:span><text:span text:style-name="T564"><text:tab/><text:tab/><text:tab/><text:tab/><text:tab/><text:tab/><text:tab/><text:tab/><text:tab/><text:tab/><text:tab/><text:tab/><text:tab/></text:span><text:span text:style-name="T565">* max. 30000</text:span><text:span text:style-name="T566">₵, </text:span><text:span text:style-name="T565">TL10 <text:s text:c="5"/>**max. 10M</text:span><text:span text:style-name="T566">₵, </text:span><text:span text:style-name="T565">TL12</text:span></text:p>
      <text:p text:style-name="P44"><text:span text:style-name="T274">Unglück </text:span><text:span text:style-name="T275">w6</text:span><text:span text:style-name="T276"> </text:span><text:span text:style-name="T277">(nur wenn „Durchkommen“ </text:span><text:span text:style-name="T278">gescheitert ist </text:span><text:span text:style-name="T277">oder bei entsprechendem Ereignis)</text:span><text:span text:style-name="T279"><text:line-break/>1<text:tab/></text:span><text:span text:style-name="T280">S</text:span><text:span text:style-name="T279">chwer</text:span><text:span text:style-name="T280">e</text:span><text:span text:style-name="T279"> </text:span><text:span text:style-name="T280">V</text:span><text:span text:style-name="T279">erletz</text:span><text:span text:style-name="T280">ung</text:span><text:span text:style-name="T279">: </text:span><text:span text:style-name="T281">siehe </text:span><text:span text:style-name="T279">2 auf Verletzung</text:span><text:span text:style-name="T281">s-Tabelle</text:span><text:span text:style-name="T279"> </text:span><text:span text:style-name="T282">oder 2x w6 </text:span><text:span text:style-name="T281">werfen</text:span><text:span text:style-name="T282"> und </text:span><text:span text:style-name="T283">niedrigeres</text:span><text:span text:style-name="T282"> nehmen</text:span><text:span text:style-name="T279"><text:line-break/>2<text:tab/></text:span><text:span text:style-name="T567">Kälteschlaf-Unfall </text:span><text:span text:style-name="T568">knapp überlebt</text:span><text:span text:style-name="T279">: </text:span><text:span text:style-name="T567">alle körperlichen Attribute-1</text:span><text:span text:style-name="T276">, aber nicht </text:span><text:span text:style-name="T569">entlassen</text:span><text:span text:style-name="T285"><text:line-break/></text:span><text:span text:style-name="T279">3<text:tab/></text:span><text:span text:style-name="T570">Deine Ta</text:span><text:span text:style-name="T568">ktik</text:span><text:span text:style-name="T570"> entscheidet</text:span><text:span text:style-name="T279">: </text:span><text:span text:style-name="T570">Crew: Elektronik|Turmschütze </text:span><text:span text:style-name="T568">8+ </text:span><text:span text:style-name="T570">Ingenieur: Mechanik|Raumanzug </text:span><text:span text:style-name="T568">8+</text:span><text:span text:style-name="T570"><text:line-break/><text:tab/>Flieger: Pilot|Taktik 8+ ja→ehrenhaft entlassen (mit Abschlag), nein→unehrenhaft entlassen</text:span><text:span text:style-name="T276"><text:line-break/>4<text:tab/></text:span><text:span text:style-name="T571">Hast du den Unfall verursacht</text:span><text:span text:style-name="T482">?</text:span><text:span text:style-name="T276">: </text:span><text:span text:style-name="T571">entlassen! ja→ein Wurf auf Skill-Tabelle, </text:span><text:span text:style-name="T572">aber </text:span><text:span text:style-name="T571">ohne Abschlag<text:line-break/><text:tab/>nein</text:span><text:span text:style-name="T481">→</text:span><text:span text:style-name="T454">Feind+1, </text:span><text:span text:style-name="T571">ehrenhaft (mit Abschlag)</text:span><text:span text:style-name="T276"><text:line-break/>5<text:tab/></text:span><text:span text:style-name="T573">Dein </text:span><text:span text:style-name="T484">Streit mit </text:span><text:span text:style-name="T573">einem </text:span><text:span text:style-name="T484">Vorgesetzte</text:span><text:span text:style-name="T573">n eskaliert</text:span><text:span text:style-name="T354">:</text:span><text:span text:style-name="T276"> </text:span><text:span text:style-name="T484">Rivale</text:span><text:span text:style-name="T454">+1 </text:span><text:span text:style-name="T484">und </text:span><text:span text:style-name="T479">vorzeitig entlassen</text:span><text:span text:style-name="T276"><text:line-break/>6<text:tab/></text:span><text:span text:style-name="T287">Du erleidest eine </text:span><text:span text:style-name="T288">V</text:span><text:span text:style-name="T276">erletz</text:span><text:span text:style-name="T288">ung: </text:span><text:span text:style-name="T281">Wurf auf Verletzungs-Tabelle</text:span></text:p>
      <text:p text:style-name="P45"><text:span text:style-name="T275">Ereignis 2w6</text:span><text:span text:style-name="T276"><text:line-break/></text:span><text:span text:style-name="T574">2</text:span><text:span text:style-name="T276"><text:tab/></text:span><text:span text:style-name="T575">Du hast </text:span><text:span text:style-name="T276">Glück im Unglück: </text:span><text:span text:style-name="T576">Wurf auf </text:span><text:span text:style-name="T276">Unglück</text:span><text:span text:style-name="T281">s-Tabelle</text:span><text:span text:style-name="T276">, aber </text:span><text:span text:style-name="T575">deine </text:span><text:span text:style-name="T276">Karriere </text:span><text:span text:style-name="T575">ist </text:span><text:span text:style-name="T276">nicht beendet<text:line-break/></text:span><text:span text:style-name="T574">3</text:span><text:span text:style-name="T276"><text:tab/></text:span><text:span text:style-name="T577">Glücksspiel-Runde</text:span><text:span text:style-name="T279">: </text:span><text:span text:style-name="T577">Glücksspiel 1|Täuschen 1 optional: Glücksspiel 8+ ja→Abschlag+1 nein→</text:span><text:span text:style-name="T578">Abschl.</text:span><text:span text:style-name="T577">-1</text:span><text:span text:style-name="T579"><text:line-break/></text:span><text:span text:style-name="T574">4<text:tab/></text:span><text:span text:style-name="T580">Du absolvierst mit Erfolg einen </text:span><text:span text:style-name="T581">Spezialeinsatz: </text:span><text:span text:style-name="T582">+1 </text:span><text:span text:style-name="T581">auf Abschlags-Wurf</text:span><text:span text:style-name="T579"><text:line-break/></text:span><text:span text:style-name="T583">5<text:tab/></text:span><text:span text:style-name="T580">Du wirst auf ein </text:span><text:span text:style-name="T582">Spezialtraining </text:span><text:span text:style-name="T580">geschickt</text:span><text:span text:style-name="T583">: </text:span><text:span text:style-name="T582">Bildung 8+ </text:span><text:span text:style-name="T584">ja</text:span><text:span text:style-name="T582">→</text:span><text:span text:style-name="T581">einer deiner</text:span><text:span text:style-name="T582"> Skill</text:span><text:span text:style-name="T581">s+</text:span><text:span text:style-name="T582">1</text:span><text:span text:style-name="T583"><text:line-break/>6<text:tab/></text:span><text:span text:style-name="T580">Ein w</text:span><text:span text:style-name="T581">ichtiges Gefecht </text:span><text:span text:style-name="T580">gemeistert</text:span><text:span text:style-name="T583">: </text:span><text:span text:style-name="T581">Elektronik 1|Ingenieur 1|Turmschütze 1|Pilot 1</text:span><text:span text:style-name="T583"><text:line-break/>7<text:tab/>Lebens-Ereignis: </text:span><text:span text:style-name="T585">2</text:span><text:span text:style-name="T586">w6 auf </text:span><text:span text:style-name="T585">die </text:span><text:span text:style-name="T586">Tabelle</text:span><text:span text:style-name="T583"><text:line-break/>8<text:tab/></text:span><text:span text:style-name="T580">Auf d</text:span><text:span text:style-name="T587">iplomatische Mission </text:span><text:span text:style-name="T580">geschickt</text:span><text:span text:style-name="T583">: </text:span><text:span text:style-name="T588">Aufklärer 1|</text:span><text:span text:style-name="T587">Diplomatie</text:span><text:span text:style-name="T588"> 1|</text:span><text:span text:style-name="T587">Steward</text:span><text:span text:style-name="T588"> 1|K</text:span><text:span text:style-name="T587">ontakt+</text:span><text:span text:style-name="T588">1</text:span><text:span text:style-name="T583"><text:line-break/></text:span><text:span text:style-name="T459">9<text:tab/></text:span><text:span text:style-name="T580">Du hast eine </text:span><text:span text:style-name="T589">Meuterei/Sabotage/Schmuggel aufgedeckt</text:span><text:span text:style-name="T459">: </text:span><text:span text:style-name="T589">Feind+1, +</text:span><text:span text:style-name="T590">2 auf Beförderungs-Wurf</text:span><text:span text:style-name="T459"><text:line-break/>10<text:tab/></text:span><text:span text:style-name="T589">Gelegenheit zur Vorteilsnahme?</text:span><text:span text:style-name="T591">: </text:span><text:span text:style-name="T589">ja→Abschlag+1 nein→ +</text:span><text:span text:style-name="T590">2 auf Beförderungs-Wurf</text:span><text:span text:style-name="T591"><text:line-break/>11<text:tab/></text:span><text:span text:style-name="T590">Förderung durch </text:span><text:span text:style-name="T580">einen wohlmeinenden </text:span><text:span text:style-name="T590">Vorgesetzten</text:span><text:span text:style-name="T592">: </text:span><text:span text:style-name="T590">Taktik+1|+4 auf Beförderungs-Wurf</text:span><text:span text:style-name="T459"><text:line-break/></text:span><text:span text:style-name="T593">12<text:tab/></text:span><text:span text:style-name="T594">Heldentat</text:span><text:span text:style-name="T595">!</text:span><text:span text:style-name="T593">: sofortige </text:span><text:span text:style-name="T459">Beförderung </text:span><text:span text:style-name="T596">oder Offizier</text:span><text:span text:style-name="T597">s-Patent</text:span></text:p>
      <text:p text:style-name="P46"><text:span text:style-name="T372">Beförderung</text:span><text:span text:style-name="T373">:<text:tab/></text:span><text:span text:style-name="T598">Crew</text:span><text:span text:style-name="T319"> </text:span><text:span text:style-name="T599">Ausdauer</text:span><text:span text:style-name="T319"> </text:span><text:span text:style-name="T497">7</text:span><text:span text:style-name="T319">+<text:tab/><text:tab/></text:span><text:span text:style-name="T598">Ingenieur/Kanonier</text:span><text:span text:style-name="T319"> </text:span><text:span text:style-name="T599">Ausdauer</text:span><text:span text:style-name="T319"> </text:span><text:span text:style-name="T497">6</text:span><text:span text:style-name="T319">+<text:tab/></text:span><text:span text:style-name="T598">Flieger</text:span><text:span text:style-name="T319"> </text:span><text:span text:style-name="T599">Ausdauer</text:span><text:span text:style-name="T319"> </text:span><text:span text:style-name="T599">5</text:span><text:span text:style-name="T319">+</text:span></text:p>
      <text:p text:style-name="P47"><text:span text:style-name="T600">9</text:span><text:span text:style-name="T234"> </text:span><text:span text:style-name="T600">Adel</text:span><text:span text:style-name="T532"><text:tab/><text:tab/></text:span><text:span text:style-name="T235">Bewerbung</text:span><text:span text:style-name="T9">: </text:span><text:span text:style-name="T601">Sozialstatus</text:span><text:span text:style-name="T440"> </text:span><text:span text:style-name="T601">10</text:span><text:span text:style-name="T440">+</text:span><text:span text:style-name="T536"> </text:span><text:span text:style-name="T538">(</text:span><text:span text:style-name="T602">automatisch </text:span><text:span text:style-name="T539">wenn </text:span><text:span text:style-name="T603">≥</text:span><text:span text:style-name="T604">10, </text:span><text:span text:style-name="T538">-1 pro vorheriger Karriere</text:span><text:span text:style-name="T605">)</text:span><text:span text:style-name="T606"><text:line-break/></text:span><text:span text:style-name="T237"><text:tab/><text:tab/><text:tab/><text:tab/></text:span><text:span text:style-name="T238">we</text:span><text:span text:style-name="T239">nn nicht </text:span><text:span text:style-name="T240">angenommen</text:span><text:span text:style-name="T239">: </text:span><text:span text:style-name="T241">Verpflichtet</text:span><text:span text:style-name="T239"> </text:span><text:span text:style-name="T242">oder </text:span><text:span text:style-name="T243">Herumtreiber<text:line-break/></text:span><text:span text:style-name="T244"><text:tab/><text:tab/><text:tab/><text:tab/>Durchkommen<text:tab/><text:tab/>Beförderung<text:tab/></text:span><text:span text:style-name="T246"><text:tab/><text:tab/></text:span><text:span text:style-name="T607">Sozialstatus=</text:span><text:span text:style-name="T608">11<text:tab/>Sir (Ritter)</text:span><text:span text:style-name="T244"><text:line-break/></text:span><text:span text:style-name="T609">Regierung</text:span><text:span text:style-name="T246"><text:tab/><text:tab/></text:span><text:span text:style-name="T549">Intellekt</text:span><text:span text:style-name="T246"> </text:span><text:span text:style-name="T610">4</text:span><text:span text:style-name="T246">+<text:tab/><text:tab/></text:span><text:span text:style-name="T551">Bildung</text:span><text:span text:style-name="T246"> </text:span><text:span text:style-name="T610">6</text:span><text:span text:style-name="T246">+<text:tab/><text:tab/><text:tab/></text:span><text:span text:style-name="T607">Sozialstatus=</text:span><text:span text:style-name="T608">12<text:tab/>Baron</text:span><text:span text:style-name="T245"><text:line-break/></text:span><text:span text:style-name="T609">Diplomat<text:tab/><text:tab/><text:tab/></text:span><text:span text:style-name="T549">Intellekt</text:span><text:span text:style-name="T246"> </text:span><text:span text:style-name="T610">5</text:span><text:span text:style-name="T246">+<text:tab/><text:tab/></text:span><text:span text:style-name="T610">Sozialstatus</text:span><text:span text:style-name="T246"> </text:span><text:span text:style-name="T610">7</text:span><text:span text:style-name="T246">+<text:tab/><text:tab/><text:tab/></text:span><text:span text:style-name="T607">Sozialstatus=</text:span><text:span text:style-name="T608">13<text:tab/>Marquis</text:span><text:span text:style-name="T245"><text:line-break/></text:span><text:span text:style-name="T609">Dilettant</text:span><text:span text:style-name="T548"><text:tab/><text:tab/></text:span><text:span text:style-name="T246"><text:tab/></text:span><text:span text:style-name="T610">Sozialstatus</text:span><text:span text:style-name="T246"> </text:span><text:span text:style-name="T610">5</text:span><text:span text:style-name="T246">+<text:tab/><text:tab/></text:span><text:span text:style-name="T610">Intellekt</text:span><text:span text:style-name="T246"> </text:span><text:span text:style-name="T610">7</text:span><text:span text:style-name="T246">+<text:tab/><text:tab/><text:tab/></text:span><text:span text:style-name="T607">Sozialstatus=</text:span><text:span text:style-name="T608">14<text:tab/>Count (Graf)<text:line-break/><text:tab/><text:tab/><text:tab/><text:tab/><text:tab/><text:tab/><text:tab/><text:tab/><text:tab/><text:tab/><text:tab/><text:tab/><text:tab/></text:span><text:span text:style-name="T607">Sozialstatus=</text:span><text:span text:style-name="T608">15<text:tab/>Duke (Herzog)</text:span></text:p>
      <text:p text:style-name="P19"><text:span text:style-name="T247">Skills</text:span> <text:span text:style-name="T140">w6</text:span><text:span text:style-name="T137"><text:line-break/></text:span><text:span text:style-name="T249"> <text:s text:c="2"/></text:span><text:span text:style-name="T330">Persönlich<text:tab/>Basis<text:tab/><text:tab/><text:tab/></text:span><text:span text:style-name="T442">Fortgesch</text:span><text:span text:style-name="T611">ritten</text:span><text:span text:style-name="T442">*</text:span><text:span text:style-name="T330"><text:tab/></text:span><text:span text:style-name="T611">Regierung</text:span><text:span text:style-name="T330"><text:tab/><text:tab/></text:span><text:span text:style-name="T611">Diplomat</text:span><text:span text:style-name="T332"><text:tab/><text:tab/></text:span><text:span text:style-name="T611">Dilettant</text:span><text:span text:style-name="T472"><text:tab/> <text:s text:c="9"/></text:span><text:span text:style-name="T330"><text:line-break/></text:span><text:span text:style-name="T333">1 </text:span><text:span text:style-name="T473">Stärke</text:span><text:span text:style-name="T334">+1</text:span><text:span text:style-name="T333"><text:tab/><text:tab/></text:span><text:span text:style-name="T612">Verwaltung</text:span><text:span text:style-name="T333"><text:tab/><text:tab/></text:span><text:span text:style-name="T613">Wissenschaft</text:span><text:span text:style-name="T337"><text:tab/></text:span><text:span text:style-name="T613">Verwaltung</text:span><text:span text:style-name="T337"><text:tab/><text:tab/></text:span><text:span text:style-name="T613">Recht<text:tab/></text:span><text:span text:style-name="T443"><text:tab/><text:tab/></text:span><text:span text:style-name="T613">Geselligkeit</text:span><text:span text:style-name="T555"><text:tab/></text:span><text:span text:style-name="T473"><text:tab/></text:span><text:span text:style-name="T337"><text:line-break/></text:span><text:span text:style-name="T333">2 </text:span><text:span text:style-name="T473">Geschick</text:span><text:span text:style-name="T333">+1<text:tab/></text:span><text:span text:style-name="T612">Recht<text:tab/><text:tab/></text:span><text:span text:style-name="T333"><text:tab/></text:span><text:span text:style-name="T613">Recht<text:tab/><text:tab/></text:span><text:span text:style-name="T473"><text:tab/></text:span><text:span text:style-name="T613">Recht<text:tab/></text:span><text:span text:style-name="T383"><text:tab/></text:span><text:span text:style-name="T337"><text:tab/></text:span><text:span text:style-name="T613">Geselligkeit</text:span><text:span text:style-name="T443"><text:tab/><text:tab/></text:span><text:span text:style-name="T613">Täuschen</text:span><text:span text:style-name="T443"><text:tab/><text:tab/></text:span><text:span text:style-name="T337"><text:line-break/></text:span><text:span text:style-name="T333">3 </text:span><text:span text:style-name="T473">Ausdauer</text:span><text:span text:style-name="T411">+1</text:span><text:span text:style-name="T333"><text:tab/></text:span><text:span text:style-name="T612">Elektronik</text:span><text:span text:style-name="T384"><text:tab/></text:span><text:span text:style-name="T333"><text:tab/></text:span><text:span text:style-name="T613">Sprachen</text:span><text:span text:style-name="T338"><text:tab/><text:tab/></text:span><text:span text:style-name="T613">Handel</text:span><text:span text:style-name="T387">n</text:span><text:span text:style-name="T337"><text:tab/><text:tab/></text:span><text:span text:style-name="T612">Elektronik<text:tab/></text:span><text:span text:style-name="T443"><text:tab/></text:span><text:span text:style-name="T614">Flieger</text:span><text:span text:style-name="T473"><text:tab/><text:tab/></text:span><text:span text:style-name="T337"><text:line-break/></text:span><text:span text:style-name="T333">4 </text:span><text:span text:style-name="T612">Glücksspiel</text:span><text:span text:style-name="T333"><text:tab/></text:span><text:span text:style-name="T612">Diplomat<text:tab/></text:span><text:span text:style-name="T333"><text:tab/></text:span><text:span text:style-name="T613">Anführer</text:span><text:span text:style-name="T473"><text:tab/><text:tab/></text:span><text:span text:style-name="T613">Diplomat</text:span><text:span text:style-name="T337"><text:tab/><text:tab/></text:span><text:span text:style-name="T613">Steward</text:span><text:span text:style-name="T443"><text:tab/><text:tab/></text:span><text:span text:style-name="T614">Unterwelt</text:span><text:span text:style-name="T473"><text:tab/><text:tab/></text:span><text:span text:style-name="T337"><text:line-break/></text:span><text:span text:style-name="T333">5 </text:span><text:span text:style-name="T612">Schusswaffen</text:span><text:span text:style-name="T333"><text:tab/></text:span><text:span text:style-name="T612">Ermitteln</text:span><text:span text:style-name="T555"><text:tab/></text:span><text:span text:style-name="T333"><text:tab/></text:span><text:span text:style-name="T613">Diplomat</text:span><text:span text:style-name="T337"><text:tab/><text:tab/></text:span><text:span text:style-name="T613">Anführer</text:span><text:span text:style-name="T383"><text:tab/></text:span><text:span text:style-name="T337"><text:tab/></text:span><text:span text:style-name="T613">Diplomat</text:span><text:span text:style-name="T473"><text:tab/></text:span><text:span text:style-name="T443"><text:tab/></text:span><text:span text:style-name="T614">Glücksspiel</text:span><text:span text:style-name="T473"><text:tab/></text:span><text:span text:style-name="T337"><text:line-break/></text:span><text:span text:style-name="T333">6 </text:span><text:span text:style-name="T612">Nahkampf</text:span><text:span text:style-name="T333"><text:tab/></text:span><text:span text:style-name="T612">Überreden<text:tab/></text:span><text:span text:style-name="T333"><text:tab/></text:span><text:span text:style-name="T613">Kunst<text:tab/></text:span><text:span text:style-name="T412"><text:tab/><text:tab/></text:span><text:span text:style-name="T612">Überreden</text:span><text:span text:style-name="T411"><text:tab/></text:span><text:span text:style-name="T337"><text:tab/></text:span><text:span text:style-name="T613">Täuschen</text:span><text:span text:style-name="T443"><text:tab/><text:tab/></text:span><text:span text:style-name="T614">Alleskönner</text:span><text:span text:style-name="T555"><text:tab/></text:span><text:span text:style-name="T473"><text:tab/></text:span><text:span text:style-name="T411"><text:line-break/></text:span><text:span text:style-name="T343">* </text:span><text:span text:style-name="T344">nur mit </text:span><text:span text:style-name="T343">Bildung</text:span><text:span text:style-name="T345">≥</text:span><text:span text:style-name="T473">8</text:span></text:p>
      <text:p text:style-name="P48"><text:span text:style-name="T257">Rang-Boni<text:tab/><text:tab/><text:tab/><text:tab/><text:tab/><text:tab/><text:tab/><text:tab/><text:tab/></text:span><text:span text:style-name="T258">Abfindung</text:span><text:span text:style-name="T259"> </text:span><text:span text:style-name="T140">w6</text:span><text:span text:style-name="T257"><text:line-break/></text:span><text:span text:style-name="T260">Rang</text:span><text:span text:style-name="T261"><text:tab/></text:span><text:span text:style-name="T615">Regierung</text:span><text:span text:style-name="T388"><text:tab/><text:tab/></text:span><text:span text:style-name="T615">Diplomat<text:tab/><text:tab/>Dilletant</text:span><text:span text:style-name="T444"><text:tab/> <text:s text:c="5"/></text:span><text:span text:style-name="T415"><text:tab/></text:span><text:span text:style-name="T263">w6<text:tab/>Geld<text:tab/><text:tab/>Sachwert </text:span><text:span text:style-name="T261"><text:line-break/></text:span><text:span text:style-name="T262">0<text:tab/>-</text:span><text:span text:style-name="T475"><text:tab/><text:tab/><text:tab/>-<text:tab/><text:tab/></text:span><text:span text:style-name="T262"><text:tab/>-<text:tab/><text:tab/><text:tab/></text:span><text:span text:style-name="T264">1<text:tab/> <text:s/></text:span><text:span text:style-name="T556">1</text:span><text:span text:style-name="T449">0</text:span><text:span text:style-name="T616">0</text:span><text:span text:style-name="T264">00</text:span><text:span text:style-name="T265">₵<text:tab/></text:span><text:span text:style-name="T556">1 Schiffsanteil</text:span><text:span text:style-name="T476"> </text:span><text:span text:style-name="T556">(1</text:span><text:span text:style-name="T449">0</text:span><text:span text:style-name="T264">00</text:span><text:span text:style-name="T265">₵/</text:span><text:span text:style-name="T556">Jahr)</text:span><text:span text:style-name="T262"><text:line-break/>1<text:tab/></text:span><text:span text:style-name="T617">Verwaltung</text:span><text:span text:style-name="T415"> 1<text:tab/></text:span><text:span text:style-name="T617">Verwaltung 1</text:span><text:span text:style-name="T415"><text:tab/>-<text:tab/><text:tab/><text:tab/>2</text:span><text:span text:style-name="T264"><text:tab/> <text:s/></text:span><text:span text:style-name="T616">1</text:span><text:span text:style-name="T449">0</text:span><text:span text:style-name="T264">0</text:span><text:span text:style-name="T616">0</text:span><text:span text:style-name="T264">0</text:span><text:span text:style-name="T265">₵<text:tab/></text:span><text:span text:style-name="T616">2</text:span><text:span text:style-name="T556"> Schiffsanteil</text:span><text:span text:style-name="T618">e</text:span><text:span text:style-name="T476"> </text:span><text:span text:style-name="T556">(</text:span><text:span text:style-name="T616">2</text:span><text:span text:style-name="T449">0</text:span><text:span text:style-name="T264">00</text:span><text:span text:style-name="T265">₵/</text:span><text:span text:style-name="T556">Jahr)</text:span><text:span text:style-name="T262"><text:line-break/>2<text:tab/></text:span><text:span text:style-name="T617">-</text:span><text:span text:style-name="T262"><text:tab/><text:tab/><text:tab/>-</text:span><text:span text:style-name="T475"><text:tab/><text:tab/></text:span><text:span text:style-name="T391"><text:tab/></text:span><text:span text:style-name="T617">Geselligkeit 1</text:span><text:span text:style-name="T262"><text:tab/></text:span><text:span text:style-name="T264">3<text:tab/> <text:s/></text:span><text:span text:style-name="T476">5</text:span><text:span text:style-name="T449">0</text:span><text:span text:style-name="T264">00</text:span><text:span text:style-name="T616">0</text:span><text:span text:style-name="T265">₵<text:tab/></text:span><text:span text:style-name="T616">Klingenwaffe</text:span><text:span text:style-name="T262"><text:line-break/>3<text:tab/></text:span><text:span text:style-name="T617">Recht 1</text:span><text:span text:style-name="T475"><text:tab/><text:tab/></text:span><text:span text:style-name="T617">Recht 1</text:span><text:span text:style-name="T563"><text:tab/><text:tab/>-</text:span><text:span text:style-name="T262"><text:tab/><text:tab/><text:tab/></text:span><text:span text:style-name="T475">4<text:tab/> <text:s/></text:span><text:span text:style-name="T616">5</text:span><text:span text:style-name="T264">0</text:span><text:span text:style-name="T449">0</text:span><text:span text:style-name="T264">0</text:span><text:span text:style-name="T616">0</text:span><text:span text:style-name="T265">₵<text:tab/></text:span><text:span text:style-name="T449">Sozialstatus+</text:span><text:span text:style-name="T616">1</text:span><text:span text:style-name="T262"><text:line-break/>4<text:tab/></text:span><text:span text:style-name="T475">-</text:span><text:span text:style-name="T262"><text:tab/><text:tab/><text:tab/>-<text:tab/><text:tab/><text:tab/></text:span><text:span text:style-name="T617">Überreden</text:span><text:span text:style-name="T475"> 1</text:span><text:span text:style-name="T391"><text:tab/></text:span><text:span text:style-name="T475">5<text:tab/></text:span><text:span text:style-name="T616">1</text:span><text:span text:style-name="T248">0</text:span><text:span text:style-name="T264">00</text:span><text:span text:style-name="T449">0</text:span><text:span text:style-name="T616">0</text:span><text:span text:style-name="T265">₵<text:tab/></text:span><text:span text:style-name="T476">TAS Mitgliedschaft</text:span><text:span text:style-name="T262"><text:line-break/>5<text:tab/></text:span><text:span text:style-name="T617">Anführer 1</text:span><text:span text:style-name="T445"><text:tab/></text:span><text:span text:style-name="T617">Diplomatie 1</text:span><text:span text:style-name="T445"><text:tab/></text:span><text:span text:style-name="T475">-<text:tab/><text:tab/></text:span><text:span text:style-name="T262"><text:tab/></text:span><text:span text:style-name="T264">6<text:tab/></text:span><text:span text:style-name="T616">1</text:span><text:span text:style-name="T264">00</text:span><text:span text:style-name="T248">0</text:span><text:span text:style-name="T449">0</text:span><text:span text:style-name="T616">0</text:span><text:span text:style-name="T265">₵<text:tab/></text:span><text:span text:style-name="T616">Yacht</text:span><text:span text:style-name="T619">|Safari Schiff</text:span><text:span text:style-name="T616"> </text:span><text:span text:style-name="T619">25%</text:span><text:span text:style-name="T262"><text:line-break/>6<text:tab/>-<text:tab/><text:tab/><text:tab/>-<text:tab/><text:tab/><text:tab/></text:span><text:span text:style-name="T617">Alleskönner </text:span><text:span text:style-name="T475">1</text:span><text:span text:style-name="T391"><text:tab/></text:span><text:span text:style-name="T475">7<text:tab/></text:span><text:span text:style-name="T616">2</text:span><text:span text:style-name="T264">000</text:span><text:span text:style-name="T449">0</text:span><text:span text:style-name="T616">0</text:span><text:span text:style-name="T265">₵<text:tab/></text:span><text:span text:style-name="T620">Sozialstatus+</text:span><text:span text:style-name="T621">1 und Yacht</text:span><text:span text:style-name="T622">|Safari Schiff</text:span><text:span text:style-name="T621"> </text:span><text:span text:style-name="T622">25%</text:span></text:p>
      <text:p text:style-name="P25"><text:span text:style-name="T274">Unglück </text:span><text:span text:style-name="T275">w6</text:span><text:span text:style-name="T276"> </text:span><text:span text:style-name="T277">(nur wenn „Durchkommen“ </text:span><text:span text:style-name="T278">gescheitert ist </text:span><text:span text:style-name="T277">oder bei entsprechendem Ereignis)</text:span><text:span text:style-name="T279"><text:line-break/>1<text:tab/></text:span><text:span text:style-name="T280">S</text:span><text:span text:style-name="T279">chwer</text:span><text:span text:style-name="T280">e</text:span><text:span text:style-name="T279"> </text:span><text:span text:style-name="T280">V</text:span><text:span text:style-name="T279">erletz</text:span><text:span text:style-name="T280">ung</text:span><text:span text:style-name="T279">: </text:span><text:span text:style-name="T281">siehe </text:span><text:span text:style-name="T279">2 auf Verletzung</text:span><text:span text:style-name="T281">s-Tabelle</text:span><text:span text:style-name="T279"> </text:span><text:span text:style-name="T282">oder 2x w6 </text:span><text:span text:style-name="T281">werfen</text:span><text:span text:style-name="T282"> und </text:span><text:span text:style-name="T283">niedrigeres</text:span><text:span text:style-name="T282"> nehmen</text:span><text:span text:style-name="T279"><text:line-break/>2<text:tab/></text:span><text:span text:style-name="T623">Ein peinlicher </text:span><text:span text:style-name="T624">Familien-Skandal </text:span><text:span text:style-name="T623">wirft auch ein schlechtes Licht auf dich</text:span><text:span text:style-name="T279">:</text:span><text:span text:style-name="T569"> </text:span><text:span text:style-name="T625">Sozialstatus+</text:span><text:span text:style-name="T626">1</text:span><text:span text:style-name="T285"><text:line-break/></text:span><text:span text:style-name="T279">3<text:tab/></text:span><text:span text:style-name="T627">Bewaffneter Aufstand, </text:span><text:span text:style-name="T623">du musst sofort vor dem Mob fliehen</text:span><text:span text:style-name="T279">: </text:span><text:span text:style-name="T627">Schleichen|Täuschen 8+</text:span><text:span text:style-name="T570"> </text:span><text:span text:style-name="T627">nein</text:span><text:span text:style-name="T570">→</text:span><text:span text:style-name="T627">verletzt</text:span><text:span text:style-name="T276"><text:line-break/>4<text:tab/></text:span><text:span text:style-name="T623">Du kannst eine p</text:span><text:span text:style-name="T628">olitische Intrige </text:span><text:span text:style-name="T623">gegen dich knapp abwehren</text:span><text:span text:style-name="T276">: </text:span><text:span text:style-name="T628">Diplomatie+1|Recht</text:span><text:span text:style-name="T454">+1, </text:span><text:span text:style-name="T629">Rivale</text:span><text:span text:style-name="T628">+1</text:span><text:span text:style-name="T276"><text:line-break/>5<text:tab/></text:span><text:span text:style-name="T623">Ein </text:span><text:span text:style-name="T629">Attentat auf dich </text:span><text:span text:style-name="T623">scheitert in letzter Sekunde</text:span><text:span text:style-name="T354">:</text:span><text:span text:style-name="T276"> </text:span><text:span text:style-name="T629">Ausdauer 8+ </text:span><text:span text:style-name="T627">nein</text:span><text:span text:style-name="T570">→</text:span><text:span text:style-name="T627">verletzt</text:span><text:span text:style-name="T276"><text:line-break/>6<text:tab/></text:span><text:span text:style-name="T287">Du erleidest eine </text:span><text:span text:style-name="T288">V</text:span><text:span text:style-name="T276">erletz</text:span><text:span text:style-name="T288">ung: </text:span><text:span text:style-name="T281">Wurf auf Verletzungs-Tabelle</text:span></text:p>
      <text:p text:style-name="P26"><text:span text:style-name="T24">Ereignis 2w6</text:span><text:line-break/><text:span text:style-name="T355">2</text:span><text:tab/><text:span text:style-name="T356">Du hast </text:span>Glück im Unglück: <text:span text:style-name="T357">Wurf auf </text:span>Unglück<text:span text:style-name="T358">s-Tabelle</text:span>, aber <text:span text:style-name="T356">deine </text:span>Karriere <text:span text:style-name="T356">ist </text:span>nicht beendet<text:line-break/><text:span text:style-name="T355">3</text:span><text:tab/><text:span text:style-name="T630">Aufforderung zum Duell </text:span><text:span text:style-name="T631">um deine Ehre</text:span><text:span text:style-name="T630">?</text:span><text:span text:style-name="T488">: </text:span><text:span text:style-name="T630">abgelehnt</text:span><text:span text:style-name="T632">→</text:span><text:span text:style-name="T630">Sozialstatus</text:span><text:span text:style-name="T632">-1 </text:span><text:span text:style-name="T630">akzeptiert→Klingen 8+<text:line-break/><text:tab/>Klingen+</text:span><text:span text:style-name="T632">1|</text:span><text:span text:style-name="T630">Anführen+1|Taktik+1|</text:span><text:span text:style-name="T632">Täuschen</text:span><text:span text:style-name="T630">+</text:span><text:span text:style-name="T632">1 </text:span><text:span text:style-name="T630">ja→Sozialstatus+1 nein→verletzt</text:span><text:span text:style-name="T359"><text:line-break/></text:span><text:span text:style-name="T355">4<text:tab/></text:span><text:span text:style-name="T633">Extravagante Eskapade</text:span><text:span text:style-name="T631">n bereichern deine Erfahrung</text:span><text:span text:style-name="T634">: </text:span><text:span text:style-name="T633">Tiere </text:span><text:span text:style-name="T490">1</text:span><text:span text:style-name="T633">|Kunst 1|Geselligkeit 1|Unterwelt 1</text:span><text:span text:style-name="T359"><text:line-break/></text:span><text:span text:style-name="T362">5<text:tab/></text:span><text:span text:style-name="T631">Ein entfernter Verwandter hinterlässt dir eine unbedeutende </text:span><text:span text:style-name="T635">Erbschaft:</text:span><text:span text:style-name="T490"> </text:span><text:span text:style-name="T635">Abschlags-Wurf +1</text:span><text:span text:style-name="T362"><text:line-break/>6<text:tab/></text:span><text:span text:style-name="T631">Du erweist dich als </text:span><text:span text:style-name="T635">Politprofi</text:span><text:span text:style-name="T362">: </text:span><text:span text:style-name="T635">Recht 1|Verwaltung 1|Diplomatie 1|Überreden</text:span><text:span text:style-name="T634"> 1 </text:span><text:span text:style-name="T635">und Rivale+1</text:span><text:span text:style-name="T362"><text:line-break/>7<text:tab/>Lebens-Ereignis: </text:span><text:span text:style-name="T363">2</text:span><text:span text:style-name="T364">w6 auf </text:span><text:span text:style-name="T363">die </text:span><text:span text:style-name="T364">Tabelle</text:span><text:span text:style-name="T362"><text:line-break/>8<text:tab/></text:span><text:span text:style-name="T631">Einer </text:span><text:span text:style-name="T635">Adels-Verschwörung anschließen?</text:span><text:span text:style-name="T362">: </text:span><text:span text:style-name="T635">nein→Feind+1 ja→Täuschen|Übereden 8+<text:line-break/><text:tab/>ja→Täuschen+1|Überreden+1|Taktik+1|Geselligkeit+1 nein→Unglücksfall</text:span><text:span text:style-name="T362"><text:line-break/></text:span><text:span text:style-name="T161">9<text:tab/></text:span><text:span text:style-name="T636">Neid &amp; Eifersucht </text:span><text:span text:style-name="T631">deiner Standesgenossen spornt dich an</text:span><text:span text:style-name="T161">: </text:span><text:span text:style-name="T637">Feind+1, +</text:span><text:span text:style-name="T493">2 auf Beförderungs-Wurf</text:span><text:span text:style-name="T161"><text:line-break/>10<text:tab/></text:span><text:span text:style-name="T631">Ein </text:span><text:span text:style-name="T638">Ball zu deinen Ehren</text:span><text:span text:style-name="T368">: </text:span><text:span text:style-name="T638">Geselligkeit+1|Diplomatie+1|Überreden+1|Steward+1, Rivale+1, Freund+1</text:span><text:span text:style-name="T368"><text:line-break/>11<text:tab/></text:span><text:span text:style-name="T631">Du wirst von einem Angehörigen des </text:span><text:span text:style-name="T638">Hochadel</text:span><text:span text:style-name="T631">s protegiert</text:span><text:span text:style-name="T369">: </text:span><text:span text:style-name="T638">Anführen</text:span><text:span text:style-name="T493">+1|+4 auf Beförderungs-Wurf</text:span><text:span text:style-name="T161"><text:line-break/></text:span><text:span text:style-name="T371">12<text:tab/></text:span><text:span text:style-name="T631">Ein s</text:span><text:span text:style-name="T638">pektakulärer Erfolg </text:span><text:span text:style-name="T631">macht dich bekannt</text:span><text:span text:style-name="T402">!</text:span><text:span text:style-name="T371">: sofortige </text:span><text:span text:style-name="T161">Beförderung</text:span></text:p>
      <text:p text:style-name="P49"><text:span text:style-name="T372">Beförderung</text:span><text:span text:style-name="T373">:<text:tab/></text:span><text:span text:style-name="T639">Regierung</text:span><text:span text:style-name="T319"> </text:span><text:span text:style-name="T599">Ausdauer</text:span><text:span text:style-name="T319"> </text:span><text:span text:style-name="T640">6</text:span><text:span text:style-name="T319">+<text:tab/><text:tab/></text:span><text:span text:style-name="T639">Diplomat</text:span><text:span text:style-name="T319"> </text:span><text:span text:style-name="T640">Sozialstatus</text:span><text:span text:style-name="T319"> </text:span><text:span text:style-name="T640">7</text:span><text:span text:style-name="T319">+<text:tab/><text:tab/></text:span><text:span text:style-name="T639">Dilettant</text:span><text:span text:style-name="T319"> </text:span><text:span text:style-name="T640">Intellekt</text:span><text:span text:style-name="T319"> </text:span><text:span text:style-name="T640">8</text:span><text:span text:style-name="T319">+</text:span></text:p>
      <text:p text:style-name="P50"><text:span text:style-name="T641">10</text:span><text:span text:style-name="T234"> </text:span><text:span text:style-name="T642">Gangster</text:span><text:span text:style-name="T532"><text:tab/><text:tab/><text:tab/><text:tab/></text:span><text:span text:style-name="T235">Bewerbung</text:span><text:span text:style-name="T9">: </text:span><text:span text:style-name="T643">Geschick</text:span><text:span text:style-name="T440"> </text:span><text:span text:style-name="T643">6</text:span><text:span text:style-name="T440">+ </text:span><text:span text:style-name="T236">(-1 pro vorheriger Karriere)<text:line-break/></text:span><text:span text:style-name="T237"><text:tab/><text:tab/><text:tab/><text:tab/><text:tab/><text:tab/><text:tab/><text:tab/></text:span><text:span text:style-name="T238">we</text:span><text:span text:style-name="T239">nn nicht </text:span><text:span text:style-name="T240">angenommen</text:span><text:span text:style-name="T239">: </text:span><text:span text:style-name="T241">Verpflichtet</text:span><text:span text:style-name="T239"> </text:span><text:span text:style-name="T242">oder </text:span><text:span text:style-name="T243">Herumtreiber<text:line-break/></text:span><text:span text:style-name="T323"><text:tab/><text:tab/><text:tab/><text:tab/>Durchkommen<text:tab/>Beförderung<text:tab/><text:line-break/></text:span><text:span text:style-name="T643">Dieb</text:span><text:span text:style-name="T324"><text:tab/><text:tab/><text:tab/></text:span><text:span text:style-name="T644">Intellekt</text:span><text:span text:style-name="T324"> </text:span><text:span text:style-name="T645">6</text:span><text:span text:style-name="T324">+<text:tab/><text:tab/></text:span><text:span text:style-name="T645">Geschick</text:span><text:span text:style-name="T324"> </text:span><text:span text:style-name="T646">6</text:span><text:span text:style-name="T324">+ </text:span><text:span text:style-name="T329"><text:line-break/></text:span><text:span text:style-name="T643">Schläger</text:span><text:span text:style-name="T647"><text:tab/><text:tab/></text:span><text:span text:style-name="T324"><text:tab/></text:span><text:span text:style-name="T645">Ausdauer</text:span><text:span text:style-name="T324"> </text:span><text:span text:style-name="T645">6</text:span><text:span text:style-name="T324">+<text:tab/><text:tab/></text:span><text:span text:style-name="T648">Stärke</text:span><text:span text:style-name="T324"> </text:span><text:span text:style-name="T648">6</text:span><text:span text:style-name="T324">+</text:span><text:span text:style-name="T329"><text:line-break/></text:span><text:span text:style-name="T643">Pirat</text:span><text:span text:style-name="T649"><text:tab/></text:span><text:span text:style-name="T324"><text:tab/><text:tab/></text:span><text:span text:style-name="T645">Geschick</text:span><text:span text:style-name="T324"> </text:span><text:span text:style-name="T645">6</text:span><text:span text:style-name="T324">+<text:tab/><text:tab/></text:span><text:span text:style-name="T646">Intellekt</text:span><text:span text:style-name="T324"> </text:span><text:span text:style-name="T648">6</text:span><text:span text:style-name="T324">+</text:span></text:p>
      <text:p text:style-name="P51"><text:span text:style-name="T650">Skills</text:span><text:span text:style-name="T651"> </text:span><text:span text:style-name="T652">w6</text:span><text:span text:style-name="T653"><text:line-break/></text:span><text:span text:style-name="T654"> <text:s text:c="2"/></text:span><text:span text:style-name="T655">Persönlich<text:tab/>Basis<text:tab/><text:tab/><text:tab/></text:span><text:span text:style-name="T656">Fortgesch</text:span><text:span text:style-name="T657">ritten</text:span><text:span text:style-name="T656">*</text:span><text:span text:style-name="T655"><text:tab/></text:span><text:span text:style-name="T658">Dieb</text:span><text:span text:style-name="T655"><text:tab/><text:tab/><text:tab/></text:span><text:span text:style-name="T658">Schläger</text:span><text:span text:style-name="T659"><text:tab/><text:tab/></text:span><text:span text:style-name="T658">Pirat</text:span><text:span text:style-name="T660"><text:tab/> <text:s text:c="9"/></text:span><text:span text:style-name="T655"><text:line-break/></text:span><text:span text:style-name="T661">1 </text:span><text:span text:style-name="T662">Geselligkeit</text:span><text:span text:style-name="T661"><text:tab/></text:span><text:span text:style-name="T662">Täuschen</text:span><text:span text:style-name="T661"><text:tab/><text:tab/></text:span><text:span text:style-name="T663">Elektronik<text:tab/></text:span><text:span text:style-name="T664"><text:tab/></text:span><text:span text:style-name="T663">Schleichen</text:span><text:span text:style-name="T664"><text:tab/><text:tab/></text:span><text:span text:style-name="T665">Schusswaffen</text:span><text:span text:style-name="T666"><text:tab/></text:span><text:span text:style-name="T665">Pilot</text:span><text:span text:style-name="T667"><text:tab/></text:span><text:span text:style-name="T668"><text:tab/></text:span><text:span text:style-name="T664"><text:line-break/></text:span><text:span text:style-name="T661">2 </text:span><text:span text:style-name="T668">Geschick</text:span><text:span text:style-name="T661">+1<text:tab/></text:span><text:span text:style-name="T663">Aufklärung</text:span><text:span text:style-name="T669"><text:tab/></text:span><text:span text:style-name="T661"><text:tab/></text:span><text:span text:style-name="T663">Navigation</text:span><text:span text:style-name="T662"><text:tab/></text:span><text:span text:style-name="T668"><text:tab/></text:span><text:span text:style-name="T663">Elektronik</text:span><text:span text:style-name="T670"><text:tab/></text:span><text:span text:style-name="T664"><text:tab/></text:span><text:span text:style-name="T665">Nahkampf</text:span><text:span text:style-name="T666"><text:tab/><text:tab/></text:span><text:span text:style-name="T665">Astrogation</text:span><text:span text:style-name="T666"><text:tab/><text:tab/></text:span><text:span text:style-name="T664"><text:line-break/></text:span><text:span text:style-name="T661">3 </text:span><text:span text:style-name="T668">Ausdauer</text:span><text:span text:style-name="T671">+1</text:span><text:span text:style-name="T661"><text:tab/></text:span><text:span text:style-name="T663">Athletik</text:span><text:span text:style-name="T672"><text:tab/></text:span><text:span text:style-name="T661"><text:tab/></text:span><text:span text:style-name="T663">Medizin</text:span><text:span text:style-name="T673"><text:tab/><text:tab/></text:span><text:span text:style-name="T665">Aufklärer</text:span><text:span text:style-name="T664"><text:tab/><text:tab/></text:span><text:span text:style-name="T665">Unterhalt</text:span><text:span text:style-name="T669"><text:tab/></text:span><text:span text:style-name="T666"><text:tab/></text:span><text:span text:style-name="T665">Turmschütze</text:span><text:span text:style-name="T668"><text:tab/></text:span><text:span text:style-name="T664"><text:line-break/></text:span><text:span text:style-name="T661">4 </text:span><text:span text:style-name="T669">Glücksspiel</text:span><text:span text:style-name="T661"><text:tab/></text:span><text:span text:style-name="T669">Schusswaffen</text:span><text:span text:style-name="T661"><text:tab/></text:span><text:span text:style-name="T663">Ermitteln</text:span><text:span text:style-name="T668"><text:tab/><text:tab/></text:span><text:span text:style-name="T665">Unterwelt</text:span><text:span text:style-name="T664"><text:tab/><text:tab/></text:span><text:span text:style-name="T665">Überleben<text:tab/></text:span><text:span text:style-name="T666"><text:tab/></text:span><text:span text:style-name="T665">Ingenieur</text:span><text:span text:style-name="T668"><text:tab/><text:tab/></text:span><text:span text:style-name="T664"><text:line-break/></text:span><text:span text:style-name="T661">5 </text:span><text:span text:style-name="T669">Nahkampf</text:span><text:span text:style-name="T661"><text:tab/></text:span><text:span text:style-name="T663">Schleichen</text:span><text:span text:style-name="T667"><text:tab/></text:span><text:span text:style-name="T661"><text:tab/></text:span><text:span text:style-name="T663">Handel</text:span><text:span text:style-name="T674">n</text:span><text:span text:style-name="T664"><text:tab/><text:tab/></text:span><text:span text:style-name="T665">Täuschen</text:span><text:span text:style-name="T670"><text:tab/></text:span><text:span text:style-name="T664"><text:tab/></text:span><text:span text:style-name="T665">Athletik</text:span><text:span text:style-name="T668"><text:tab/></text:span><text:span text:style-name="T666"><text:tab/></text:span><text:span text:style-name="T665">Raumanzug</text:span><text:span text:style-name="T668"><text:tab/></text:span><text:span text:style-name="T664"><text:line-break/></text:span><text:span text:style-name="T661">6 </text:span><text:span text:style-name="T669">Schusswaffen</text:span><text:span text:style-name="T661"><text:tab/></text:span><text:span text:style-name="T663">Unterwelt</text:span><text:span text:style-name="T669"><text:tab/></text:span><text:span text:style-name="T661"><text:tab/></text:span><text:span text:style-name="T663">Recht<text:tab/></text:span><text:span text:style-name="T675"><text:tab/><text:tab/></text:span><text:span text:style-name="T665">Athletik</text:span><text:span text:style-name="T671"><text:tab/></text:span><text:span text:style-name="T664"><text:tab/></text:span><text:span text:style-name="T665">Fahrer</text:span><text:span text:style-name="T666"><text:tab/><text:tab/></text:span><text:span text:style-name="T665">Nahkampf</text:span><text:span text:style-name="T667"><text:tab/></text:span><text:span text:style-name="T668"><text:tab/></text:span><text:span text:style-name="T671"><text:line-break/></text:span><text:span text:style-name="T676">* </text:span><text:span text:style-name="T677">nur mit </text:span><text:span text:style-name="T676">Bildung</text:span><text:span text:style-name="T678">≥</text:span><text:span text:style-name="T679">10</text:span></text:p>
      <text:p text:style-name="P52"><text:span text:style-name="T257">Rang-Boni<text:tab/><text:tab/><text:tab/><text:tab/><text:tab/><text:tab/><text:tab/><text:tab/><text:tab/></text:span><text:span text:style-name="T258">Abfindung</text:span><text:span text:style-name="T259"> </text:span><text:span text:style-name="T140">w6</text:span><text:span text:style-name="T257"><text:line-break/></text:span><text:span text:style-name="T260">Rang</text:span><text:span text:style-name="T261"><text:tab/></text:span><text:span text:style-name="T680">Dieb</text:span><text:span text:style-name="T388"><text:tab/><text:tab/><text:tab/></text:span><text:span text:style-name="T680">Schläger</text:span><text:span text:style-name="T615"><text:tab/><text:tab/></text:span><text:span text:style-name="T680">Pirat</text:span><text:span text:style-name="T615"><text:tab/><text:tab/> <text:s text:c="7"/></text:span><text:span text:style-name="T415"><text:tab/></text:span><text:span text:style-name="T263">w6<text:tab/>Geld<text:tab/><text:tab/>Sachwert <text:tab/><text:tab/><text:tab/><text:tab/><text:tab/></text:span><text:span text:style-name="T261"><text:line-break/></text:span><text:span text:style-name="T262">0<text:tab/>-</text:span><text:span text:style-name="T475"><text:tab/><text:tab/><text:tab/>-<text:tab/><text:tab/></text:span><text:span text:style-name="T262"><text:tab/>-<text:tab/><text:tab/><text:tab/></text:span><text:span text:style-name="T264">1<text:tab/> <text:s/><text:tab/>-</text:span><text:span text:style-name="T265"><text:tab/></text:span><text:span text:style-name="T556">1 Schiffsanteil</text:span><text:span text:style-name="T476"> </text:span><text:span text:style-name="T556">(1</text:span><text:span text:style-name="T449">0</text:span><text:span text:style-name="T264">00</text:span><text:span text:style-name="T265">₵/</text:span><text:span text:style-name="T556">Jahr)</text:span><text:span text:style-name="T262"><text:line-break/>1<text:tab/></text:span><text:span text:style-name="T681">Schleichen</text:span><text:span text:style-name="T415"> 1<text:tab/></text:span><text:span text:style-name="T617">Überreden 1</text:span><text:span text:style-name="T415"><text:tab/></text:span><text:span text:style-name="T682">Pilot</text:span><text:span text:style-name="T683"> 1</text:span><text:span text:style-name="T682">|Turmschütze 1</text:span><text:span text:style-name="T415"><text:tab/>2</text:span><text:span text:style-name="T264"><text:tab/> <text:s/><text:tab/>-</text:span><text:span text:style-name="T265"><text:tab/></text:span><text:span text:style-name="T618">Waffe</text:span><text:span text:style-name="T262"><text:line-break/>2<text:tab/></text:span><text:span text:style-name="T617">-</text:span><text:span text:style-name="T262"><text:tab/><text:tab/><text:tab/>-</text:span><text:span text:style-name="T475"><text:tab/><text:tab/></text:span><text:span text:style-name="T391"><text:tab/>-<text:tab/><text:tab/></text:span><text:span text:style-name="T262"><text:tab/></text:span><text:span text:style-name="T264">3<text:tab/> <text:s/></text:span><text:span text:style-name="T618">1</text:span><text:span text:style-name="T449">0</text:span><text:span text:style-name="T264">00</text:span><text:span text:style-name="T616">0</text:span><text:span text:style-name="T265">₵<text:tab/></text:span><text:span text:style-name="T618">Intellekt+1</text:span><text:span text:style-name="T262"><text:line-break/>3<text:tab/></text:span><text:span text:style-name="T681">Unterwelt</text:span><text:span text:style-name="T617"> 1</text:span><text:span text:style-name="T475"><text:tab/></text:span><text:span text:style-name="T682">Schussw.</text:span><text:span text:style-name="T683"> 1</text:span><text:span text:style-name="T682">|Nahkampf</text:span><text:span text:style-name="T563"><text:tab/></text:span><text:span text:style-name="T682">Schussw.</text:span><text:span text:style-name="T683"> 1</text:span><text:span text:style-name="T682">|Nahkampf</text:span><text:span text:style-name="T262"><text:tab/></text:span><text:span text:style-name="T475">4<text:tab/> <text:s/></text:span><text:span text:style-name="T618">1</text:span><text:span text:style-name="T264">0</text:span><text:span text:style-name="T449">0</text:span><text:span text:style-name="T264">0</text:span><text:span text:style-name="T616">0</text:span><text:span text:style-name="T265">₵<text:tab/></text:span><text:span text:style-name="T618">w6</text:span><text:span text:style-name="T556"> Schiffsanteil</text:span><text:span text:style-name="T618">e</text:span><text:span text:style-name="T476"> </text:span><text:span text:style-name="T556">(</text:span><text:span text:style-name="T618">je 1</text:span><text:span text:style-name="T449">0</text:span><text:span text:style-name="T264">00</text:span><text:span text:style-name="T265">₵/</text:span><text:span text:style-name="T556">Jahr)</text:span><text:span text:style-name="T262"><text:line-break/>4<text:tab/></text:span><text:span text:style-name="T475">-</text:span><text:span text:style-name="T262"><text:tab/><text:tab/><text:tab/>-<text:tab/><text:tab/><text:tab/></text:span><text:span text:style-name="T617">-</text:span><text:span text:style-name="T475"><text:tab/><text:tab/></text:span><text:span text:style-name="T391"><text:tab/></text:span><text:span text:style-name="T475">5<text:tab/></text:span><text:span text:style-name="T616"> <text:s/></text:span><text:span text:style-name="T618">5</text:span><text:span text:style-name="T264">00</text:span><text:span text:style-name="T449">0</text:span><text:span text:style-name="T616">0</text:span><text:span text:style-name="T265">₵<text:tab/></text:span><text:span text:style-name="T618">Rüstung</text:span><text:span text:style-name="T270"> </text:span><text:span text:style-name="T271">(max. 10000</text:span><text:span text:style-name="T265">₵, </text:span><text:span text:style-name="T271">TL12)</text:span><text:span text:style-name="T262"><text:line-break/>5<text:tab/></text:span><text:span text:style-name="T681">Aufklärer</text:span><text:span text:style-name="T617"> 1</text:span><text:span text:style-name="T445"><text:tab/></text:span><text:span text:style-name="T681">Unterwelt</text:span><text:span text:style-name="T617"> 1</text:span><text:span text:style-name="T445"><text:tab/></text:span><text:span text:style-name="T681">Anführer 1</text:span><text:span text:style-name="T262"><text:tab/></text:span><text:span text:style-name="T264">6<text:tab/></text:span><text:span text:style-name="T616">1</text:span><text:span text:style-name="T264">00</text:span><text:span text:style-name="T248">0</text:span><text:span text:style-name="T449">0</text:span><text:span text:style-name="T616">0</text:span><text:span text:style-name="T265">₵<text:tab/></text:span><text:span text:style-name="T618">Geschick+1</text:span><text:span text:style-name="T262"><text:line-break/>6<text:tab/>-<text:tab/><text:tab/><text:tab/>-<text:tab/><text:tab/><text:tab/>-</text:span><text:span text:style-name="T475"><text:tab/><text:tab/></text:span><text:span text:style-name="T391"><text:tab/></text:span><text:span text:style-name="T475">7<text:tab/></text:span><text:span text:style-name="T618">1</text:span><text:span text:style-name="T264">000</text:span><text:span text:style-name="T449">0</text:span><text:span text:style-name="T616">0</text:span><text:span text:style-name="T265">₵<text:tab/></text:span><text:span text:style-name="T616">2</text:span><text:span text:style-name="T618">w6</text:span><text:span text:style-name="T556"> Schiffsanteil</text:span><text:span text:style-name="T618">e</text:span><text:span text:style-name="T476"> </text:span><text:span text:style-name="T556">(</text:span><text:span text:style-name="T618">je 1</text:span><text:span text:style-name="T449">0</text:span><text:span text:style-name="T264">00</text:span><text:span text:style-name="T265">₵/</text:span><text:span text:style-name="T556">Jahr)</text:span></text:p>
      <text:p text:style-name="P25"><text:span text:style-name="T274">Unglück </text:span><text:span text:style-name="T275">w6</text:span><text:span text:style-name="T276"> </text:span><text:span text:style-name="T277">(nur wenn „Durchkommen“ </text:span><text:span text:style-name="T278">gescheitert ist </text:span><text:span text:style-name="T277">oder bei entsprechendem Ereignis)</text:span><text:span text:style-name="T279"><text:line-break/>1<text:tab/></text:span><text:span text:style-name="T280">S</text:span><text:span text:style-name="T279">chwer</text:span><text:span text:style-name="T280">e</text:span><text:span text:style-name="T279"> </text:span><text:span text:style-name="T280">V</text:span><text:span text:style-name="T279">erletz</text:span><text:span text:style-name="T280">ung</text:span><text:span text:style-name="T279">: </text:span><text:span text:style-name="T281">siehe </text:span><text:span text:style-name="T279">2 auf Verletzung</text:span><text:span text:style-name="T281">s-Tabelle</text:span><text:span text:style-name="T279"> </text:span><text:span text:style-name="T282">oder 2x w6 </text:span><text:span text:style-name="T281">werfen</text:span><text:span text:style-name="T282"> und </text:span><text:span text:style-name="T283">niedrigeres</text:span><text:span text:style-name="T282"> nehmen</text:span><text:span text:style-name="T279"><text:line-break/>2<text:tab/></text:span><text:span text:style-name="T684">Du wirst v</text:span><text:span text:style-name="T685">erhaftet</text:span><text:span text:style-name="T279">:</text:span><text:span text:style-name="T569"> </text:span><text:span text:style-name="T685">ab ins Gefängnis</text:span><text:span text:style-name="T285"><text:line-break/></text:span><text:span text:style-name="T279">3<text:tab/></text:span><text:span text:style-name="T685">V</text:span><text:span text:style-name="T684">on einem Freund v</text:span><text:span text:style-name="T685">erpfiffen</text:span><text:span text:style-name="T279">: </text:span><text:span text:style-name="T685">Freund|Kontakt→Feind, 2w6=2: ab ins Gefängnis</text:span><text:span text:style-name="T276"><text:line-break/>4<text:tab/></text:span><text:span text:style-name="T685">Schief gegangen</text:span><text:span text:style-name="T628">, </text:span><text:span text:style-name="T685">du musst fliehen</text:span><text:span text:style-name="T276">: </text:span><text:span text:style-name="T685">Täuschen </text:span><text:span text:style-name="T628">1|</text:span><text:span text:style-name="T685">Pilot 1|Athletik 1|Turmschütze 1</text:span><text:span text:style-name="T276"><text:line-break/>5<text:tab/></text:span><text:span text:style-name="T685">Flucht vor einem Polizist</text:span><text:span text:style-name="T684">en, der dich bis ins Nachbarsystem jagt</text:span><text:span text:style-name="T354">:</text:span><text:span text:style-name="T276"> </text:span><text:span text:style-name="T685">Feind+1</text:span><text:span text:style-name="T276"><text:line-break/>6<text:tab/></text:span><text:span text:style-name="T287">Du erleidest eine </text:span><text:span text:style-name="T288">V</text:span><text:span text:style-name="T276">erletz</text:span><text:span text:style-name="T288">ung: </text:span><text:span text:style-name="T281">Wurf auf Verletzungs-Tabelle</text:span></text:p>
      <text:p text:style-name="P26"><text:span text:style-name="T24">Ereignis 2w6</text:span><text:line-break/><text:span text:style-name="T355">2</text:span><text:tab/><text:span text:style-name="T356">Du hast </text:span>Glück im Unglück: <text:span text:style-name="T357">Wurf auf </text:span>Unglück<text:span text:style-name="T358">s-Tabelle</text:span>, aber <text:span text:style-name="T356">deine </text:span>Karriere <text:span text:style-name="T356">ist </text:span>nicht beendet<text:line-break/><text:span text:style-name="T355">3</text:span><text:tab/><text:span text:style-name="T631">Du wirst v</text:span><text:span text:style-name="T686">erhaftet, </text:span><text:span text:style-name="T631">willst du einen teuren </text:span><text:span text:style-name="T686">Anwalt anheuern</text:span><text:span text:style-name="T630">?</text:span><text:span text:style-name="T488">: </text:span><text:span text:style-name="T686">ja→Kontakt+1 aber kein Abschlag,<text:line-break/><text:tab/>nein</text:span><text:span text:style-name="T632">→</text:span><text:span text:style-name="T686">Recht</text:span><text:span text:style-name="T630"> 8+ </text:span><text:span text:style-name="T687">ja→alles gut, </text:span><text:span text:style-name="T686">nein→Gefängnis, Feind+1</text:span><text:span text:style-name="T359"><text:line-break/></text:span><text:span text:style-name="T355">4<text:tab/></text:span><text:span text:style-name="T688">Du planst ein großes Ding </text:span><text:span text:style-name="T631">bis ins kleinste Detail</text:span><text:span text:style-name="T634">: </text:span><text:span text:style-name="T688">Elektronik</text:span><text:span text:style-name="T633"> </text:span><text:span text:style-name="T490">1</text:span><text:span text:style-name="T633">|</text:span><text:span text:style-name="T688">Mechanik</text:span><text:span text:style-name="T633"> 1</text:span><text:span text:style-name="T359"><text:line-break/></text:span><text:span text:style-name="T362">5<text:tab/></text:span><text:span text:style-name="T689">Heiße Ware unbemerkt verkauft, </text:span><text:span text:style-name="T631">der Käufer hat das Nachsehen</text:span><text:span text:style-name="T635">:</text:span><text:span text:style-name="T490"> </text:span><text:span text:style-name="T635">Abschlags-Wurf+</text:span><text:span text:style-name="T689">2, Feind+1</text:span><text:span text:style-name="T362"><text:line-break/>6<text:tab/></text:span><text:span text:style-name="T631">Willst du einen </text:span><text:span text:style-name="T690">Komplize</text:span><text:span text:style-name="T631">n</text:span><text:span text:style-name="T690"> verpfeifen?</text:span><text:span text:style-name="T362">: </text:span><text:span text:style-name="T690">ja→Abschlag+4, nein→Freund+1</text:span><text:span text:style-name="T362"><text:line-break/>7<text:tab/>Lebens-Ereignis: </text:span><text:span text:style-name="T363">2</text:span><text:span text:style-name="T364">w6 auf </text:span><text:span text:style-name="T363">die </text:span><text:span text:style-name="T364">Tabelle</text:span><text:span text:style-name="T362"><text:line-break/>8<text:tab/></text:span><text:span text:style-name="T691">Nach Bandenkrieg e</text:span><text:span text:style-name="T690">rfolgreich </text:span><text:span text:style-name="T691">ab</text:span><text:span text:style-name="T690">getaucht</text:span><text:span text:style-name="T362">: </text:span><text:span text:style-name="T690">Unterwelt 1|Schleichen 1|Nahkampf 1|Schusswaffen 1<text:line-break/></text:span><text:span text:style-name="T161">9<text:tab/></text:span><text:span text:style-name="T690">Bandenkrieg </text:span><text:span text:style-name="T691">um Beute</text:span><text:span text:style-name="T161">: </text:span><text:span text:style-name="T690">Schleichen|Schusswaffen 8+ ja→zusätzlicher Abschlagswurf nein→verletzt<text:line-break/></text:span><text:span text:style-name="T161">10<text:tab/></text:span><text:span text:style-name="T692">Im Glücksspielring</text:span><text:span text:style-name="T368">: </text:span><text:span text:style-name="T692">Glücksspiel</text:span><text:span text:style-name="T638">+1, </text:span><text:span text:style-name="T692">n Abschläge setzen? Glücksspiel 8+ ja→+½ Abschläge nein→weg</text:span><text:span text:style-name="T368"><text:line-break/>11<text:tab/></text:span><text:span text:style-name="T493">Förderung durch </text:span><text:span text:style-name="T691">den </text:span><text:span text:style-name="T693">Oberboss </text:span><text:span text:style-name="T691">persönlich</text:span><text:span text:style-name="T369">: </text:span><text:span text:style-name="T693">Taktik </text:span><text:span text:style-name="T493">1|+4 auf Beförderungs-Wurf</text:span><text:span text:style-name="T161"><text:line-break/></text:span><text:span text:style-name="T371">12<text:tab/></text:span><text:span text:style-name="T638">Spektakulärer Erfolg</text:span><text:span text:style-name="T402">!</text:span><text:span text:style-name="T371">: sofortige </text:span><text:span text:style-name="T161">Beförderung</text:span></text:p>
      <text:p text:style-name="P53"><text:span text:style-name="T372">Beförderung</text:span><text:span text:style-name="T373">:<text:tab/><text:tab/></text:span><text:span text:style-name="T694">Dieb</text:span><text:span text:style-name="T319"> </text:span><text:span text:style-name="T695">Geschick</text:span><text:span text:style-name="T319"> </text:span><text:span text:style-name="T640">6</text:span><text:span text:style-name="T319">+<text:tab/><text:tab/></text:span><text:span text:style-name="T694">Schläger</text:span><text:span text:style-name="T319"> </text:span><text:span text:style-name="T640">S</text:span><text:span text:style-name="T695">tärke</text:span><text:span text:style-name="T319"> </text:span><text:span text:style-name="T695">6</text:span><text:span text:style-name="T319">+<text:tab/><text:tab/></text:span><text:span text:style-name="T694">Pirat</text:span><text:span text:style-name="T319"> </text:span><text:span text:style-name="T640">Intellekt</text:span><text:span text:style-name="T319"> </text:span><text:span text:style-name="T695">6</text:span><text:span text:style-name="T319">+</text:span></text:p>
      <text:p text:style-name="P54"><text:span text:style-name="T234">1</text:span><text:span text:style-name="T696">1</text:span><text:span text:style-name="T234"> </text:span><text:span text:style-name="T696">Gelehrter</text:span><text:span text:style-name="T9"><text:tab/><text:tab/><text:tab/><text:tab/></text:span><text:span text:style-name="T235">Bewerbung</text:span><text:span text:style-name="T9">: I</text:span><text:span text:style-name="T235">ntellekt</text:span><text:span text:style-name="T9"> 6+</text:span><text:span text:style-name="T236"> (-1 pro vorheriger Karriere)<text:line-break/></text:span><text:span text:style-name="T237"><text:tab/><text:tab/><text:tab/><text:tab/><text:tab/><text:tab/><text:tab/><text:tab/></text:span><text:span text:style-name="T238">we</text:span><text:span text:style-name="T239">nn nicht </text:span><text:span text:style-name="T240">angenommen</text:span><text:span text:style-name="T239">: </text:span><text:span text:style-name="T241">Verpflichtet</text:span><text:span text:style-name="T239"> </text:span><text:span text:style-name="T242">oder </text:span><text:span text:style-name="T243">Herumtreibe</text:span><text:span text:style-name="T697">r<text:line-break/></text:span><text:span text:style-name="T323"><text:tab/><text:tab/><text:tab/><text:tab/><text:tab/><text:tab/>Durchkommen<text:tab/>Beförderung<text:tab/><text:line-break/></text:span><text:span text:style-name="T698">Feldforscher</text:span><text:span text:style-name="T324"><text:tab/><text:tab/><text:tab/><text:tab/>Ausdauer 6+<text:tab/><text:tab/>Intellekt 6+</text:span><text:span text:style-name="T329"><text:line-break/></text:span><text:span text:style-name="T698">Akademischer Forscher</text:span><text:span text:style-name="T324"><text:tab/></text:span><text:span text:style-name="T699">Bildung</text:span><text:span text:style-name="T324"> </text:span><text:span text:style-name="T699">4</text:span><text:span text:style-name="T324">+<text:tab/><text:tab/>Intellekt </text:span><text:span text:style-name="T699">8</text:span><text:span text:style-name="T324">+</text:span><text:span text:style-name="T329"><text:line-break/></text:span><text:span text:style-name="T698">Arzt<text:tab/><text:tab/><text:tab/></text:span><text:span text:style-name="T324"><text:tab/><text:tab/><text:tab/></text:span><text:span text:style-name="T699">Bildung</text:span><text:span text:style-name="T324"> </text:span><text:span text:style-name="T699">4</text:span><text:span text:style-name="T324">+<text:tab/><text:tab/></text:span><text:span text:style-name="T699">Bildung</text:span><text:span text:style-name="T324"> </text:span><text:span text:style-name="T699">8</text:span><text:span text:style-name="T324">+</text:span></text:p>
      <text:p text:style-name="P19"><text:span text:style-name="T247">Skills</text:span> <text:span text:style-name="T140">w6</text:span><text:span text:style-name="T248"><text:line-break/></text:span><text:span text:style-name="T249"> <text:s text:c="2"/>Persönlich<text:tab/><text:tab/>Basis<text:tab/><text:tab/>Fortgeschritten</text:span><text:span text:style-name="T250">*</text:span><text:span text:style-name="T249"><text:tab/></text:span><text:span text:style-name="T700">Feldforscher</text:span><text:span text:style-name="T249"><text:tab/></text:span><text:span text:style-name="T700">Akademisch</text:span><text:span text:style-name="T249"><text:tab/></text:span><text:span text:style-name="T700">Arzt<text:tab/><text:tab/></text:span><text:span text:style-name="T249"><text:line-break/></text:span><text:span text:style-name="T248">1 </text:span><text:span text:style-name="T701">Intellekt+1<text:tab/></text:span><text:span text:style-name="T248"><text:tab/></text:span><text:span text:style-name="T702">Fahrer|Flieger</text:span><text:span text:style-name="T248"><text:tab/></text:span><text:span text:style-name="T703">Kunst</text:span><text:span text:style-name="T248"><text:tab/><text:tab/><text:tab/></text:span><text:span text:style-name="T702">Elektronik</text:span><text:span text:style-name="T251"><text:tab/></text:span><text:span text:style-name="T704">Verwaltung</text:span><text:span text:style-name="T251"><text:tab/></text:span><text:span text:style-name="T704">Medizin</text:span><text:span text:style-name="T251"><text:line-break/></text:span><text:span text:style-name="T248">2 </text:span><text:span text:style-name="T701">Bildung</text:span><text:span text:style-name="T248">+1<text:tab/><text:tab/></text:span><text:span text:style-name="T702">Elektronik</text:span><text:span text:style-name="T248"><text:tab/></text:span><text:span text:style-name="T703">Recht</text:span><text:span text:style-name="T248"><text:tab/><text:tab/><text:tab/></text:span><text:span text:style-name="T705">Raumanzug</text:span><text:span text:style-name="T251"><text:tab/></text:span><text:span text:style-name="T703">Ingenieur</text:span><text:span text:style-name="T251"><text:tab/><text:tab/></text:span><text:span text:style-name="T702">Elektronik</text:span><text:span text:style-name="T251"><text:line-break/></text:span><text:span text:style-name="T248">3 </text:span><text:span text:style-name="T701">Sozialstatus</text:span><text:span text:style-name="T248">+1<text:tab/></text:span><text:span text:style-name="T702">Diplomat</text:span><text:span text:style-name="T248"><text:tab/><text:tab/></text:span><text:span text:style-name="T702">Elektronik</text:span><text:span text:style-name="T248"><text:tab/><text:tab/></text:span><text:span text:style-name="T705">Navigation</text:span><text:span text:style-name="T251"><text:tab/></text:span><text:span text:style-name="T702">Wissenschaft</text:span><text:span text:style-name="T251"><text:tab/></text:span><text:span text:style-name="T704">Ermitteln</text:span><text:span text:style-name="T251"><text:line-break/></text:span><text:span text:style-name="T248">4 </text:span><text:span text:style-name="T701">Geschick+1</text:span><text:span text:style-name="T248"><text:tab/><text:tab/></text:span><text:span text:style-name="T702">Medizin</text:span><text:span text:style-name="T248"><text:tab/><text:tab/></text:span><text:span text:style-name="T701">Sprachen</text:span><text:span text:style-name="T248"><text:tab/><text:tab/><text:tab/></text:span><text:span text:style-name="T705">Überleben</text:span><text:span text:style-name="T251"><text:tab/></text:span><text:span text:style-name="T702">Wissenschaft</text:span><text:span text:style-name="T251"><text:tab/></text:span><text:span text:style-name="T704">Medizin</text:span><text:span text:style-name="T251"><text:line-break/></text:span><text:span text:style-name="T248">5 </text:span><text:span text:style-name="T701">Ausdauer</text:span><text:span text:style-name="T248">+1<text:tab/><text:tab/></text:span><text:span text:style-name="T702">Ermitteln</text:span><text:span text:style-name="T248"><text:tab/><text:tab/></text:span><text:span text:style-name="T703">Ingenieur<text:tab/></text:span><text:span text:style-name="T248"><text:tab/><text:tab/></text:span><text:span text:style-name="T705">Ermitteln<text:tab/></text:span><text:span text:style-name="T251"><text:tab/></text:span><text:span text:style-name="T702">Elektronik</text:span><text:span text:style-name="T251"><text:tab/></text:span><text:span text:style-name="T705">Über</text:span><text:span text:style-name="T704">reden</text:span><text:span text:style-name="T251"><text:line-break/></text:span><text:span text:style-name="T248">6 </text:span><text:span text:style-name="T701">Sprachen</text:span><text:span text:style-name="T248"><text:tab/><text:tab/></text:span><text:span text:style-name="T702">Wissenschaft</text:span><text:span text:style-name="T248"><text:tab/></text:span><text:span text:style-name="T702">Wissenschaft</text:span><text:span text:style-name="T248"><text:tab/><text:tab/></text:span><text:span text:style-name="T702">Wissenschaft</text:span><text:span text:style-name="T251"><text:tab/></text:span><text:span text:style-name="T702">Wissenschaft</text:span><text:span text:style-name="T251"><text:tab/></text:span><text:span text:style-name="T702">Wissenschaft</text:span><text:span text:style-name="T251"><text:line-break/></text:span><text:span text:style-name="T254">* </text:span><text:span text:style-name="T255">nur mit </text:span><text:span text:style-name="T254">Bildung</text:span><text:span text:style-name="T256">≥</text:span><text:span text:style-name="T703">10</text:span></text:p>
      <text:p text:style-name="P55"><text:span text:style-name="T257">Rang-Boni<text:tab/><text:tab/><text:tab/><text:tab/><text:tab/><text:tab/><text:tab/><text:tab/><text:tab/></text:span><text:span text:style-name="T258">Abfindung</text:span><text:span text:style-name="T259"> </text:span><text:span text:style-name="T140">w6</text:span><text:span text:style-name="T257"><text:line-break/></text:span><text:span text:style-name="T260">Rang</text:span><text:span text:style-name="T261"><text:tab/></text:span><text:span text:style-name="T706">Feldforscher</text:span><text:span text:style-name="T261"><text:tab/></text:span><text:span text:style-name="T706">Akadem.<text:tab/><text:tab/>Arzt<text:tab/><text:tab/> <text:s text:c="6"/></text:span><text:span text:style-name="T262"><text:tab/></text:span><text:span text:style-name="T263">w6<text:tab/>Geld<text:tab/><text:tab/>Sachwert<text:tab/><text:tab/><text:tab/><text:tab/><text:tab/></text:span><text:span text:style-name="T261"><text:line-break/></text:span><text:span text:style-name="T262">0<text:tab/>-<text:tab/><text:tab/><text:tab/>-<text:tab/><text:tab/><text:tab/>-<text:tab/><text:tab/><text:tab/></text:span><text:span text:style-name="T264">1<text:tab/> <text:s text:c="3"/></text:span><text:span text:style-name="T707">5</text:span><text:span text:style-name="T264">000</text:span><text:span text:style-name="T265">₵<text:tab/></text:span><text:span text:style-name="T248">Intellekt+1</text:span><text:span text:style-name="T262"><text:line-break/>1<text:tab/></text:span><text:span text:style-name="T708">Wissenschaft 1</text:span><text:span text:style-name="T262"><text:tab/></text:span><text:span text:style-name="T708">Wissenschaft 1</text:span><text:span text:style-name="T262"><text:tab/></text:span><text:span text:style-name="T708">Medizin 1</text:span><text:span text:style-name="T262"><text:tab/><text:tab/></text:span><text:span text:style-name="T264">2<text:tab/> <text:s/></text:span><text:span text:style-name="T707">10</text:span><text:span text:style-name="T264">000</text:span><text:span text:style-name="T265">₵<text:tab/></text:span><text:span text:style-name="T707">Bildung</text:span><text:span text:style-name="T248">+1</text:span><text:span text:style-name="T262"><text:line-break/>2<text:tab/></text:span><text:span text:style-name="T708">Computer 1</text:span><text:span text:style-name="T262"><text:tab/></text:span><text:span text:style-name="T708">Computer 1<text:tab/>-<text:tab/></text:span><text:span text:style-name="T262"><text:tab/><text:tab/></text:span><text:span text:style-name="T264">3<text:tab/> <text:s/></text:span><text:span text:style-name="T707">20</text:span><text:span text:style-name="T264">000</text:span><text:span text:style-name="T265">₵<text:tab/></text:span><text:span text:style-name="T707">2</text:span><text:span text:style-name="T267"> </text:span><text:span text:style-name="T248">Schiffsanteil</text:span><text:span text:style-name="T707">e</text:span><text:span text:style-name="T264"> </text:span><text:span text:style-name="T268">(</text:span><text:span text:style-name="T707">2</text:span><text:span text:style-name="T264">000</text:span><text:span text:style-name="T265">₵/</text:span><text:span text:style-name="T268">Jahr)</text:span><text:span text:style-name="T262"><text:line-break/>3<text:tab/></text:span><text:span text:style-name="T708">Ermitteln 1</text:span><text:span text:style-name="T262"><text:tab/></text:span><text:span text:style-name="T708">Ermitteln 1</text:span><text:span text:style-name="T262"><text:tab/></text:span><text:span text:style-name="T708">Wissenschaft 1</text:span><text:span text:style-name="T262"><text:tab/></text:span><text:span text:style-name="T264">4<text:tab/> <text:s/></text:span><text:span text:style-name="T707">300</text:span><text:span text:style-name="T264">00</text:span><text:span text:style-name="T265">₵<text:tab/></text:span><text:span text:style-name="T262">Sozialstatus+1<text:line-break/>4<text:tab/>-<text:tab/><text:tab/><text:tab/>Schusswaffen<text:tab/><text:tab/><text:tab/><text:tab/></text:span><text:span text:style-name="T264">5<text:tab/> <text:s/></text:span><text:span text:style-name="T707">4</text:span><text:span text:style-name="T264">0</text:span><text:span text:style-name="T248">0</text:span><text:span text:style-name="T264">00</text:span><text:span text:style-name="T265">₵<text:tab/></text:span><text:span text:style-name="T248">Wissenschaftliche Ausrüstung</text:span><text:span text:style-name="T262"><text:line-break/>5<text:tab/></text:span><text:span text:style-name="T708">Wissenschaft 2</text:span><text:span text:style-name="T262"><text:tab/></text:span><text:span text:style-name="T708">Wissenschaft 2</text:span><text:span text:style-name="T262"><text:tab/></text:span><text:span text:style-name="T708">Wissenschaft 2</text:span><text:span text:style-name="T262"><text:tab/></text:span><text:span text:style-name="T264">6<text:tab/> <text:s/></text:span><text:span text:style-name="T707">60</text:span><text:span text:style-name="T264">00</text:span><text:span text:style-name="T248">0</text:span><text:span text:style-name="T265">₵<text:tab/></text:span><text:span text:style-name="T707">Laborschiff</text:span><text:span text:style-name="T508"> </text:span><text:span text:style-name="T516">25%</text:span><text:span text:style-name="T262"><text:line-break/>6<text:tab/>-<text:tab/><text:tab/><text:tab/>-<text:tab/><text:tab/><text:tab/><text:tab/><text:tab/><text:tab/></text:span><text:span text:style-name="T248">7<text:tab/></text:span><text:span text:style-name="T707">1</text:span><text:span text:style-name="T248">0</text:span><text:span text:style-name="T707">0</text:span><text:span text:style-name="T264">000</text:span><text:span text:style-name="T265">₵<text:tab/></text:span><text:span text:style-name="T707">Laborschiff </text:span><text:span text:style-name="T516">25%</text:span></text:p>
      <text:p text:style-name="P31"><text:span text:style-name="T274">Unglück </text:span><text:span text:style-name="T275">w6</text:span><text:span text:style-name="T276"> </text:span><text:span text:style-name="T277">(nur wenn „Durchkommen“ </text:span><text:span text:style-name="T278">gescheitert ist </text:span><text:span text:style-name="T277">oder bei entsprechendem Ereignis)</text:span><text:span text:style-name="T279"><text:line-break/>1<text:tab/></text:span><text:span text:style-name="T280">S</text:span><text:span text:style-name="T279">chwer</text:span><text:span text:style-name="T280">e</text:span><text:span text:style-name="T279"> </text:span><text:span text:style-name="T280">V</text:span><text:span text:style-name="T279">erletz</text:span><text:span text:style-name="T280">ung</text:span><text:span text:style-name="T279">: </text:span><text:span text:style-name="T281">siehe </text:span><text:span text:style-name="T279">2 auf Verletzung</text:span><text:span text:style-name="T281">s-Tabelle</text:span><text:span text:style-name="T279"> </text:span><text:span text:style-name="T282">oder 2x w6 </text:span><text:span text:style-name="T281">werfen</text:span><text:span text:style-name="T282"> und </text:span><text:span text:style-name="T283">niedrigeres</text:span><text:span text:style-name="T282"> nehmen</text:span><text:span text:style-name="T279"><text:line-break/>2<text:tab/></text:span><text:span text:style-name="T709">Schwerer Unfall</text:span><text:span text:style-name="T279">: </text:span><text:span text:style-name="T282">2x w6 auf Tabelle und </text:span><text:span text:style-name="T709">höheres</text:span><text:span text:style-name="T282"> nehmen, </text:span><text:span text:style-name="T709">Rivale+1</text:span><text:span text:style-name="T285"><text:line-break/></text:span><text:span text:style-name="T279">3<text:tab/></text:span><text:span text:style-name="T709">Politiker gegen </text:span><text:span text:style-name="T710">deine </text:span><text:span text:style-name="T709">Forschungsrichtung: offen</text:span><text:span text:style-name="T279">→</text:span><text:span text:style-name="T709">Wissenschaft+1</text:span><text:span text:style-name="T279">, </text:span><text:span text:style-name="T709">Feind+1, </text:span><text:span text:style-name="T279">Karriere beendet</text:span><text:span text:style-name="T709"><text:line-break/><text:tab/>heimlich</text:span><text:span text:style-name="T279">→</text:span><text:span text:style-name="T709">Wissenschaft+1</text:span><text:span text:style-name="T279">, </text:span><text:span text:style-name="T709">Sozialstatus-2, </text:span><text:span text:style-name="T279">Karriere </text:span><text:span text:style-name="T709">nicht </text:span><text:span text:style-name="T279">beendet</text:span><text:span text:style-name="T276"><text:line-break/>4<text:tab/></text:span><text:span text:style-name="T711">Gestrandet</text:span><text:span text:style-name="T276">: </text:span><text:span text:style-name="T711">Überleben 1|Athletik 1</text:span><text:span text:style-name="T276">, </text:span><text:span text:style-name="T279">Karriere beendet</text:span><text:span text:style-name="T276"><text:line-break/>5<text:tab/></text:span><text:span text:style-name="T711">Sabotage</text:span><text:span text:style-name="T276">: </text:span><text:span text:style-name="T711">aufhören→Karriere mit Abschlag beendet, weitermachen→Abschläge verloren</text:span><text:span text:style-name="T276"><text:line-break/>6<text:tab/></text:span><text:span text:style-name="T711">Plagiat: Rivale+1, </text:span><text:span text:style-name="T279">Karriere </text:span><text:span text:style-name="T709">nicht </text:span><text:span text:style-name="T279">beendet</text:span></text:p>
      <text:p text:style-name="P26"><text:span text:style-name="T24">Ereignis 2w6</text:span><text:line-break/><text:span text:style-name="T355">2</text:span><text:tab/><text:span text:style-name="T356">Du hast </text:span>Glück im Unglück: <text:span text:style-name="T357">Wurf auf </text:span>Unglück<text:span text:style-name="T358">s-Tabelle</text:span>, aber <text:span text:style-name="T356">deine </text:span>Karriere <text:span text:style-name="T356">ist </text:span>nicht beendet<text:line-break/><text:span text:style-name="T355">3</text:span><text:tab/><text:span text:style-name="T712">Z</text:span><text:span text:style-name="T713">weifelhafte Ethik</text:span>: <text:span text:style-name="T713">nein→ni</text:span><text:span text:style-name="T712">chts,</text:span><text:span text:style-name="T713"> ja→zusätzlicher Abschlag, 2 Wissenschafts-Skills+1, +w3 Feinde</text:span><text:line-break/><text:span text:style-name="T355">4<text:tab/></text:span><text:span text:style-name="T713">Geheimprojekt </text:span><text:span text:style-name="T712">für die Regierung</text:span><text:span text:style-name="T361">: </text:span><text:span text:style-name="T713">Medizin 1|Wissenschaft 1|Ingenieur 1|Elektronik 1|Ermitteln 1</text:span><text:span text:style-name="T355"><text:line-break/></text:span><text:span text:style-name="T362">5<text:tab/></text:span><text:span text:style-name="T712">Wissenschafts-</text:span><text:span text:style-name="T713">Preis </text:span><text:span text:style-name="T712">für deine Forschung </text:span><text:span text:style-name="T713">gewonnen</text:span><text:span text:style-name="T362">: </text:span><text:span text:style-name="T713">Abschlags-Wurf+1</text:span><text:span text:style-name="T362"><text:line-break/>6<text:tab/></text:span><text:span text:style-name="T712">Interdisziplinäre Arbeit</text:span><text:span text:style-name="T713"> </text:span><text:span text:style-name="T712">schult dich in einem anderen wichtigen Feld</text:span><text:span text:style-name="T362">: Bildung 8+? </text:span><text:span text:style-name="T713">beliebigen</text:span><text:span text:style-name="T366"> Skil</text:span><text:span text:style-name="T713">l </text:span><text:span text:style-name="T362">1<text:line-break/>7<text:tab/>Lebens-Ereignis: </text:span><text:span text:style-name="T363">2</text:span><text:span text:style-name="T364">w6 auf </text:span><text:span text:style-name="T363">die </text:span><text:span text:style-name="T364">Tabelle</text:span><text:span text:style-name="T362"><text:line-break/>8<text:tab/></text:span><text:span text:style-name="T714">Betrugs-Möglichkeit </text:span><text:span text:style-name="T712">nutzen</text:span><text:span text:style-name="T714">?</text:span><text:span text:style-name="T362">: </text:span><text:span text:style-name="T714">nein→ni</text:span><text:span text:style-name="T712">chts</text:span><text:span text:style-name="T714"> ja→</text:span><text:span text:style-name="T362">Täuschen</text:span><text:span text:style-name="T714">|Verwaltung</text:span><text:span text:style-name="T362"> 8+ ja→</text:span><text:span text:style-name="T714">Abschlags-Wurf+2,<text:line-break/><text:tab/>Feind+1, beliebiger Skill+1 nein→Feind+1, -1 Abschlags-Wurf</text:span><text:span text:style-name="T362"><text:line-break/></text:span><text:span text:style-name="T161">9<text:tab/></text:span><text:span text:style-name="T715">Durchbruch in deiner Forschung</text:span><text:span text:style-name="T161">: +2 auf nächsten Beförderungs-Wurf<text:line-break/>10<text:tab/></text:span><text:span text:style-name="T712">Immer </text:span><text:span text:style-name="T715">Ärger mit der Verwaltung:</text:span><text:span text:style-name="T368"> </text:span><text:span text:style-name="T715">Verwaltung 1|Recht 1|Überreden 1|Diplomatie 1</text:span><text:span text:style-name="T368"><text:line-break/>11<text:tab/></text:span><text:span text:style-name="T712">Ein b</text:span><text:span text:style-name="T715">erühmter</text:span><text:span text:style-name="T370"> Förderer </text:span><text:span text:style-name="T712">hilft dir</text:span><text:span text:style-name="T370">: </text:span><text:span text:style-name="T715">Freund+1, Wissenschaft</text:span><text:span text:style-name="T370">+1</text:span><text:span text:style-name="T715">|</text:span><text:span text:style-name="T370">+4</text:span><text:span text:style-name="T161"> auf nächsten Beförderungs-Wurf<text:line-break/></text:span><text:span text:style-name="T371">12<text:tab/></text:span><text:span text:style-name="T715">Gefeierter Durchbruch in einer Schlüsselfrage</text:span><text:span text:style-name="T371">: sofortige </text:span><text:span text:style-name="T161">Beförderung</text:span></text:p>
      <text:p text:style-name="P56"><text:span text:style-name="T372">Beförderung</text:span><text:span text:style-name="T373">:<text:tab/></text:span><text:span text:style-name="T694">Feldforscher</text:span><text:span text:style-name="T319"> </text:span><text:span text:style-name="T640">Intellekt</text:span><text:span text:style-name="T319"> </text:span><text:span text:style-name="T695">6</text:span><text:span text:style-name="T319">+<text:tab/><text:tab/></text:span><text:span text:style-name="T694">Grundlagenforscher</text:span><text:span text:style-name="T319"> </text:span><text:span text:style-name="T640">Intellekt</text:span><text:span text:style-name="T319"> </text:span><text:span text:style-name="T695">8</text:span><text:span text:style-name="T319">+<text:tab/></text:span><text:span text:style-name="T694">Mediziner</text:span><text:span text:style-name="T319"> </text:span><text:span text:style-name="T695">Bildung</text:span><text:span text:style-name="T319"> </text:span><text:span text:style-name="T695">8</text:span><text:span text:style-name="T319">+</text:span></text:p>
      <text:p text:style-name="P57"><text:span text:style-name="T234">1</text:span><text:span text:style-name="T716">2</text:span><text:span text:style-name="T234"> </text:span><text:span text:style-name="T716">Scout</text:span><text:span text:style-name="T696"><text:tab/></text:span><text:span text:style-name="T9"><text:tab/><text:tab/><text:tab/><text:tab/></text:span><text:span text:style-name="T235">Bewerbung</text:span><text:span text:style-name="T9">: I</text:span><text:span text:style-name="T235">ntellekt</text:span><text:span text:style-name="T9"> </text:span><text:span text:style-name="T717">5</text:span><text:span text:style-name="T9">+</text:span><text:span text:style-name="T236"> (-1 pro vorheriger Karriere)<text:line-break/></text:span><text:span text:style-name="T237"><text:tab/><text:tab/><text:tab/><text:tab/><text:tab/><text:tab/><text:tab/><text:tab/></text:span><text:span text:style-name="T238">we</text:span><text:span text:style-name="T239">nn nicht </text:span><text:span text:style-name="T240">angenommen</text:span><text:span text:style-name="T239">: </text:span><text:span text:style-name="T241">Verpflichtet</text:span><text:span text:style-name="T239"> </text:span><text:span text:style-name="T242">oder </text:span><text:span text:style-name="T243">Herumtreiber<text:line-break/></text:span><text:span text:style-name="T244"><text:tab/><text:tab/><text:tab/><text:tab/>Durchkommen<text:tab/><text:tab/>Beförderung<text:tab/><text:tab/><text:line-break/></text:span><text:span text:style-name="T718">Kurier<text:tab/></text:span><text:span text:style-name="T246"><text:tab/><text:tab/>Ausdauer </text:span><text:span text:style-name="T719">5</text:span><text:span text:style-name="T246">+<text:tab/><text:tab/></text:span><text:span text:style-name="T720">Bildung</text:span><text:span text:style-name="T246"> </text:span><text:span text:style-name="T719">9</text:span><text:span text:style-name="T246">+</text:span><text:span text:style-name="T245"><text:line-break/></text:span><text:span text:style-name="T718">Vermesser</text:span><text:span text:style-name="T721"><text:tab/><text:tab/></text:span><text:span text:style-name="T246">Ausdauer </text:span><text:span text:style-name="T719">6</text:span><text:span text:style-name="T246">+<text:tab/><text:tab/>Intellekt </text:span><text:span text:style-name="T720">8</text:span><text:span text:style-name="T246">+</text:span><text:span text:style-name="T245"><text:line-break/></text:span><text:span text:style-name="T718">Erkunder</text:span><text:span text:style-name="T721"><text:tab/></text:span><text:span text:style-name="T246"><text:tab/><text:tab/>Ausdauer </text:span><text:span text:style-name="T719">7</text:span><text:span text:style-name="T246">+<text:tab/><text:tab/></text:span><text:span text:style-name="T720">Bildung</text:span><text:span text:style-name="T246"> </text:span><text:span text:style-name="T719">7</text:span><text:span text:style-name="T246">+</text:span></text:p>
      <text:p text:style-name="P19"><text:span text:style-name="T247">Skills</text:span> <text:span text:style-name="T140">w6</text:span><text:span text:style-name="T248"><text:line-break/></text:span><text:span text:style-name="T249"> <text:s text:c="2"/>Persönlich<text:tab/><text:tab/>Basis<text:tab/><text:tab/>Fortgeschritten</text:span><text:span text:style-name="T250">*</text:span><text:span text:style-name="T249"><text:tab/></text:span><text:span text:style-name="T722">Kurier<text:tab/></text:span><text:span text:style-name="T249"><text:tab/></text:span><text:span text:style-name="T722">Vermesser</text:span><text:span text:style-name="T249"><text:tab/></text:span><text:span text:style-name="T722">Erkunder<text:tab/></text:span><text:span text:style-name="T700"> <text:s text:c="7"/></text:span><text:span text:style-name="T249"><text:line-break/></text:span><text:span text:style-name="T248">1 </text:span><text:span text:style-name="T723">Stärke</text:span><text:span text:style-name="T701">+1<text:tab/></text:span><text:span text:style-name="T248"><text:tab/></text:span><text:span text:style-name="T723">Pilot</text:span><text:span text:style-name="T702"><text:tab/><text:tab/></text:span><text:span text:style-name="T248"><text:tab/></text:span><text:span text:style-name="T724">Medizin</text:span><text:span text:style-name="T248"><text:tab/><text:tab/><text:tab/></text:span><text:span text:style-name="T702">Elektronik</text:span><text:span text:style-name="T251"><text:tab/></text:span><text:span text:style-name="T702">Elektronik</text:span><text:span text:style-name="T251"><text:tab/></text:span><text:span text:style-name="T702">Elektronik</text:span><text:span text:style-name="T251"><text:line-break/></text:span><text:span text:style-name="T248">2 </text:span><text:span text:style-name="T701">Geschick</text:span><text:span text:style-name="T248">+1<text:tab/><text:tab/></text:span><text:span text:style-name="T723">Überleben</text:span><text:span text:style-name="T248"><text:tab/></text:span><text:span text:style-name="T724">Sprachen</text:span><text:span text:style-name="T248"><text:tab/><text:tab/><text:tab/></text:span><text:span text:style-name="T724">Flieger<text:tab/></text:span><text:span text:style-name="T251"><text:tab/></text:span><text:span text:style-name="T705">Über</text:span><text:span text:style-name="T704">reden</text:span><text:span text:style-name="T251"><text:tab/></text:span><text:span text:style-name="T725">Pilot</text:span><text:span text:style-name="T251"><text:line-break/></text:span><text:span text:style-name="T248">3 </text:span><text:span text:style-name="T701">Ausdauer</text:span><text:span text:style-name="T248">+1<text:tab/><text:tab/></text:span><text:span text:style-name="T723">Mechanik</text:span><text:span text:style-name="T248"><text:tab/><text:tab/></text:span><text:span text:style-name="T724">Seefahrer<text:tab/></text:span><text:span text:style-name="T248"><text:tab/><text:tab/></text:span><text:span text:style-name="T724">Pilot<text:tab/><text:tab/></text:span><text:span text:style-name="T251"><text:tab/></text:span><text:span text:style-name="T725">Pilot<text:tab/><text:tab/></text:span><text:span text:style-name="T251"><text:tab/></text:span><text:span text:style-name="T703">Ingenieur</text:span><text:span text:style-name="T251"><text:line-break/></text:span><text:span text:style-name="T248">4 </text:span><text:span text:style-name="T723">Intellekt</text:span><text:span text:style-name="T701">+1</text:span><text:span text:style-name="T248"><text:tab/><text:tab/></text:span><text:span text:style-name="T723">Astrogation</text:span><text:span text:style-name="T248"><text:tab/></text:span><text:span text:style-name="T724">Sprengstoff</text:span><text:span text:style-name="T248"><text:tab/><text:tab/></text:span><text:span text:style-name="T703">Ingenieur<text:tab/></text:span><text:span text:style-name="T251"><text:tab/></text:span><text:span text:style-name="T725">Navigation</text:span><text:span text:style-name="T251"><text:tab/></text:span><text:span text:style-name="T725">Wissenschaft</text:span><text:span text:style-name="T251"><text:line-break/></text:span><text:span text:style-name="T248">5 </text:span><text:span text:style-name="T723">Bildung</text:span><text:span text:style-name="T248">+1<text:tab/><text:tab/></text:span><text:span text:style-name="T723">Raumanzug</text:span><text:span text:style-name="T248"><text:tab/></text:span><text:span text:style-name="T702">Wissenschaft</text:span><text:span text:style-name="T703"><text:tab/></text:span><text:span text:style-name="T248"><text:tab/></text:span><text:span text:style-name="T724">Athletik</text:span><text:span text:style-name="T705"><text:tab/></text:span><text:span text:style-name="T251"><text:tab/></text:span><text:span text:style-name="T725">Diplomatie</text:span><text:span text:style-name="T251"><text:tab/></text:span><text:span text:style-name="T725">Schleichen</text:span><text:span text:style-name="T251"><text:line-break/></text:span><text:span text:style-name="T248">6 </text:span><text:span text:style-name="T723">Alleskönner</text:span><text:span text:style-name="T248"><text:tab/><text:tab/></text:span><text:span text:style-name="T723">Schusswaffen</text:span><text:span text:style-name="T248"><text:tab/></text:span><text:span text:style-name="T723">Alleskönner</text:span><text:span text:style-name="T248"><text:tab/><text:tab/></text:span><text:span text:style-name="T723">Astrogation</text:span><text:span text:style-name="T251"><text:tab/></text:span><text:span text:style-name="T725">Unterwelt</text:span><text:span text:style-name="T251"><text:tab/></text:span><text:span text:style-name="T725">Aufklärer</text:span><text:span text:style-name="T251"><text:line-break/></text:span><text:span text:style-name="T254">* </text:span><text:span text:style-name="T255">nur mit </text:span><text:span text:style-name="T254">Bildung</text:span><text:span text:style-name="T256">≥</text:span><text:span text:style-name="T724">8</text:span></text:p>
      <text:p text:style-name="P58"><text:span text:style-name="T257">Rang-Boni<text:tab/><text:tab/><text:tab/><text:tab/><text:tab/><text:tab/><text:tab/><text:tab/><text:tab/></text:span><text:span text:style-name="T258">Abfindung</text:span><text:span text:style-name="T259"> </text:span><text:span text:style-name="T140">w6</text:span><text:span text:style-name="T257"><text:line-break/></text:span><text:span text:style-name="T260">Rang</text:span><text:span text:style-name="T261"><text:tab/></text:span><text:span text:style-name="T726">Scout</text:span><text:span text:style-name="T706"><text:tab/><text:tab/></text:span><text:span text:style-name="T707"><text:tab/><text:tab/><text:tab/><text:tab/><text:tab/></text:span><text:span text:style-name="T262"><text:tab/></text:span><text:span text:style-name="T263">w6<text:tab/>Geld<text:tab/><text:tab/>Sachwert<text:tab/><text:tab/><text:tab/><text:tab/><text:tab/></text:span><text:span text:style-name="T261"><text:line-break/></text:span><text:span text:style-name="T262">0<text:tab/>-<text:tab/><text:tab/><text:tab/><text:tab/><text:tab/><text:tab/><text:tab/><text:tab/><text:tab/></text:span><text:span text:style-name="T264">1<text:tab/> <text:s/></text:span><text:span text:style-name="T727">20</text:span><text:span text:style-name="T264">000</text:span><text:span text:style-name="T265">₵<text:tab/></text:span><text:span text:style-name="T727">1</text:span><text:span text:style-name="T267"> </text:span><text:span text:style-name="T248">Schiffsanteil</text:span><text:span text:style-name="T264"> </text:span><text:span text:style-name="T268">(</text:span><text:span text:style-name="T727">1</text:span><text:span text:style-name="T264">000</text:span><text:span text:style-name="T265">₵/</text:span><text:span text:style-name="T268">Jahr)</text:span><text:span text:style-name="T262"><text:line-break/>1<text:tab/></text:span><text:span text:style-name="T728">Raumanzug</text:span><text:span text:style-name="T708"> 1</text:span><text:span text:style-name="T262"><text:tab/><text:tab/><text:tab/><text:tab/><text:tab/><text:tab/><text:tab/></text:span><text:span text:style-name="T264">2<text:tab/> <text:s/></text:span><text:span text:style-name="T727">2</text:span><text:span text:style-name="T707">0</text:span><text:span text:style-name="T264">000</text:span><text:span text:style-name="T265">₵<text:tab/></text:span><text:span text:style-name="T727">Intellekt</text:span><text:span text:style-name="T248">+1</text:span><text:span text:style-name="T262"><text:line-break/>2<text:tab/>-</text:span><text:span text:style-name="T708"><text:tab/><text:tab/></text:span><text:span text:style-name="T262"><text:tab/></text:span><text:span text:style-name="T708"><text:tab/></text:span><text:span text:style-name="T262"><text:tab/><text:tab/><text:tab/><text:tab/><text:tab/></text:span><text:span text:style-name="T264">3<text:tab/> <text:s/></text:span><text:span text:style-name="T727">3</text:span><text:span text:style-name="T707">0</text:span><text:span text:style-name="T264">000</text:span><text:span text:style-name="T265">₵<text:tab/></text:span><text:span text:style-name="T727">Bildung+1</text:span><text:span text:style-name="T262"><text:line-break/>3<text:tab/></text:span><text:span text:style-name="T728">Pilot</text:span><text:span text:style-name="T708"> 1<text:tab/></text:span><text:span text:style-name="T262"><text:tab/><text:tab/><text:tab/><text:tab/><text:tab/><text:tab/><text:tab/></text:span><text:span text:style-name="T264">4<text:tab/> <text:s/></text:span><text:span text:style-name="T707">300</text:span><text:span text:style-name="T264">00</text:span><text:span text:style-name="T265">₵<text:tab/></text:span><text:span text:style-name="T727">Waffe</text:span><text:span text:style-name="T262"><text:line-break/>4<text:tab/>-<text:tab/><text:tab/><text:tab/><text:tab/><text:tab/><text:tab/><text:tab/><text:tab/><text:tab/></text:span><text:span text:style-name="T264">5<text:tab/> <text:s/></text:span><text:span text:style-name="T727">5</text:span><text:span text:style-name="T264">0</text:span><text:span text:style-name="T248">0</text:span><text:span text:style-name="T264">00</text:span><text:span text:style-name="T265">₵<text:tab/></text:span><text:span text:style-name="T727">Waffe</text:span><text:span text:style-name="T262"><text:line-break/>5<text:tab/>-</text:span><text:span text:style-name="T708"><text:tab/><text:tab/></text:span><text:span text:style-name="T262"><text:tab/><text:tab/><text:tab/><text:tab/><text:tab/><text:tab/><text:tab/></text:span><text:span text:style-name="T264">6<text:tab/> <text:s/></text:span><text:span text:style-name="T727">5</text:span><text:span text:style-name="T707">0</text:span><text:span text:style-name="T264">00</text:span><text:span text:style-name="T248">0</text:span><text:span text:style-name="T265">₵<text:tab/></text:span><text:span text:style-name="T727">Scout (Schiff)</text:span><text:span text:style-name="T262"><text:line-break/>6<text:tab/>-<text:tab/><text:tab/><text:tab/>-<text:tab/><text:tab/><text:tab/><text:tab/><text:tab/><text:tab/></text:span><text:span text:style-name="T248">7<text:tab/> <text:s/></text:span><text:span text:style-name="T727">5</text:span><text:span text:style-name="T707">0</text:span><text:span text:style-name="T264">000</text:span><text:span text:style-name="T265">₵<text:tab/></text:span><text:span text:style-name="T727">Scout (Schiff)</text:span></text:p>
      <text:p text:style-name="P25"><text:span text:style-name="T274">Unglück </text:span><text:span text:style-name="T275">w6</text:span><text:span text:style-name="T276"> </text:span><text:span text:style-name="T277">(nur wenn „Durchkommen“ </text:span><text:span text:style-name="T278">gescheitert ist </text:span><text:span text:style-name="T277">oder bei entsprechendem Ereignis)</text:span><text:span text:style-name="T279"><text:line-break/>1<text:tab/></text:span><text:span text:style-name="T280">S</text:span><text:span text:style-name="T279">chwer</text:span><text:span text:style-name="T280">e</text:span><text:span text:style-name="T279"> </text:span><text:span text:style-name="T280">V</text:span><text:span text:style-name="T279">erletz</text:span><text:span text:style-name="T280">ung</text:span><text:span text:style-name="T279">: </text:span><text:span text:style-name="T281">siehe </text:span><text:span text:style-name="T279">2 auf Verletzung</text:span><text:span text:style-name="T281">s-Tabelle</text:span><text:span text:style-name="T279"> </text:span><text:span text:style-name="T282">oder 2x w6 </text:span><text:span text:style-name="T281">werfen</text:span><text:span text:style-name="T282"> und </text:span><text:span text:style-name="T283">niedrigeres</text:span><text:span text:style-name="T282"> nehmen</text:span><text:span text:style-name="T279"><text:line-break/>2<text:tab/></text:span><text:span text:style-name="T729">Schwer </text:span><text:span text:style-name="T730">traumatisiert </text:span><text:span text:style-name="T729">von all dem was du gesehen und durchlitten hast</text:span><text:span text:style-name="T279">: </text:span><text:span text:style-name="T730">Intellekt|Sozialstatus-1</text:span><text:span text:style-name="T285"><text:line-break/></text:span><text:span text:style-name="T279">3<text:tab/></text:span><text:span text:style-name="T729">Schiff h</text:span><text:span text:style-name="T731">avarie</text:span><text:span text:style-name="T729">rt</text:span><text:span text:style-name="T731">, in kleinen </text:span><text:span text:style-name="T729">Sprüngen</text:span><text:span text:style-name="T731"> zurück zur Basis </text:span><text:span text:style-name="T729">durchschlagen</text:span><text:span text:style-name="T709">: </text:span><text:span text:style-name="T731">+w6 Kontakte, +w3 Feinde<text:line-break/></text:span><text:span text:style-name="T276">4<text:tab/></text:span><text:span text:style-name="T729">Die </text:span><text:span text:style-name="T732">Zuständigkeiten </text:span><text:span text:style-name="T729">sind </text:span><text:span text:style-name="T732">unklar, </text:span><text:span text:style-name="T729">aber du setzt dich durch</text:span><text:span text:style-name="T276">: </text:span><text:span text:style-name="T732">Diplomatie 1, Rivale+1</text:span><text:span text:style-name="T276"><text:line-break/>5<text:tab/></text:span><text:span text:style-name="T732">Amnesie</text:span><text:span text:style-name="T276">: </text:span><text:span text:style-name="T732">du </text:span><text:span text:style-name="T729">wurdest</text:span><text:span text:style-name="T732"> </text:span><text:span text:style-name="T729">bewusstlos auf</text:span><text:span text:style-name="T732"> deinem Schiff in einem </text:span><text:span text:style-name="T729">unbesiedelten</text:span><text:span text:style-name="T732"> System </text:span><text:span text:style-name="T729">gefunden</text:span><text:span text:style-name="T276"><text:line-break/>6<text:tab/></text:span><text:span text:style-name="T287">Du erleidest eine </text:span><text:span text:style-name="T288">V</text:span><text:span text:style-name="T276">erletz</text:span><text:span text:style-name="T288">ung: </text:span><text:span text:style-name="T281">Wurf auf Verletzungs-Tabelle</text:span></text:p>
      <text:p text:style-name="P26"><text:span text:style-name="T24">Ereignis 2w6</text:span><text:line-break/><text:span text:style-name="T355">2</text:span><text:tab/><text:span text:style-name="T356">Du hast </text:span>Glück im Unglück: <text:span text:style-name="T357">Wurf auf </text:span>Unglück<text:span text:style-name="T358">s-Tabelle</text:span>, aber <text:span text:style-name="T356">deine </text:span>Karriere <text:span text:style-name="T356">ist </text:span>nicht beendet<text:line-break/><text:span text:style-name="T355">3</text:span><text:tab/><text:span text:style-name="T733">Schiff </text:span><text:span text:style-name="T734">von Feinden </text:span><text:span text:style-name="T733">überfallen</text:span>: <text:span text:style-name="T733">abhauen</text:span><text:span text:style-name="T713">→</text:span><text:span text:style-name="T733">Pilot 8+, verhandeln→Überreden 10+ </text:span><text:span text:style-name="T735">immer Feind+1,</text:span><text:span text:style-name="T733"><text:line-break/><text:tab/>ja→</text:span><text:span text:style-name="T735">Sensoren 1 nein→Entlassung</text:span><text:line-break/><text:span text:style-name="T355">4<text:tab/></text:span><text:span text:style-name="T734">Fremden </text:span><text:span text:style-name="T736">Planet erkundet</text:span><text:span text:style-name="T361">: </text:span><text:span text:style-name="T736">Tiere</text:span><text:span text:style-name="T713"> 1|</text:span><text:span text:style-name="T736">Überleben</text:span><text:span text:style-name="T713"> 1|</text:span><text:span text:style-name="T736">Aufklärer</text:span><text:span text:style-name="T713"> 1|</text:span><text:span text:style-name="T736">Wissenschaft</text:span><text:span text:style-name="T713"> 1</text:span><text:span text:style-name="T355"><text:line-break/></text:span><text:span text:style-name="T362">5<text:tab/></text:span><text:span text:style-name="T737">E</text:span><text:span text:style-name="T734">in e</text:span><text:span text:style-name="T737">xemplarischer Erfolg, </text:span><text:span text:style-name="T734">Belobigung durch deinen Vorgesetzten</text:span><text:span text:style-name="T362">: </text:span><text:span text:style-name="T713">Abschlags-Wurf+1</text:span><text:span text:style-name="T362"><text:line-break/>6<text:tab/></text:span><text:span text:style-name="T738">Langwierige </text:span><text:span text:style-name="T737">Fernerkundung gelungen</text:span><text:span text:style-name="T362">: </text:span><text:span text:style-name="T737">Astrogation 1|Elektronik 1|Navigation 1|Pilot 1|Mechanik 1</text:span><text:span text:style-name="T362"><text:line-break/>7<text:tab/>Lebens-Ereignis: </text:span><text:span text:style-name="T363">2</text:span><text:span text:style-name="T364">w6 auf </text:span><text:span text:style-name="T363">die </text:span><text:span text:style-name="T364">Tabelle</text:span><text:span text:style-name="T362"><text:line-break/>8<text:tab/></text:span><text:span text:style-name="T738">Du hast die M</text:span><text:span text:style-name="T739">öglichkeit Aliens </text:span><text:span text:style-name="T738">auf ihrem Planeten </text:span><text:span text:style-name="T739">auszuspähen</text:span><text:span text:style-name="T362">: </text:span><text:span text:style-name="T738">ja→</text:span><text:span text:style-name="T737">Elektronik|Täuschen 8+<text:line-break/><text:tab/>ja→Freund+1 </text:span><text:span text:style-name="T739">(Imperium)</text:span><text:span text:style-name="T737">, </text:span><text:span text:style-name="T370">+</text:span><text:span text:style-name="T737">2</text:span><text:span text:style-name="T161"> auf Beförderungs-Wurf, </text:span><text:span text:style-name="T714">nein→</text:span><text:span text:style-name="T737">Unglücksfall aber nicht entlassen</text:span><text:span text:style-name="T362"><text:line-break/></text:span><text:span text:style-name="T161">9<text:tab/></text:span><text:span text:style-name="T740">Rettungseinsatz</text:span><text:span text:style-name="T161">: </text:span><text:span text:style-name="T740">Medizin|Ingenieur 8+ ja→Kontakt+1, </text:span><text:span text:style-name="T161">Beförderungs-Wurf </text:span><text:span text:style-name="T740">+2</text:span><text:span text:style-name="T161"> </text:span><text:span text:style-name="T740">nein→Feind+1</text:span><text:span text:style-name="T161"><text:line-break/>10<text:tab/></text:span><text:span text:style-name="T741">Fernerkundung</text:span><text:span text:style-name="T715">:</text:span><text:span text:style-name="T368"> </text:span><text:span text:style-name="T741">Überleben|Pilot 8+ ja→Kontakt+1 (Alien), beliebiger Skill+1, nein→Unglück</text:span><text:span text:style-name="T368"><text:line-break/>11<text:tab/></text:span><text:span text:style-name="T738">Als </text:span><text:span text:style-name="T742">Kurier fürs Imperium </text:span><text:span text:style-name="T738">mit wichtigen Depeschen</text:span><text:span text:style-name="T742">:</text:span><text:span text:style-name="T715"> </text:span><text:span text:style-name="T742">Diplomatie</text:span><text:span text:style-name="T370">+1</text:span><text:span text:style-name="T715">|</text:span><text:span text:style-name="T370">+4</text:span><text:span text:style-name="T161"> auf nächsten Beförderungs-Wurf<text:line-break/></text:span><text:span text:style-name="T371">12<text:tab/></text:span><text:span text:style-name="T738">Rohstoffreiche neue </text:span><text:span text:style-name="T742">Welt </text:span><text:span text:style-name="T738">mit habitabler Atmosphäre </text:span><text:span text:style-name="T742">entdeckt</text:span><text:span text:style-name="T371">: sofortige </text:span><text:span text:style-name="T161">Beförderung</text:span></text:p>
      <text:p text:style-name="P59"><text:span text:style-name="T372">Beförderung</text:span><text:span text:style-name="T373">:<text:tab/><text:tab/></text:span><text:span text:style-name="T743">Kurier</text:span><text:span text:style-name="T319"> </text:span><text:span text:style-name="T695">Bildung</text:span><text:span text:style-name="T319"> </text:span><text:span text:style-name="T744">9</text:span><text:span text:style-name="T319">+<text:tab/><text:tab/></text:span><text:span text:style-name="T743">Vermesser</text:span><text:span text:style-name="T319"> </text:span><text:span text:style-name="T640">Intellekt</text:span><text:span text:style-name="T319"> </text:span><text:span text:style-name="T695">8</text:span><text:span text:style-name="T319">+<text:tab/><text:tab/></text:span><text:span text:style-name="T743">Erkunder</text:span><text:span text:style-name="T319"> </text:span><text:span text:style-name="T695">Bildung</text:span><text:span text:style-name="T319"> </text:span><text:span text:style-name="T744">7</text:span><text:span text:style-name="T319">+</text:span></text:p>
      <text:p text:style-name="P57"><text:span text:style-name="T234">1</text:span><text:span text:style-name="T745">3</text:span><text:span text:style-name="T234"> </text:span><text:span text:style-name="T745">Gefängnis</text:span><text:span text:style-name="T696"><text:tab/></text:span><text:span text:style-name="T235">Bewerbung</text:span><text:span text:style-name="T9">: -<text:tab/><text:tab/></text:span><text:span text:style-name="T746">Entlassung</text:span><text:span text:style-name="T747">: </text:span><text:span text:style-name="T748">Beförderungs-Wurf &gt; </text:span><text:span text:style-name="T749">Führungswert<text:line-break/></text:span><text:span text:style-name="T244"><text:tab/><text:tab/><text:tab/>Durchkommen<text:tab/><text:tab/>Beförderung<text:tab/></text:span><text:span text:style-name="T246"><text:tab/></text:span><text:span text:style-name="T750">Führung </text:span><text:span text:style-name="T751">Anfangs</text:span><text:span text:style-name="T752">wert=w6+2<text:line-break/></text:span><text:span text:style-name="T753">Insasse</text:span><text:span text:style-name="T718"><text:tab/></text:span><text:span text:style-name="T246"><text:tab/>Ausdauer </text:span><text:span text:style-name="T754">7</text:span><text:span text:style-name="T246">+<text:tab/><text:tab/></text:span><text:span text:style-name="T754">Stärke</text:span><text:span text:style-name="T246"> </text:span><text:span text:style-name="T754">7</text:span><text:span text:style-name="T246">+<text:tab/><text:tab/><text:tab/></text:span><text:span text:style-name="T750">Führungswert </text:span><text:span text:style-name="T752">maximal 12</text:span><text:span text:style-name="T245"><text:line-break/></text:span><text:span text:style-name="T755">Brutalo</text:span><text:span text:style-name="T721"><text:tab/><text:tab/></text:span><text:span text:style-name="T754">Stärke</text:span><text:span text:style-name="T246"> </text:span><text:span text:style-name="T754">8</text:span><text:span text:style-name="T246">+<text:tab/><text:tab/><text:tab/>Ausdauer </text:span><text:span text:style-name="T754">6</text:span><text:span text:style-name="T246">+<text:tab/><text:tab/></text:span><text:span text:style-name="T245"><text:line-break/></text:span><text:span text:style-name="T753">Dealer<text:tab/></text:span><text:span text:style-name="T721"><text:tab/></text:span><text:span text:style-name="T754">Intellekt</text:span><text:span text:style-name="T246"> </text:span><text:span text:style-name="T754">9</text:span><text:span text:style-name="T246">+<text:tab/><text:tab/>Ausdauer </text:span><text:span text:style-name="T754">5</text:span><text:span text:style-name="T246">+<text:tab/><text:tab/></text:span></text:p>
      <text:p text:style-name="P19"><text:span text:style-name="T247">Skills</text:span> <text:span text:style-name="T140">w6</text:span><text:span text:style-name="T248"><text:line-break/></text:span><text:span text:style-name="T249"> <text:s text:c="2"/>Persönlich<text:tab/><text:tab/>Basis<text:tab/><text:tab/></text:span><text:span text:style-name="T756">Insasse</text:span><text:span text:style-name="T722"><text:tab/></text:span><text:span text:style-name="T249"><text:tab/></text:span><text:span text:style-name="T756">Brutalo<text:tab/></text:span><text:span text:style-name="T249"><text:tab/></text:span><text:span text:style-name="T756">Dealer</text:span><text:span text:style-name="T722"><text:tab/></text:span><text:span text:style-name="T700"> <text:s text:c="7"/></text:span><text:span text:style-name="T249"><text:line-break/></text:span><text:span text:style-name="T248">1 </text:span><text:span text:style-name="T723">Stärke</text:span><text:span text:style-name="T701">+1<text:tab/></text:span><text:span text:style-name="T248"><text:tab/></text:span><text:span text:style-name="T757">Athletik</text:span><text:span text:style-name="T702"><text:tab/></text:span><text:span text:style-name="T248"><text:tab/></text:span><text:span text:style-name="T757">Schleichen</text:span><text:span text:style-name="T251"><text:tab/></text:span><text:span text:style-name="T705">Über</text:span><text:span text:style-name="T704">reden</text:span><text:span text:style-name="T251"><text:tab/></text:span><text:span text:style-name="T757">Ermitteln</text:span><text:span text:style-name="T251"><text:line-break/></text:span><text:span text:style-name="T248">2 </text:span><text:span text:style-name="T758">Unbewaffnet</text:span><text:span text:style-name="T248"><text:tab/><text:tab/></text:span><text:span text:style-name="T757">Täuschen<text:tab/></text:span><text:span text:style-name="T248"><text:tab/></text:span><text:span text:style-name="T758">Unbewaffnet</text:span><text:span text:style-name="T724"><text:tab/></text:span><text:span text:style-name="T758">Unbewaffnet</text:span><text:span text:style-name="T251"><text:tab/></text:span><text:span text:style-name="T757">Handeln</text:span><text:span text:style-name="T251"><text:line-break/></text:span><text:span text:style-name="T248">3 </text:span><text:span text:style-name="T701">Ausdauer</text:span><text:span text:style-name="T248">+1<text:tab/><text:tab/></text:span><text:span text:style-name="T757">Ausbildung</text:span><text:span text:style-name="T248"><text:tab/></text:span><text:span text:style-name="T757">Unterwelt</text:span><text:span text:style-name="T724"><text:tab/></text:span><text:span text:style-name="T758">Unbewaffnet</text:span><text:span text:style-name="T251"><text:tab/></text:span><text:span text:style-name="T757">Täuschen</text:span><text:span text:style-name="T251"><text:line-break/></text:span><text:span text:style-name="T248">4 </text:span><text:span text:style-name="T723">Alleskönner</text:span><text:span text:style-name="T248"><text:tab/><text:tab/></text:span><text:span text:style-name="T757">Unterwelt</text:span><text:span text:style-name="T248"><text:tab/></text:span><text:span text:style-name="T757">Überleben</text:span><text:span text:style-name="T251"><text:tab/></text:span><text:span text:style-name="T757">Klinge<text:tab/></text:span><text:span text:style-name="T251"><text:tab/></text:span><text:span text:style-name="T757">Unterwelt</text:span><text:span text:style-name="T251"><text:line-break/></text:span><text:span text:style-name="T248">5 </text:span><text:span text:style-name="T723">Bildung</text:span><text:span text:style-name="T248">+1<text:tab/><text:tab/></text:span><text:span text:style-name="T758">Unbewaffnet</text:span><text:span text:style-name="T248"><text:tab/></text:span><text:span text:style-name="T724">Athletik</text:span><text:span text:style-name="T705"><text:tab/></text:span><text:span text:style-name="T251"><text:tab/></text:span><text:span text:style-name="T724">Athletik</text:span><text:span text:style-name="T251"><text:tab/><text:tab/></text:span><text:span text:style-name="T725">Schlei</text:span><text:span text:style-name="T757">chen</text:span><text:span text:style-name="T251"><text:line-break/></text:span><text:span text:style-name="T248">6 </text:span><text:span text:style-name="T759">Glücksspiel</text:span><text:span text:style-name="T248"><text:tab/><text:tab/></text:span><text:span text:style-name="T705">Über</text:span><text:span text:style-name="T704">reden</text:span><text:span text:style-name="T248"><text:tab/></text:span><text:span text:style-name="T757">Mechanik<text:tab/></text:span><text:span text:style-name="T251"><text:tab/></text:span><text:span text:style-name="T724">Athletik</text:span><text:span text:style-name="T251"><text:tab/><text:tab/></text:span><text:span text:style-name="T757">Verwaltung</text:span><text:span text:style-name="T251"><text:line-break/></text:span><text:span text:style-name="T254">* </text:span><text:span text:style-name="T255">nur mit </text:span><text:span text:style-name="T254">Bildung</text:span><text:span text:style-name="T256">≥</text:span><text:span text:style-name="T724">8</text:span></text:p>
      <text:p text:style-name="P60"><text:span text:style-name="T257">Rang-Boni<text:tab/><text:tab/><text:tab/><text:tab/><text:tab/><text:tab/><text:tab/><text:tab/><text:tab/></text:span><text:span text:style-name="T258">Abfindung</text:span><text:span text:style-name="T259"> </text:span><text:span text:style-name="T140">w6</text:span><text:span text:style-name="T257"><text:line-break/></text:span><text:span text:style-name="T260">Rang</text:span><text:span text:style-name="T261"><text:tab/></text:span><text:span text:style-name="T726"><text:tab/></text:span><text:span text:style-name="T706"><text:tab/><text:tab/></text:span><text:span text:style-name="T707"><text:tab/><text:tab/><text:tab/><text:tab/><text:tab/></text:span><text:span text:style-name="T262"><text:tab/></text:span><text:span text:style-name="T263">w6<text:tab/>Geld<text:tab/><text:tab/>Sachwert<text:tab/><text:tab/><text:tab/><text:tab/><text:tab/></text:span><text:span text:style-name="T261"><text:line-break/></text:span><text:span text:style-name="T262">0<text:tab/></text:span><text:span text:style-name="T760">Unbewaffnet</text:span><text:span text:style-name="T262"><text:tab/><text:tab/><text:tab/><text:tab/><text:tab/><text:tab/><text:tab/></text:span><text:span text:style-name="T264">1<text:tab/> <text:s/>-</text:span><text:span text:style-name="T265"><text:tab/><text:tab/></text:span><text:span text:style-name="T761">Kontakt</text:span><text:span text:style-name="T262"><text:line-break/>1<text:tab/></text:span><text:span text:style-name="T728">-</text:span><text:span text:style-name="T262"><text:tab/><text:tab/><text:tab/><text:tab/><text:tab/><text:tab/><text:tab/><text:tab/><text:tab/></text:span><text:span text:style-name="T264">2<text:tab/> <text:s/>-</text:span><text:span text:style-name="T265"><text:tab/><text:tab/></text:span><text:span text:style-name="T761">Klinge</text:span><text:span text:style-name="T262"><text:line-break/>2<text:tab/></text:span><text:span text:style-name="T760">Athletik 1</text:span><text:span text:style-name="T708"><text:tab/></text:span><text:span text:style-name="T262"><text:tab/></text:span><text:span text:style-name="T708"><text:tab/></text:span><text:span text:style-name="T262"><text:tab/><text:tab/><text:tab/><text:tab/><text:tab/></text:span><text:span text:style-name="T264">3<text:tab/> <text:s/></text:span><text:span text:style-name="T761">1</text:span><text:span text:style-name="T264">00</text:span><text:span text:style-name="T265">₵<text:tab/></text:span><text:span text:style-name="T761">Täuschen|Überreden|Schleichen</text:span><text:span text:style-name="T262"><text:line-break/>3<text:tab/></text:span><text:span text:style-name="T728">-<text:tab/></text:span><text:span text:style-name="T708"><text:tab/></text:span><text:span text:style-name="T262"><text:tab/><text:tab/><text:tab/><text:tab/><text:tab/><text:tab/><text:tab/></text:span><text:span text:style-name="T264">4<text:tab/> <text:s/></text:span><text:span text:style-name="T761">2</text:span><text:span text:style-name="T264">00</text:span><text:span text:style-name="T265">₵<text:tab/></text:span><text:span text:style-name="T761">Freund</text:span><text:span text:style-name="T262"><text:line-break/>4<text:tab/></text:span><text:span text:style-name="T760">Recht 1</text:span><text:span text:style-name="T262"><text:tab/><text:tab/><text:tab/><text:tab/><text:tab/><text:tab/><text:tab/><text:tab/></text:span><text:span text:style-name="T264">5<text:tab/> <text:s/></text:span><text:span text:style-name="T727">5</text:span><text:span text:style-name="T264">00</text:span><text:span text:style-name="T265">₵<text:tab/></text:span><text:span text:style-name="T761">Nahkampf|Aufklärer|Unterwelt</text:span><text:span text:style-name="T262"><text:line-break/>5<text:tab/>-</text:span><text:span text:style-name="T708"><text:tab/><text:tab/></text:span><text:span text:style-name="T262"><text:tab/><text:tab/><text:tab/><text:tab/><text:tab/><text:tab/><text:tab/></text:span><text:span text:style-name="T264">6<text:tab/></text:span><text:span text:style-name="T761">1</text:span><text:span text:style-name="T707">0</text:span><text:span text:style-name="T264">0</text:span><text:span text:style-name="T248">0</text:span><text:span text:style-name="T265">₵<text:tab/></text:span><text:span text:style-name="T761">Stärke+1|Ausdauer+1</text:span><text:span text:style-name="T262"><text:line-break/>6<text:tab/></text:span><text:span text:style-name="T760">Ausdauer+1</text:span><text:span text:style-name="T262"><text:tab/>-<text:tab/><text:tab/><text:tab/><text:tab/><text:tab/><text:tab/></text:span><text:span text:style-name="T248">7<text:tab/></text:span><text:span text:style-name="T761">2</text:span><text:span text:style-name="T727">5</text:span><text:span text:style-name="T264">00</text:span><text:span text:style-name="T265">₵<text:tab/></text:span><text:span text:style-name="T761">Täuschen &amp; Überreden &amp; Schleichen</text:span></text:p>
      <text:p text:style-name="P25"><text:span text:style-name="T274">Unglück </text:span><text:span text:style-name="T275">w6</text:span><text:span text:style-name="T276"> </text:span><text:span text:style-name="T277">(nur wenn „Durchkommen“ </text:span><text:span text:style-name="T278">gescheitert ist </text:span><text:span text:style-name="T277">oder bei entsprechendem Ereignis)</text:span><text:span text:style-name="T279"><text:line-break/>1<text:tab/></text:span><text:span text:style-name="T280">S</text:span><text:span text:style-name="T279">chwer</text:span><text:span text:style-name="T280">e</text:span><text:span text:style-name="T279"> </text:span><text:span text:style-name="T280">V</text:span><text:span text:style-name="T279">erletz</text:span><text:span text:style-name="T280">ung</text:span><text:span text:style-name="T279">: </text:span><text:span text:style-name="T281">siehe </text:span><text:span text:style-name="T279">2 auf Verletzung</text:span><text:span text:style-name="T281">s-Tabelle</text:span><text:span text:style-name="T279"> </text:span><text:span text:style-name="T282">oder 2x w6 </text:span><text:span text:style-name="T281">werfen</text:span><text:span text:style-name="T282"> und </text:span><text:span text:style-name="T283">niedrigeres</text:span><text:span text:style-name="T282"> nehmen</text:span><text:span text:style-name="T279"><text:line-break/>2<text:tab/></text:span><text:span text:style-name="T762">Ein Wärter beschuldigt dich, ihn angegriffen zu haben</text:span><text:span text:style-name="T279">: </text:span><text:span text:style-name="T763">Bewährungs-Schwellwert+2</text:span><text:span text:style-name="T285"><text:line-break/></text:span><text:span text:style-name="T279">3<text:tab/></text:span><text:span text:style-name="T762">Eine Knast-</text:span><text:span text:style-name="T764">Gang verfolgt dich, kämpfen?</text:span><text:span text:style-name="T709">: </text:span><text:span text:style-name="T764">nein→alle Abschläge verloren ja→Unbewaffnet 8+<text:line-break/><text:tab/>ja→Feind+1, </text:span><text:span text:style-name="T763">Bewährungs-Schwellwert+</text:span><text:span text:style-name="T764">1 </text:span><text:span text:style-name="T765">nein→</text:span><text:span text:style-name="T282">2x w6 auf </text:span><text:span text:style-name="T765">Verletzung</text:span><text:span text:style-name="T282"> und </text:span><text:span text:style-name="T283">niedrigeres</text:span><text:span text:style-name="T282"> nehmen</text:span><text:span text:style-name="T731"><text:line-break/></text:span><text:span text:style-name="T276">4<text:tab/></text:span><text:span text:style-name="T762">Ein </text:span><text:span text:style-name="T763">Wärter </text:span><text:span text:style-name="T765">hasst dich </text:span><text:span text:style-name="T762">und lässt es dich spüren</text:span><text:span text:style-name="T276">: </text:span><text:span text:style-name="T766">Feind+1</text:span><text:span text:style-name="T732">, </text:span><text:span text:style-name="T763">Bewährungs-Schwellwert+</text:span><text:span text:style-name="T764">1</text:span><text:span text:style-name="T276"><text:line-break/>5<text:tab/></text:span><text:span text:style-name="T762">Dein Fall wird öffentlich diskutiert und deine Familie und eine Freunde belästigt</text:span><text:span text:style-name="T276">: </text:span><text:span text:style-name="T766">Sozialstatus-1</text:span><text:span text:style-name="T276"><text:line-break/>6<text:tab/></text:span><text:span text:style-name="T287">Du erleidest eine </text:span><text:span text:style-name="T288">V</text:span><text:span text:style-name="T276">erletz</text:span><text:span text:style-name="T288">ung: </text:span><text:span text:style-name="T281">Wurf auf Verletzungs-Tabelle</text:span></text:p>
      <text:p text:style-name="P61"><text:span text:style-name="T24">Ereignis 2w6</text:span><text:line-break/><text:span text:style-name="T355">2</text:span><text:tab/><text:span text:style-name="T356">Du hast </text:span>Glück im Unglück: <text:span text:style-name="T357">Wurf auf </text:span>Unglück<text:span text:style-name="T358">s-Tabelle</text:span>, aber <text:span text:style-name="T356">deine </text:span>Karriere <text:span text:style-name="T356">ist </text:span>nicht beendet<text:line-break/><text:span text:style-name="T355">3</text:span><text:tab/><text:span text:style-name="T767">Ausbruch möglich?</text:span>: <text:span text:style-name="T733">abhauen</text:span><text:span text:style-name="T713">→</text:span><text:span text:style-name="T768">Schleichen|Täuschen</text:span><text:span text:style-name="T733"> </text:span><text:span text:style-name="T768">10</text:span><text:span text:style-name="T733">+ </text:span><text:span text:style-name="T768">ja→frei nein→Führung+2</text:span><text:span text:style-name="T733"><text:line-break/></text:span><text:span text:style-name="T355">4<text:tab/></text:span><text:span text:style-name="T768">Harte Zwangsarbeit</text:span><text:span text:style-name="T361">: </text:span><text:span text:style-name="T768">Ausdauer 8+ ja→Führung-1 Athletik</text:span><text:span text:style-name="T713"> 1|</text:span><text:span text:style-name="T768">Mechanik</text:span><text:span text:style-name="T713"> 1|</text:span><text:span text:style-name="T768">Unbew.</text:span><text:span text:style-name="T713"> 1 </text:span><text:span text:style-name="T768">nein→Führung+1 </text:span><text:span text:style-name="T355"><text:line-break/></text:span><text:span text:style-name="T362">5<text:tab/></text:span><text:span text:style-name="T768">Gangmitglied werden?:</text:span><text:span text:style-name="T362"> </text:span><text:span text:style-name="T768">Überreden|Unbewaffnet 8+ nein→Feind+1<text:line-break/><text:tab/>ja→Führung +1, alle Beförderungs-Würfe+1, Täuschen 1|Überreden 1|Unbewaffnet 1</text:span><text:span text:style-name="T362"><text:line-break/>6<text:tab/></text:span><text:span text:style-name="T768">Ausbildung </text:span><text:span text:style-name="T769">im Gefängnis</text:span><text:span text:style-name="T362">: </text:span><text:span text:style-name="T768">Bildung 8+ ja→beliebiger Skill außer Alleskönner</text:span><text:span text:style-name="T362"><text:line-break/>7<text:tab/></text:span><text:span text:style-name="T768">Gefängnis-</text:span><text:span text:style-name="T362">Ereignis:<text:tab/></text:span><text:span text:style-name="T770">1</text:span><text:span text:style-name="T771"> Aufstand w3=1 verletzt w3=3 Abschlag<text:tab/><text:tab/></text:span><text:span text:style-name="T770">2</text:span><text:span text:style-name="T771"> Kontakt+1<text:tab/></text:span><text:span text:style-name="T770">3</text:span><text:span text:style-name="T771"> Rivale+1<text:line-break/><text:tab/></text:span><text:span text:style-name="T770">4</text:span><text:span text:style-name="T771"> Führung=w6+2<text:tab/></text:span><text:span text:style-name="T770">5</text:span><text:span text:style-name="T771"> gute Führung, </text:span><text:span text:style-name="T768">Führung-2<text:tab/><text:tab/><text:tab/></text:span><text:span text:style-name="T770">6</text:span><text:span text:style-name="T771"> Kampf: Unbewaffnet 8+ nein→verletzt</text:span><text:span text:style-name="T362"><text:line-break/>8<text:tab/></text:span><text:span text:style-name="T768">Gespräch mit Bewährungshelfer</text:span><text:span text:style-name="T362">: </text:span><text:span text:style-name="T768">Führung-1</text:span><text:span text:style-name="T737"><text:line-break/></text:span><text:span text:style-name="T161">9<text:tab/></text:span><text:span text:style-name="T772">neuer Anwalt, wie gut?</text:span><text:span text:style-name="T161">: </text:span><text:span text:style-name="T772">1000</text:span><text:span text:style-name="T773">₵</text:span><text:span text:style-name="T772">*Recht^2, 2w6+Anwalt-Skill 8+ yes→</text:span><text:span text:style-name="T768">Führung-</text:span><text:span text:style-name="T772">w6</text:span><text:span text:style-name="T161"><text:line-break/>10<text:tab/></text:span><text:span text:style-name="T772">Kapo geworden</text:span><text:span text:style-name="T715">:</text:span><text:span text:style-name="T368"> </text:span><text:span text:style-name="T772">Verwaltung+1|Recht+1|Computer+1</text:span><text:span text:style-name="T741">|</text:span><text:span text:style-name="T772">Steward+1</text:span><text:span text:style-name="T368"><text:line-break/>11<text:tab/></text:span><text:span text:style-name="T772">Wärter hilft dir</text:span><text:span text:style-name="T742">:</text:span><text:span text:style-name="T715"> </text:span><text:span text:style-name="T768">Führung-2</text:span><text:span text:style-name="T161"><text:line-break/></text:span><text:span text:style-name="T371">12<text:tab/></text:span><text:span text:style-name="T772">Wärter </text:span><text:span text:style-name="T774">in Gefahr, helfen?</text:span><text:span text:style-name="T371">: </text:span><text:span text:style-name="T774">2w6 8+ ja→Freund+1,</text:span><text:span text:style-name="T715"> </text:span><text:span text:style-name="T768">Führung-2 </text:span><text:span text:style-name="T774">nein→Verletzung</text:span></text:p>
      <text:p text:style-name="P62"><text:span text:style-name="T372">Beförderung</text:span><text:span text:style-name="T373">:<text:tab/><text:tab/></text:span><text:span text:style-name="T775">Insasse</text:span><text:span text:style-name="T319"> </text:span><text:span text:style-name="T776">Stärke</text:span><text:span text:style-name="T319"> </text:span><text:span text:style-name="T776">7</text:span><text:span text:style-name="T319">+<text:tab/><text:tab/></text:span><text:span text:style-name="T775">Brutalo</text:span><text:span text:style-name="T319"> </text:span><text:span text:style-name="T776">Ausdauer</text:span><text:span text:style-name="T319"> </text:span><text:span text:style-name="T776">6</text:span><text:span text:style-name="T319">+<text:tab/><text:tab/><text:tab/></text:span><text:span text:style-name="T775">Dealer</text:span><text:span text:style-name="T319"> </text:span><text:span text:style-name="T776">Ausdauer</text:span><text:span text:style-name="T319"> </text:span><text:span text:style-name="T776">5</text:span><text:span text:style-name="T319">+</text:span></text:p>
      <text:p text:style-name="P63"><text:span text:style-name="T777">X</text:span><text:span text:style-name="T234"> </text:span><text:span text:style-name="T777">Psioniker</text:span><text:span text:style-name="T9"><text:tab/><text:tab/></text:span><text:span text:style-name="T235">Bewerbung</text:span><text:span text:style-name="T9">: </text:span><text:span text:style-name="T778">Psi</text:span><text:span text:style-name="T9"> 6+</text:span><text:span text:style-name="T236"> (-1 pro vorheriger Karriere)</text:span></text:p>
      <text:p text:style-name="P64"><text:tab/><text:tab/><text:tab/><text:tab/>Durchkommen<text:tab/>Beförderung<text:tab/><text:line-break/><text:span text:style-name="T779">Wildes Talent</text:span><text:span text:style-name="T9"><text:tab/></text:span><text:span text:style-name="T778">Sozialstatus</text:span><text:span text:style-name="T9"> 6+<text:tab/>Intellekt 6+</text:span><text:span text:style-name="T8"><text:line-break/></text:span><text:span text:style-name="T779">Psi-Gelehrter<text:tab/></text:span><text:span text:style-name="T9"><text:tab/></text:span><text:span text:style-name="T778">Bildung</text:span><text:span text:style-name="T9"> </text:span><text:span text:style-name="T778">4</text:span><text:span text:style-name="T9">+<text:tab/><text:tab/></text:span><text:span text:style-name="T778">Bildung</text:span><text:span text:style-name="T9"> </text:span><text:span text:style-name="T778">8</text:span><text:span text:style-name="T9">+</text:span><text:span text:style-name="T8"><text:line-break/></text:span><text:span text:style-name="T779">Psi-Krieger</text:span><text:span text:style-name="T9"><text:tab/><text:tab/>Ausdauer </text:span><text:span text:style-name="T778">6</text:span><text:span text:style-name="T9">+<text:tab/><text:tab/>Ausdauer </text:span><text:span text:style-name="T778">6</text:span><text:span text:style-name="T9">+</text:span></text:p>
      <text:p text:style-name="P19"><text:span text:style-name="T247">Skills</text:span> <text:span text:style-name="T140">w6</text:span><text:span text:style-name="T248"><text:line-break/></text:span><text:span text:style-name="T249"> <text:s text:c="2"/>Persönlich<text:tab/><text:tab/>Basis<text:tab/><text:tab/>Fortgeschritten</text:span><text:span text:style-name="T250">*</text:span><text:span text:style-name="T249"><text:tab/></text:span><text:span text:style-name="T780">Wildes Talent</text:span><text:span text:style-name="T249"><text:tab/></text:span><text:span text:style-name="T780">Psi Gelehrter<text:tab/>Psi Krieger <text:s text:c="6"/></text:span><text:span text:style-name="T249"><text:line-break/></text:span><text:span text:style-name="T248">1 </text:span><text:span text:style-name="T781">Bildung+1<text:tab/></text:span><text:span text:style-name="T248"><text:tab/></text:span><text:span text:style-name="T781">Telepathie</text:span><text:span text:style-name="T248"><text:tab/></text:span><text:span text:style-name="T781">Sprachen</text:span><text:span text:style-name="T248"><text:tab/><text:tab/><text:tab/></text:span><text:span text:style-name="T781">Telepathie</text:span><text:span text:style-name="T251"><text:tab/></text:span><text:span text:style-name="T781">Telepathie</text:span><text:span text:style-name="T251"><text:tab/></text:span><text:span text:style-name="T781">Telepathie</text:span><text:span text:style-name="T251"><text:line-break/></text:span><text:span text:style-name="T248">2 Intellekt+1<text:tab/><text:tab/></text:span><text:span text:style-name="T781">Hellsehen<text:tab/><text:tab/>Kunst</text:span><text:span text:style-name="T248"><text:tab/><text:tab/><text:tab/></text:span><text:span text:style-name="T781">Telekinese</text:span><text:span text:style-name="T248"><text:tab/></text:span><text:span text:style-name="T781">Hellsehen<text:tab/></text:span><text:span text:style-name="T251"><text:tab/></text:span><text:span text:style-name="T782">Selbstkontrolle</text:span><text:span text:style-name="T251"><text:line-break/></text:span><text:span text:style-name="T248">3 </text:span><text:span text:style-name="T781">Stärke</text:span><text:span text:style-name="T248">+1<text:tab/><text:tab/></text:span><text:span text:style-name="T781">Telekinese<text:tab/></text:span><text:span text:style-name="T248">Elektronik<text:tab/><text:tab/></text:span><text:span text:style-name="T251">Täuschen<text:tab/><text:tab/></text:span><text:span text:style-name="T782">Selbstkontrolle</text:span><text:span text:style-name="T248"><text:tab/></text:span><text:span text:style-name="T781">Teleportation</text:span><text:span text:style-name="T251"><text:line-break/></text:span><text:span text:style-name="T248">4 Geschick</text:span><text:span text:style-name="T781">+1<text:tab/><text:tab/>Selbstkontrolle Medizin</text:span><text:span text:style-name="T248"><text:tab/><text:tab/><text:tab/></text:span><text:span text:style-name="T251">Schleiche</text:span><text:span text:style-name="T781">n<text:tab/></text:span><text:span text:style-name="T248">Medizin<text:tab/><text:tab/></text:span><text:span text:style-name="T783">Schusswaffen</text:span><text:span text:style-name="T251"><text:line-break/></text:span><text:span text:style-name="T248">5 Ausdauer +1<text:tab/><text:tab/></text:span><text:span text:style-name="T781">Teleportation</text:span><text:span text:style-name="T248"><text:tab/></text:span><text:span text:style-name="T781">Wissenschaft</text:span><text:span text:style-name="T248"><text:tab/><text:tab/></text:span><text:span text:style-name="T251">Unterwelt<text:tab/>Überreden<text:tab/></text:span><text:span text:style-name="T783">Raumanzug</text:span><text:span text:style-name="T251"><text:line-break/></text:span><text:span text:style-name="T248">6 </text:span><text:span text:style-name="T781">Psi+1</text:span><text:span text:style-name="T248"><text:tab/><text:tab/><text:tab/></text:span><text:span text:style-name="T784">belieb.</text:span><text:span text:style-name="T781"> Talent</text:span><text:span text:style-name="T248"><text:tab/></text:span><text:span text:style-name="T781">Mechanik</text:span><text:span text:style-name="T248"><text:tab/><text:tab/><text:tab/></text:span><text:span text:style-name="T785">Nahkampf|Schusswaffen </text:span><text:span text:style-name="T783">Wissenschaft</text:span><text:span text:style-name="T251"><text:tab/></text:span><text:span text:style-name="T783">Aufklärer</text:span><text:span text:style-name="T251"><text:line-break/></text:span><text:span text:style-name="T254">* </text:span><text:span text:style-name="T255">nur mit </text:span><text:span text:style-name="T254">Bildung</text:span><text:span text:style-name="T256">≥</text:span><text:span text:style-name="T254">8</text:span></text:p>
      <text:p text:style-name="P65"><text:span text:style-name="T257">Rang-Boni<text:tab/><text:tab/><text:tab/><text:tab/><text:tab/><text:tab/><text:tab/><text:tab/><text:tab/></text:span><text:span text:style-name="T258">Abfindung</text:span><text:span text:style-name="T259"> </text:span><text:span text:style-name="T140">w6</text:span><text:span text:style-name="T257"><text:line-break/></text:span><text:span text:style-name="T260">Rang</text:span><text:span text:style-name="T261"><text:tab/></text:span><text:span text:style-name="T786">Wildes Talent</text:span><text:span text:style-name="T261"><text:tab/></text:span><text:span text:style-name="T786">Psi Gelehrter<text:tab/>Psi Krieger <text:s text:c="7"/></text:span><text:span text:style-name="T262"><text:tab/></text:span><text:span text:style-name="T263">w6<text:tab/>Geld<text:tab/><text:tab/>Sachwert<text:tab/><text:tab/><text:tab/><text:tab/><text:tab/></text:span><text:span text:style-name="T261"><text:line-break/></text:span><text:span text:style-name="T262">0<text:tab/>-<text:tab/><text:tab/><text:tab/>-<text:tab/><text:tab/><text:tab/><text:tab/><text:tab/><text:tab/></text:span><text:span text:style-name="T264">1<text:tab/> <text:s/>1000</text:span><text:span text:style-name="T265">₵<text:tab/></text:span><text:span text:style-name="T787">Schusswaffe</text:span><text:span text:style-name="T262"><text:line-break/>1<text:tab/></text:span><text:span text:style-name="T788">Überleben 1|Unterwelt</text:span><text:span text:style-name="T789"> </text:span><text:span text:style-name="T790">1</text:span><text:span text:style-name="T262"><text:tab/>Täuschen </text:span><text:span text:style-name="T266">1</text:span><text:span text:style-name="T262"><text:tab/></text:span><text:span text:style-name="T783">Schusswaffen </text:span><text:span text:style-name="T791">1</text:span><text:span text:style-name="T262"><text:tab/></text:span><text:span text:style-name="T264">2<text:tab/> <text:s/></text:span><text:span text:style-name="T248">2</text:span><text:span text:style-name="T264">000</text:span><text:span text:style-name="T265">₵<text:tab/></text:span><text:span text:style-name="T787">2</text:span><text:span text:style-name="T267"> </text:span><text:span text:style-name="T248">Schiffsanteil</text:span><text:span text:style-name="T787">e</text:span><text:span text:style-name="T264"> </text:span><text:span text:style-name="T268">(</text:span><text:span text:style-name="T787">2</text:span><text:span text:style-name="T264">0</text:span><text:span text:style-name="T787">0</text:span><text:span text:style-name="T264">0</text:span><text:span text:style-name="T265">₵/</text:span><text:span text:style-name="T268">Jahr)</text:span><text:span text:style-name="T262"><text:line-break/>2<text:tab/>-<text:tab/><text:tab/><text:tab/></text:span><text:span text:style-name="T266">-<text:tab/><text:tab/></text:span><text:span text:style-name="T262"><text:tab/></text:span><text:span text:style-name="T791">Anführer 1</text:span><text:span text:style-name="T262"><text:tab/></text:span><text:span text:style-name="T264">3<text:tab/> <text:s/></text:span><text:span text:style-name="T787">4</text:span><text:span text:style-name="T264">000</text:span><text:span text:style-name="T265">₵<text:tab/></text:span><text:span text:style-name="T787">Kontakt</text:span><text:span text:style-name="T262"><text:line-break/>3<text:tab/></text:span><text:span text:style-name="T791">Täuschen</text:span><text:span text:style-name="T262"> </text:span><text:span text:style-name="T266">1</text:span><text:span text:style-name="T262"><text:tab/></text:span><text:span text:style-name="T784">belieb.</text:span><text:span text:style-name="T781"> Talent</text:span><text:span text:style-name="T262"> </text:span><text:span text:style-name="T266">1</text:span><text:span text:style-name="T262"><text:tab/>-<text:tab/><text:tab/><text:tab/></text:span><text:span text:style-name="T264">4<text:tab/> <text:s/></text:span><text:span text:style-name="T787">40</text:span><text:span text:style-name="T264">00</text:span><text:span text:style-name="T265">₵<text:tab/></text:span><text:span text:style-name="T248">TAS Mitgliedschaft</text:span><text:span text:style-name="T333"> </text:span><text:span text:style-name="T792">(Hotel &amp; Flüge frei)</text:span><text:span text:style-name="T262"><text:line-break/>4<text:tab/>-<text:tab/><text:tab/><text:tab/></text:span><text:span text:style-name="T266">-<text:tab/><text:tab/></text:span><text:span text:style-name="T262"><text:tab/>-<text:tab/><text:tab/><text:tab/></text:span><text:span text:style-name="T264">5<text:tab/> <text:s/></text:span><text:span text:style-name="T787">8</text:span><text:span text:style-name="T248">0</text:span><text:span text:style-name="T264">00</text:span><text:span text:style-name="T265">₵<text:tab/></text:span><text:span text:style-name="T787">Kontakt</text:span><text:span text:style-name="T262"><text:line-break/>5<text:tab/>-<text:tab/><text:tab/><text:tab/>-<text:tab/><text:tab/><text:tab/></text:span><text:span text:style-name="T791">Taktik 1</text:span><text:span text:style-name="T262"><text:tab/><text:tab/></text:span><text:span text:style-name="T264">6<text:tab/> <text:s/></text:span><text:span text:style-name="T787">8</text:span><text:span text:style-name="T264">00</text:span><text:span text:style-name="T248">0</text:span><text:span text:style-name="T265">₵<text:tab/></text:span><text:span text:style-name="T248">Implantat</text:span><text:span text:style-name="T262"><text:line-break/>6<text:tab/>-<text:tab/><text:tab/><text:tab/></text:span><text:span text:style-name="T784">belieb.</text:span><text:span text:style-name="T781"> Talent</text:span><text:span text:style-name="T262"> </text:span><text:span text:style-name="T266">1</text:span><text:span text:style-name="T262"><text:tab/>-<text:tab/><text:tab/><text:tab/></text:span><text:span text:style-name="T248">7<text:tab/></text:span><text:span text:style-name="T787">16</text:span><text:span text:style-name="T264">000</text:span><text:span text:style-name="T265">₵<text:tab/></text:span><text:span text:style-name="T267">1</text:span><text:span text:style-name="T787">0</text:span><text:span text:style-name="T267"> </text:span><text:span text:style-name="T248">Schiffsanteil</text:span><text:span text:style-name="T787">e</text:span><text:span text:style-name="T264"> </text:span><text:span text:style-name="T268">(</text:span><text:span text:style-name="T264">100</text:span><text:span text:style-name="T787">0</text:span><text:span text:style-name="T264">0</text:span><text:span text:style-name="T265">₵/</text:span><text:span text:style-name="T268">Jahr)</text:span></text:p>
      <text:p text:style-name="P66"><text:span text:style-name="T274">Unglück </text:span><text:span text:style-name="T275">w6</text:span><text:span text:style-name="T276"> </text:span><text:span text:style-name="T277">(nur wenn „Durchkommen“ </text:span><text:span text:style-name="T278">gescheitert ist </text:span><text:span text:style-name="T277">oder bei entsprechendem Ereignis)</text:span><text:span text:style-name="T279"><text:line-break/>1<text:tab/></text:span><text:span text:style-name="T280">S</text:span><text:span text:style-name="T279">chwer</text:span><text:span text:style-name="T280">e</text:span><text:span text:style-name="T279"> </text:span><text:span text:style-name="T280">V</text:span><text:span text:style-name="T279">erletz</text:span><text:span text:style-name="T280">ung</text:span><text:span text:style-name="T279">: </text:span><text:span text:style-name="T281">siehe </text:span><text:span text:style-name="T279">2 auf Verletzung</text:span><text:span text:style-name="T281">s-Tabelle</text:span><text:span text:style-name="T279"> </text:span><text:span text:style-name="T282">oder 2x w6 </text:span><text:span text:style-name="T281">werfen</text:span><text:span text:style-name="T282"> und </text:span><text:span text:style-name="T283">niedrigeres</text:span><text:span text:style-name="T282"> nehmen</text:span><text:span text:style-name="T279"><text:line-break/>2<text:tab/></text:span><text:span text:style-name="T793">Telepathie-Kontakt mit etwas sehr gefährlichem</text:span><text:span text:style-name="T279">: </text:span><text:span text:style-name="T793">Psi-1, jede Nacht Alpträume</text:span><text:span text:style-name="T285"><text:line-break/></text:span><text:span text:style-name="T279">3<text:tab/></text:span><text:span text:style-name="T794">Angriff durch Anti-Psi Kult</text:span><text:span text:style-name="T279"> </text:span><text:span text:style-name="T794">w3:<text:tab/></text:span><text:span text:style-name="T795">1</text:span><text:span text:style-name="T794"> verletzt<text:tab/><text:tab/></text:span><text:span text:style-name="T795">2</text:span><text:span text:style-name="T794"> Sozialstatus-1<text:tab/><text:tab/></text:span><text:span text:style-name="T795">3</text:span><text:span text:style-name="T794"> Entlassung</text:span><text:span text:style-name="T276"><text:line-break/>4<text:tab/></text:span><text:span text:style-name="T796">u</text:span><text:span text:style-name="T794">nethischer Befehl</text:span><text:span text:style-name="T276">: </text:span><text:span text:style-name="T794">befolgen→</text:span><text:span text:style-name="T276">Feind+1, </text:span><text:span text:style-name="T794">keine Entlassung, verweigern→Entlassung</text:span><text:span text:style-name="T276"><text:line-break/>5<text:tab/></text:span><text:span text:style-name="T797">Experimente an dir:</text:span><text:span text:style-name="T276"> </text:span><text:span text:style-name="T797">Flucht und </text:span><text:span text:style-name="T794">Entlassung</text:span><text:span text:style-name="T276"><text:line-break/>6<text:tab/></text:span><text:span text:style-name="T797">ein früherer Freund verrät dich: Freund→Feind oder Kontakt→F</text:span><text:span text:style-name="T798">eind</text:span></text:p>
      <text:p text:style-name="P26"><text:span text:style-name="T24">Ereignis 2w6</text:span><text:line-break/><text:span text:style-name="T355">2</text:span><text:tab/><text:span text:style-name="T356">Du hast </text:span>Glück im Unglück: <text:span text:style-name="T357">Wurf auf </text:span>Unglück<text:span text:style-name="T358">s-Tabelle</text:span>, aber <text:span text:style-name="T356">deine </text:span>Karriere <text:span text:style-name="T356">ist </text:span>nicht beendet<text:line-break/><text:span text:style-name="T355">3</text:span><text:tab/><text:span text:style-name="T799">Jemand spürt deine </text:span><text:span text:style-name="T800">gespenstische Aura</text:span>: <text:span text:style-name="T801">Freund→Feind oder Kontakt→F</text:span><text:span text:style-name="T802">eind</text:span><text:line-break/><text:span text:style-name="T355">4<text:tab/></text:span><text:span text:style-name="T803">Gesunder Geist in gesundem Körper</text:span><text:span text:style-name="T361">: </text:span><text:span text:style-name="T803">Athletik 1|Schleichen 1|Überleben 1|Kunst 1</text:span><text:span text:style-name="T355"><text:line-break/></text:span><text:span text:style-name="T362">5<text:tab/></text:span><text:span text:style-name="T804">u</text:span><text:span text:style-name="T805">nethisch</text:span><text:span text:style-name="T803">e Möglichkeit nutzen?</text:span><text:span text:style-name="T362">: </text:span><text:span text:style-name="T803">Psi 8+ ja→zusätzlicher Abschlag, Sozialstatus+1 nein→ Sozialstatus-1</text:span><text:span text:style-name="T362"><text:line-break/>6<text:tab/></text:span><text:span text:style-name="T806">unerwarteter Kontakt</text:span><text:span text:style-name="T362">: </text:span><text:span text:style-name="T806">Kontakt+1</text:span><text:span text:style-name="T362"><text:line-break/>7<text:tab/>Lebens-Ereignis: </text:span><text:span text:style-name="T363">2</text:span><text:span text:style-name="T364">w6 auf </text:span><text:span text:style-name="T363">die </text:span><text:span text:style-name="T364">Tabelle</text:span><text:span text:style-name="T362"><text:line-break/>8<text:tab/></text:span><text:span text:style-name="T806">Psi-Kraft durch Übung verstärkt</text:span><text:span text:style-name="T362">: </text:span><text:span text:style-name="T806">Psi+1<text:line-break/></text:span><text:span text:style-name="T161">9<text:tab/></text:span><text:span text:style-name="T368">Spezialtraining</text:span><text:span text:style-name="T161">: </text:span><text:span text:style-name="T807">Bildung 8+ ja→beliebiger Skill außer Alleskönner</text:span><text:span text:style-name="T161"><text:line-break/>10<text:tab/></text:span><text:span text:style-name="T368">Spezialtraining: eins von Fahrer 1, Flieger 1, Pilot 1, Bordschütze 1<text:line-break/>11<text:tab/></text:span><text:span text:style-name="T807">Mentor gewonnen</text:span><text:span text:style-name="T370">: </text:span><text:span text:style-name="T807">Freund+1 und </text:span><text:span text:style-name="T370">+4</text:span><text:span text:style-name="T161"> auf nächsten Beförderungs-Wurf<text:line-break/></text:span><text:span text:style-name="T371">12<text:tab/></text:span><text:span text:style-name="T807">Psi Musterschüler</text:span><text:span text:style-name="T371">: sofortige </text:span><text:span text:style-name="T161">Beförderung</text:span></text:p>
      <text:p text:style-name="P67"><text:span text:style-name="T372">Beförderung</text:span><text:span text:style-name="T373">:<text:tab/></text:span><text:span text:style-name="T808">Wildes Talent</text:span><text:span text:style-name="T319"> </text:span><text:span text:style-name="T809">Intellekt</text:span><text:span text:style-name="T319"> </text:span><text:span text:style-name="T809">8</text:span><text:span text:style-name="T319">+<text:tab/></text:span><text:span text:style-name="T808">Psi-Gelehrter</text:span><text:span text:style-name="T319"> </text:span><text:span text:style-name="T809">Bildung</text:span><text:span text:style-name="T319"> </text:span><text:span text:style-name="T809">8</text:span><text:span text:style-name="T319">+<text:tab/><text:tab/></text:span><text:span text:style-name="T808">Psi-Krieger</text:span><text:span text:style-name="T319"> </text:span><text:span text:style-name="T776">Ausdauer</text:span><text:span text:style-name="T319"> </text:span><text:span text:style-name="T809">6</text:span><text:span text:style-name="T319">+</text:span></text:p>
      <text:p text:style-name="P68"><text:span text:style-name="T24">Telpathie</text:span><text:tab/><text:tab/><text:tab/><text:tab/><text:span text:style-name="T810">Wurf<text:tab/>Dauer<text:tab/>Reichw</text:span><text:span text:style-name="T811">eite</text:span><text:span text:style-name="T810"><text:tab/></text:span><text:span text:style-name="T812">Psi-</text:span><text:span text:style-name="T810">Kosten</text:span><text:line-break/>Schild<text:tab/><text:tab/><text:tab/><text:tab/>auto<text:line-break/>Leben detektieren<text:tab/><text:tab/>4+<text:tab/>w6*10s<text:tab/>distant<text:tab/><text:tab/>1<text:line-break/>Gedankenverbindung<text:tab/>4+<text:tab/>w6*1s<text:tab/>distant<text:tab/><text:tab/>1<text:line-break/>Teleempathie<text:tab/><text:tab/><text:tab/>6+<text:tab/>w6*10s<text:tab/>long<text:tab/><text:tab/><text:tab/>1<text:line-break/>Gedanken lesen<text:tab/><text:tab/>8+<text:tab/>w6*10s<text:tab/>long<text:tab/><text:tab/><text:tab/>2<text:line-break/>Gedanken senden<text:tab/><text:tab/>10+<text:tab/>w6*10s<text:tab/>distant<text:tab/><text:tab/>2<text:line-break/>Suggestion<text:tab/><text:tab/><text:tab/>12+<text:tab/>w6*10s<text:tab/>short<text:tab/><text:tab/>3<text:line-break/>Tiefenprobe<text:tab/><text:tab/><text:tab/>12+<text:tab/>w6*10m<text:tab/>close<text:tab/><text:tab/>4<text:line-break/>Angriff (Lähmung/Tod)<text:tab/>14+<text:tab/>w6*1s<text:tab/>short<text:tab/><text:tab/>8</text:p>
      <text:p text:style-name="P69"><text:span text:style-name="T813">Hellsehen</text:span><text:tab/><text:tab/><text:tab/><text:span text:style-name="T810">Wurf<text:tab/>Dauer<text:tab/>Reichw</text:span><text:span text:style-name="T811">eite</text:span><text:span text:style-name="T810"><text:tab/></text:span><text:span text:style-name="T812">Psi-</text:span><text:span text:style-name="T810">Kosten</text:span><text:span text:style-name="T814"><text:line-break/>Spüren<text:tab/><text:tab/><text:tab/><text:tab/>6</text:span>+<text:tab/>w6*10s<text:tab/><text:span text:style-name="T814">very </text:span>distant<text:tab/>1<text:line-break/><text:span text:style-name="T814">Taktisches Spüren<text:tab/><text:tab/>8</text:span>+<text:tab/>w6*1s<text:tab/><text:span text:style-name="T814">long<text:tab/><text:tab/></text:span><text:tab/>1<text:line-break/><text:span text:style-name="T815">Hellsehen<text:tab/><text:tab/><text:tab/><text:tab/></text:span><text:span text:style-name="T814">8</text:span>+<text:tab/>w6*1<text:span text:style-name="T815">0</text:span>s<text:tab/><text:span text:style-name="T814">very </text:span>distant<text:tab/>1<text:line-break/><text:span text:style-name="T815">Hellhören<text:tab/><text:tab/><text:tab/><text:tab/></text:span><text:span text:style-name="T814">8</text:span>+<text:tab/>w6*1<text:span text:style-name="T815">0</text:span>s<text:tab/><text:span text:style-name="T814">very </text:span>distant<text:tab/>1<text:line-break/><text:span text:style-name="T815">Hellsehen </text:span><text:span text:style-name="T816">&amp; </text:span><text:span text:style-name="T815">Hellhören<text:tab/></text:span><text:span text:style-name="T816">10</text:span>+<text:tab/>w6*1<text:span text:style-name="T815">0</text:span>s<text:tab/><text:span text:style-name="T814">very </text:span>distant<text:tab/>1</text:p>
      <text:p text:style-name="P70">Telekinese<text:span text:style-name="T817"><text:tab/><text:tab/><text:tab/></text:span><text:span text:style-name="T818">Wurf<text:tab/>Dauer<text:tab/>Reichw</text:span><text:span text:style-name="T819">eite</text:span><text:span text:style-name="T818"><text:tab/></text:span><text:span text:style-name="T820">Psi-</text:span><text:span text:style-name="T818">Kosten<text:line-break/></text:span><text:span text:style-name="T821">Telekinese</text:span><text:span text:style-name="T822"><text:tab/><text:tab/><text:tab/><text:tab/></text:span><text:span text:style-name="T823">8</text:span><text:span text:style-name="T817">+<text:tab/>w6*1s<text:tab/></text:span><text:span text:style-name="T823">short<text:tab/></text:span><text:span text:style-name="T817"><text:tab/>1/</text:span><text:span text:style-name="T823">10kg</text:span><text:span text:style-name="T817"><text:line-break/></text:span><text:span text:style-name="T824">Fliegen Effekt*1s 15m/s<text:tab/>10+<text:tab/>w6*1s<text:tab/>-<text:tab/><text:tab/><text:tab/>5<text:line-break/>Stoß</text:span><text:span text:style-name="T822"><text:tab/><text:tab/><text:tab/><text:tab/><text:tab/></text:span><text:span text:style-name="T823">8</text:span><text:span text:style-name="T817">+<text:tab/>w6*1s<text:tab/></text:span><text:span text:style-name="T823">short<text:tab/></text:span><text:span text:style-name="T817"><text:tab/>1<text:line-break/></text:span><text:span text:style-name="T824">Mikrokinese<text:tab/><text:tab/><text:tab/>10</text:span><text:span text:style-name="T817">+<text:tab/>w6*1</text:span><text:span text:style-name="T824">0</text:span><text:span text:style-name="T817">s<text:tab/></text:span><text:span text:style-name="T824">close</text:span><text:span text:style-name="T823"><text:tab/></text:span><text:span text:style-name="T817"><text:tab/></text:span><text:span text:style-name="T824">3</text:span><text:span text:style-name="T817"><text:line-break/></text:span><text:span text:style-name="T824">Pyrokinese<text:tab/><text:tab/><text:tab/>6</text:span><text:span text:style-name="T817">+<text:tab/>w6*1</text:span><text:span text:style-name="T824">0</text:span><text:span text:style-name="T817">s<text:tab/></text:span><text:span text:style-name="T824">short</text:span><text:span text:style-name="T823"><text:tab/></text:span><text:span text:style-name="T817"><text:tab/></text:span><text:span text:style-name="T824">3</text:span><text:span text:style-name="T817"><text:line-break/></text:span></text:p>
      <text:p text:style-name="P71"><text:span text:style-name="T825">Skill</text:span>-Pakete</text:p>
      <text:p text:style-name="P72">Traveller:<text:tab/><text:tab/><text:span text:style-name="T826">Täuschen</text:span> 1<text:tab/><text:tab/>Elektronik 1<text:tab/><text:tab/><text:span text:style-name="T827">Schusswaffen</text:span> 1<text:tab/><text:span text:style-name="T827">Turmschütze</text:span> <text:span text:style-name="T828">1<text:line-break/><text:tab/></text:span><text:tab/><text:tab/>Medizin 1<text:tab/><text:tab/><text:tab/><text:span text:style-name="T829">Überreden</text:span> 1<text:tab/><text:tab/><text:span text:style-name="T827">Pilot 1<text:tab/><text:tab/><text:tab/></text:span>Schleichen 1</text:p>
      <text:p text:style-name="P73">Händler:<text:tab/><text:tab/><text:span text:style-name="T830">Recht</text:span> 1<text:tab/><text:tab/><text:tab/><text:span text:style-name="T831">Astrogation 1<text:tab/><text:tab/></text:span><text:span text:style-name="T830">Handel</text:span><text:span text:style-name="T527">n</text:span> 1<text:tab/><text:tab/><text:span text:style-name="T830">Diplomatie</text:span> <text:span text:style-name="T830">1<text:line-break/><text:tab/><text:tab/></text:span><text:tab/><text:span text:style-name="T832">Elektronik</text:span> 1<text:tab/><text:tab/>Medizin 1<text:tab/><text:tab/><text:tab/><text:span text:style-name="T830">Pilot 1<text:tab/><text:tab/><text:tab/></text:span><text:span text:style-name="T831">Unterwelt 1</text:span></text:p>
      <text:p text:style-name="P74"><text:span text:style-name="T828">E</text:span><text:span text:style-name="T833">rkunder</text:span>:<text:tab/><text:tab/><text:span text:style-name="T834">Astrogation 1<text:tab/><text:tab/></text:span><text:span text:style-name="T832">Elektronik</text:span> 1<text:tab/><text:tab/><text:span text:style-name="T827">Schusswaffen</text:span> 1<text:tab/>Medizin 1<text:tab/><text:line-break/><text:tab/><text:tab/><text:tab/>Pilot 1<text:tab/><text:tab/><text:tab/><text:span text:style-name="T835">Aufklären </text:span>1<text:tab/><text:tab/>Schleichen 1<text:tab/><text:tab/><text:span text:style-name="T835">Überleben</text:span> 1<text:line-break/><text:span text:style-name="T833">Ermittler</text:span>:<text:tab/><text:tab/><text:span text:style-name="T832">Verwaltung</text:span> 1<text:tab/><text:tab/><text:span text:style-name="T832">Recht</text:span> 1<text:tab/><text:tab/><text:tab/><text:span text:style-name="T832">Täuschen</text:span> 1 <text:tab/><text:tab/>Elektronik 1<text:line-break/><text:tab/><text:tab/><text:tab/><text:span text:style-name="T832">Schusswaffen </text:span><text:span text:style-name="T836">1<text:tab/></text:span><text:span text:style-name="T832">Ermitteln</text:span> 1<text:tab/><text:tab/><text:span text:style-name="T829">Überreden</text:span> 1<text:tab/><text:tab/><text:span text:style-name="T832">Schleichen</text:span> 1<text:line-break/><text:tab/><text:tab/><text:tab/><text:span text:style-name="T832">Unterwelt</text:span> 1<text:line-break/>Söldner:<text:tab/><text:tab/>Elektronik 1<text:tab/><text:tab/>Medizin 1<text:tab/><text:tab/><text:tab/><text:span text:style-name="T828">Anführer 1<text:tab/><text:tab/>Schwere Waffen 1</text:span><text:line-break/><text:tab/><text:tab/><text:tab/><text:span text:style-name="T828">Schusswaffen 1<text:tab/>Schusswaffen 1<text:tab/>Schleichen 1<text:tab/><text:tab/>Aufklären 1</text:span></text:p>
      <text:p text:style-name="P74">Raumschiff:<text:tab/><text:span text:style-name="T831">Astrogation</text:span> 1<text:tab/><text:tab/>Elektronik 1 <text:tab/><text:tab/><text:span text:style-name="T831">Ingenieur</text:span> 1 <text:tab/><text:tab/><text:span text:style-name="T827">Turmschütze</text:span> <text:span text:style-name="T828">1<text:line-break/><text:tab/><text:tab/><text:tab/></text:span><text:span text:style-name="T831">Mechanik</text:span> <text:span text:style-name="T831">1<text:tab/><text:tab/></text:span>Medizin 1<text:tab/><text:tab/><text:tab/>Pilot 1<text:tab/><text:tab/><text:tab/><text:span text:style-name="T831">Taktik</text:span> 1<text:tab/><text:tab/></text:p>
      <text:p text:style-name="P75"><text:span text:style-name="T828">Diplomat</text:span>:<text:tab/><text:tab/><text:span text:style-name="T829">Verwaltung</text:span> 1<text:tab/><text:tab/><text:span text:style-name="T829">Recht</text:span> 1<text:tab/><text:tab/><text:tab/><text:span text:style-name="T829">Täuschen</text:span> 1<text:tab/><text:tab/><text:span text:style-name="T829">Diplomat</text:span> 1<text:line-break/><text:tab/><text:tab/><text:tab/><text:span text:style-name="T829">Elektronik</text:span> 1<text:tab/><text:tab/><text:span text:style-name="T829">Überreden</text:span> 1<text:tab/><text:tab/><text:span text:style-name="T829">Schleichen</text:span> 1<text:tab/><text:tab/><text:span text:style-name="T829">Unterwelt</text:span> 1</text:p>
      <text:p text:style-name="P76"><text:span text:style-name="T828">Kriminelle</text:span>:<text:tab/><text:span text:style-name="T837">H</text:span><text:span text:style-name="T838">a</text:span><text:span text:style-name="T837">nd</text:span><text:span text:style-name="T838">e</text:span><text:span text:style-name="T837">l</text:span><text:span text:style-name="T838">n</text:span><text:span text:style-name="T826"> 1 <text:tab/><text:tab/>Täuschen</text:span> 1 <text:tab/><text:tab/>Elektronik 1<text:tab/><text:tab/>Medizin 1<text:line-break/><text:tab/><text:tab/><text:tab/>Über<text:span text:style-name="T838">reden</text:span> 1<text:tab/><text:tab/>Pilot 1<text:tab/><text:tab/><text:tab/><text:span text:style-name="T826">Schleichen</text:span> 1<text:tab/><text:tab/><text:span text:style-name="T826">Unterwelt</text:span> 1</text:p>
      <text:p text:style-name="P77"><text:span text:style-name="T839">Jugend</text:span><text:span text:style-name="T8"> </text:span><text:span text:style-name="T840">(</text:span><text:span text:style-name="T841">1</text:span><text:span text:style-name="T842">0</text:span><text:span text:style-name="T840">)</text:span><text:span text:style-name="T843"><text:tab/></text:span><text:span text:style-name="T844">Bildung+3</text:span><text:span text:style-name="T845"> Skills auf 0</text:span><text:span text:style-name="T843"><text:tab/></text:span><text:span text:style-name="T846">Verwaltung, </text:span><text:span text:style-name="T847">Tiere, Kunst, </text:span><text:span text:style-name="T848">Athletik, </text:span><text:span text:style-name="T846">Geselligkeit, </text:span><text:span text:style-name="T847">Fahrer, Wissenschaft, </text:span><text:span text:style-name="T848">Se</text:span><text:span text:style-name="T847">efahrer, </text:span><text:span text:style-name="T846">Unterwelt,<text:line-break/><text:tab/><text:tab/><text:tab/><text:tab/><text:tab/><text:tab/>Überleben</text:span><text:span text:style-name="T849">, </text:span><text:span text:style-name="T846">Raumanzug, </text:span><text:span text:style-name="T850">E</text:span><text:span text:style-name="T848">le</text:span><text:span text:style-name="T847">k</text:span><text:span text:style-name="T848">troni</text:span><text:span text:style-name="T847">k, Flieger, </text:span><text:span text:style-name="T846">Sprachen, </text:span><text:span text:style-name="T849">Mechani</text:span><text:span text:style-name="T846">k, </text:span><text:span text:style-name="T849">Medi</text:span><text:span text:style-name="T846">zin, </text:span><text:span text:style-name="T851">Ausbildun</text:span><text:span text:style-name="T852">g</text:span><text:span text:style-name="T853"><text:line-break/></text:span><text:span text:style-name="T854">0 </text:span><text:span text:style-name="T855">Universität</text:span><text:span text:style-name="T8"> </text:span><text:span text:style-name="T840">(</text:span><text:span text:style-name="T841">17</text:span><text:span text:style-name="T840">)<text:tab/></text:span><text:span text:style-name="T854"><text:tab/><text:tab/><text:tab/>Bewerbung: Bildung 6+<text:tab/><text:tab/>Abschluss: Intellekt 6+ (Auszeichnung </text:span><text:span text:style-name="T856">≥</text:span><text:span text:style-name="T857">10)</text:span><text:span text:style-name="T858"><text:line-break/></text:span><text:span text:style-name="T859"><text:tab/><text:tab/><text:tab/><text:tab/><text:tab/><text:tab/></text:span><text:span text:style-name="T860">+1 wenn </text:span><text:span text:style-name="T861">Sozialst</text:span><text:span text:style-name="T860">atus</text:span><text:span text:style-name="T862">≥</text:span><text:span text:style-name="T860">9</text:span><text:span text:style-name="T863"><text:line-break/></text:span><text:span text:style-name="T854">0 </text:span><text:span text:style-name="T855">Militär-Akademie</text:span><text:span text:style-name="T8"> </text:span><text:span text:style-name="T840">(</text:span><text:span text:style-name="T841">17</text:span><text:span text:style-name="T840">)</text:span><text:span text:style-name="T855">Armee</text:span><text:span text:style-name="T854"><text:tab/>Bewerbung: Ausdauer 7+<text:tab/>Abschluss: Intellekt 7+ (Auszeichnung </text:span><text:span text:style-name="T856">≥</text:span><text:span text:style-name="T857">11)</text:span><text:span text:style-name="T858"><text:line-break/> <text:s text:c="2"/></text:span><text:span text:style-name="T864"><text:tab/><text:tab/></text:span><text:span text:style-name="T858"><text:tab/><text:tab/></text:span><text:span text:style-name="T855">Marines</text:span><text:span text:style-name="T854"><text:tab/>Bewerbung: Ausdauer 8+<text:tab/>Abschluss: Intellekt 7+ (Auszeichnung </text:span><text:span text:style-name="T856">≥</text:span><text:span text:style-name="T857">11)</text:span><text:span text:style-name="T858"><text:line-break/><text:tab/><text:tab/><text:tab/><text:tab/></text:span><text:span text:style-name="T855">Flotte</text:span><text:span text:style-name="T854"><text:tab/>Bewerbung: Intellekt 8+<text:tab/>Abschluss: Intellekt 7+ (Auszeichnung </text:span><text:span text:style-name="T856">≥</text:span><text:span text:style-name="T857">11)<text:line-break/></text:span><text:span text:style-name="T859"><text:tab/><text:tab/><text:tab/><text:tab/><text:tab/><text:tab/></text:span><text:span text:style-name="T860">+1 wenn </text:span><text:span text:style-name="T861">Sozialst</text:span><text:span text:style-name="T860">atus</text:span><text:span text:style-name="T862">≥</text:span><text:span text:style-name="T860">8</text:span><text:span text:style-name="T863"><text:line-break/></text:span><text:span text:style-name="T865">Karriere<text:tab/><text:tab/>Bewerbung<text:tab/><text:tab/></text:span><text:span text:style-name="T866">Zweig</text:span><text:span text:style-name="T865"><text:tab/><text:tab/><text:tab/></text:span><text:span text:style-name="T867">Durchkommen</text:span><text:span text:style-name="T865"><text:tab/>Beförderung<text:tab/></text:span><text:span text:style-name="T868">Fortgeschr.<text:tab/></text:span><text:span text:style-name="T869">Offizier<text:tab/></text:span></text:p>
      <text:p text:style-name="P78"><text:span text:style-name="T870">1 </text:span>Agent<text:span text:style-name="T871"> </text:span><text:span text:style-name="T872">(2</text:span><text:span text:style-name="T873">2</text:span><text:span text:style-name="T872">)</text:span><text:tab/>Intellekt 6+<text:tab/><text:tab/><text:span text:style-name="T248">Polizei<text:tab/><text:tab/><text:tab/>Ausdauer 6+<text:tab/>Intellekt 6+<text:tab/></text:span><text:span text:style-name="T874"><text:tab/></text:span><text:span text:style-name="T875">Bildung</text:span><text:span text:style-name="T876">≥</text:span><text:span text:style-name="T877">8</text:span></text:p>
      <text:p text:style-name="P79"><text:tab/><text:tab/><text:tab/><text:tab/><text:tab/><text:tab/>Geheimdienst<text:tab/><text:tab/>Intellekt 7+<text:tab/><text:tab/>Intellekt 5+</text:p>
      <text:p text:style-name="P79"><text:tab/><text:tab/><text:tab/><text:tab/><text:tab/><text:tab/><text:span text:style-name="T878">Industriespion</text:span><text:tab/><text:tab/>Intellekt 5+<text:tab/><text:tab/>Intellekt 7+</text:p>
      <text:p text:style-name="P78"><text:span text:style-name="T870">2 </text:span>Armee<text:span text:style-name="T879"> </text:span><text:span text:style-name="T872">(2</text:span><text:span text:style-name="T873">4</text:span><text:span text:style-name="T872">)</text:span><text:tab/>Ausdauer 5+<text:tab/><text:span text:style-name="T248">Logistik<text:tab/><text:tab/><text:tab/>Ausdauer 5+<text:tab/>Bildung 7+<text:tab/><text:tab/></text:span><text:span text:style-name="T875">Bildung</text:span><text:span text:style-name="T876">≥</text:span><text:span text:style-name="T877">8</text:span><text:span text:style-name="T248"><text:tab/>Sozialst. </text:span><text:span text:style-name="T880">8</text:span><text:span text:style-name="T248">+</text:span></text:p>
      <text:p text:style-name="P79"><text:tab/><text:tab/><text:tab/>-<text:span text:style-name="T881">2 wenn über 30</text:span><text:tab/>Infanterie<text:tab/><text:tab/><text:tab/>Stärke 6+<text:tab/><text:tab/>Ausdauer 6+</text:p>
      <text:p text:style-name="P79"><text:tab/><text:tab/><text:tab/><text:tab/><text:tab/><text:tab/>M<text:span text:style-name="T882">echanisiert</text:span><text:span text:style-name="T883">e Inf</text:span><text:span text:style-name="T884">ant.</text:span><text:tab/>Geschick 7+<text:tab/>Intellekt 5+</text:p>
      <text:p text:style-name="P78"><text:span text:style-name="T870">3 </text:span>Zivil<text:span text:style-name="T879"> </text:span><text:span text:style-name="T872">(2</text:span><text:span text:style-name="T873">6</text:span><text:span text:style-name="T872">)</text:span><text:tab/><text:tab/>Bildung 5+<text:tab/><text:tab/><text:span text:style-name="T248">Angestellter<text:tab/><text:tab/>Sozialstatus 6+<text:tab/>Intellekt 6+<text:tab/><text:tab/></text:span><text:span text:style-name="T875">Bildung</text:span><text:span text:style-name="T876">≥</text:span><text:span text:style-name="T877">10</text:span></text:p>
      <text:p text:style-name="P79"><text:tab/><text:tab/><text:tab/><text:tab/><text:tab/><text:tab/>Arbeiter<text:tab/><text:tab/><text:tab/>Ausdauer 4+<text:tab/>Bildung 8+</text:p>
      <text:p text:style-name="P79"><text:tab/><text:tab/><text:tab/><text:tab/><text:tab/><text:tab/><text:span text:style-name="T885">Siedler</text:span><text:tab/><text:tab/><text:tab/>Intellekt 7+<text:tab/><text:tab/>Ausdauer 5+</text:p>
      <text:p text:style-name="P78"><text:span text:style-name="T870">4 </text:span>Herumtreiber<text:span text:style-name="T879"> </text:span><text:span text:style-name="T872">(2</text:span><text:span text:style-name="T873">8</text:span><text:span text:style-name="T872">)</text:span><text:tab/>-<text:tab/><text:tab/><text:span text:style-name="T886">Aussteiger </text:span><text:span text:style-name="T887">(Barbar)</text:span><text:span text:style-name="T248"><text:tab/>Ausdauer 7+<text:tab/></text:span><text:span text:style-name="T888">S</text:span><text:span text:style-name="T248">tärke 7+<text:tab/><text:tab/></text:span></text:p>
      <text:p text:style-name="P79"><text:tab/><text:tab/><text:tab/><text:tab/><text:tab/><text:tab/>Streuner<text:tab/><text:tab/><text:tab/>Ausdauer 7+<text:tab/>Intellekt 7+</text:p>
      <text:p text:style-name="P79"><text:tab/><text:tab/><text:tab/><text:tab/><text:tab/><text:tab/><text:span text:style-name="T889">Schrottsammler</text:span><text:tab/><text:tab/>Geschick 7+<text:tab/>Ausdauer 7+</text:p>
      <text:p text:style-name="P78"><text:span text:style-name="T870">5 </text:span>Unterhaltung<text:span text:style-name="T879"> </text:span><text:span text:style-name="T872">(</text:span><text:span text:style-name="T873">30</text:span><text:span text:style-name="T872">)</text:span><text:span text:style-name="T890"> </text:span>Ges<text:span text:style-name="T891">ch.</text:span>/Int. 5+ <text:span text:style-name="T248">Künstler<text:tab/><text:tab/><text:tab/>Sozialstatus 6+<text:tab/>Intellekt 6+<text:tab/><text:tab/></text:span><text:span text:style-name="T875">Bildung</text:span><text:span text:style-name="T876">≥</text:span><text:span text:style-name="T877">10</text:span></text:p>
      <text:p text:style-name="P79"><text:tab/><text:tab/><text:tab/><text:tab/><text:tab/><text:tab/>Journalist<text:tab/><text:tab/><text:tab/>Bildung 7+<text:tab/><text:tab/>Intellekt 5+</text:p>
      <text:p text:style-name="P79"><text:tab/><text:tab/><text:tab/><text:tab/><text:tab/><text:tab/><text:span text:style-name="T892">Darsteller<text:tab/><text:tab/></text:span><text:tab/>Intellekt 5+<text:tab/><text:tab/>Geschick 7+</text:p>
      <text:p text:style-name="P78"><text:span text:style-name="T870">6 </text:span>Marines<text:span text:style-name="T879"> </text:span><text:span text:style-name="T872">(30)</text:span><text:tab/>Ausdauer 6+<text:tab/><text:span text:style-name="T248">Logistik<text:tab/><text:tab/><text:tab/>Ausdauer 5+<text:tab/>Bildung 7+<text:tab/><text:tab/></text:span><text:span text:style-name="T875">Bildung</text:span><text:span text:style-name="T876">≥</text:span><text:span text:style-name="T877">8</text:span><text:span text:style-name="T248"><text:tab/>Sozialst. </text:span><text:span text:style-name="T880">8</text:span><text:span text:style-name="T248">+</text:span></text:p>
      <text:p text:style-name="P79"><text:tab/><text:tab/><text:tab/>-<text:span text:style-name="T881">2 wenn über 30</text:span><text:tab/><text:span text:style-name="T893">Enter</text:span><text:span text:style-name="T894">kommando</text:span><text:tab/><text:tab/>Ausdauer 6+<text:tab/>Bildung 6+</text:p>
      <text:p text:style-name="P79"><text:tab/><text:tab/><text:tab/><text:tab/><text:tab/><text:tab/><text:span text:style-name="T895">Boden</text:span><text:span text:style-name="T894">truppen</text:span><text:tab/><text:tab/>Ausdauer 7+<text:tab/>Bildung 5+</text:p>
      <text:p text:style-name="P78"><text:span text:style-name="T870">7 </text:span>Händler<text:span text:style-name="T879"> </text:span><text:span text:style-name="T872">(32)</text:span><text:tab/>Intellekt 4+<text:tab/><text:tab/><text:span text:style-name="T248">Handelsmarine<text:tab/><text:tab/>Bildung 5+<text:tab/><text:tab/>Intellekt 7+<text:tab/><text:tab/></text:span><text:span text:style-name="T875">Bildung</text:span><text:span text:style-name="T876">≥</text:span><text:span text:style-name="T877">8</text:span></text:p>
      <text:p text:style-name="P79"><text:tab/><text:tab/><text:tab/><text:tab/><text:tab/><text:tab/>Freihändler<text:tab/><text:tab/><text:tab/>Geschick 6+<text:tab/>Intellekt 6+</text:p>
      <text:p text:style-name="P79"><text:tab/><text:tab/><text:tab/><text:tab/><text:tab/><text:tab/><text:span text:style-name="T896">Kaufmann/</text:span><text:span text:style-name="T897">Broker</text:span><text:tab/>Bildung 5+<text:tab/><text:tab/>Intellekt 7+</text:p>
      <text:p text:style-name="P80"><text:span text:style-name="T870">8 </text:span><text:span text:style-name="T898">Flotte</text:span><text:span text:style-name="T879"> </text:span><text:span text:style-name="T872">(34<text:tab/>)</text:span><text:tab/>Intellekt 6+<text:tab/><text:tab/><text:span text:style-name="T899">Crew</text:span><text:span text:style-name="T900"><text:tab/></text:span><text:span text:style-name="T248"><text:tab/><text:tab/><text:tab/>Intellekt 5+</text:span><text:span text:style-name="T901"><text:tab/><text:tab/>Ausdauer 7+<text:tab/></text:span><text:span text:style-name="T875">Bildung</text:span><text:span text:style-name="T876">≥</text:span><text:span text:style-name="T877">8</text:span><text:span text:style-name="T901"><text:tab/>Sozialst. </text:span><text:span text:style-name="T880">8</text:span><text:span text:style-name="T901">+</text:span></text:p>
      <text:p text:style-name="P81"><text:tab/><text:span text:style-name="T902"><text:tab/><text:tab/>-</text:span><text:span text:style-name="T881">2 wenn über 34</text:span><text:span text:style-name="T902"><text:tab/></text:span>Ingenieur/Kanonier<text:tab/>Intellekt 6+<text:span text:style-name="T902"><text:tab/><text:tab/>Ausdauer </text:span>6<text:span text:style-name="T902">+</text:span></text:p>
      <text:p text:style-name="P81"><text:tab/><text:span text:style-name="T902"><text:tab/><text:tab/><text:tab/><text:tab/><text:tab/></text:span><text:span text:style-name="T900">Fl</text:span><text:span text:style-name="T903">ie</text:span><text:span text:style-name="T900">g</text:span><text:span text:style-name="T903">er</text:span><text:tab/><text:tab/><text:tab/>Geschick 7+<text:span text:style-name="T902"><text:tab/>Ausdauer </text:span>5<text:span text:style-name="T902">+</text:span></text:p>
      <text:p text:style-name="P80"><text:span text:style-name="T870">9 </text:span>Adel<text:span text:style-name="T879"> </text:span><text:span text:style-name="T872">(36)</text:span><text:tab/><text:tab/>Sozialstatus 10+<text:tab/><text:span text:style-name="T904">Regierung</text:span><text:span text:style-name="T248"><text:tab/><text:tab/><text:tab/>Intellekt 4+</text:span><text:span text:style-name="T901"><text:tab/><text:tab/>Ausdauer </text:span><text:span text:style-name="T248">6</text:span><text:span text:style-name="T901">+<text:tab/></text:span><text:span text:style-name="T875">Bildung</text:span><text:span text:style-name="T876">≥</text:span><text:span text:style-name="T877">8</text:span></text:p>
      <text:p text:style-name="P81"><text:span text:style-name="T883"><text:tab/> <text:s/></text:span><text:span text:style-name="T905">automatisch bei </text:span><text:span text:style-name="T906">Sozialst</text:span><text:span text:style-name="T905">atus</text:span><text:span text:style-name="T907">≥10</text:span><text:span text:style-name="T902"><text:tab/></text:span>Diplomat<text:tab/><text:tab/><text:tab/>Intellekt 5+<text:span text:style-name="T902"><text:tab/><text:tab/></text:span>Sozialstatus<text:span text:style-name="T902"> 7+</text:span></text:p>
      <text:p text:style-name="P81"><text:tab/><text:span text:style-name="T902"><text:tab/><text:tab/><text:tab/><text:tab/><text:tab/></text:span>Dilettant<text:tab/><text:tab/><text:tab/>Sozialstatus 3+<text:span text:style-name="T902"><text:tab/></text:span>Intellekt<text:span text:style-name="T902"> </text:span>8<text:span text:style-name="T902">+</text:span></text:p>
      <text:p text:style-name="P82"><text:span text:style-name="T870">10 </text:span><text:span text:style-name="T908">Gangster</text:span><text:span text:style-name="T879"> </text:span><text:span text:style-name="T872">(38)</text:span><text:tab/>Geschick 6+<text:tab/><text:span text:style-name="T248">Dieb<text:tab/><text:tab/><text:tab/><text:tab/>Intellekt 6+<text:tab/><text:tab/>Geschick 6+<text:tab/></text:span><text:span text:style-name="T875">Bildung</text:span><text:span text:style-name="T876">≥</text:span><text:span text:style-name="T877">10</text:span></text:p>
      <text:p text:style-name="P83"><text:tab/><text:span text:style-name="T902"><text:tab/><text:tab/><text:tab/><text:tab/><text:tab/></text:span><text:span text:style-name="T909">Schläger<text:tab/><text:tab/></text:span><text:tab/><text:span text:style-name="T902">Ausdauer</text:span> 6+<text:tab/><text:span text:style-name="T902">Stärke</text:span> 6+</text:p>
      <text:p text:style-name="P83"><text:tab/><text:span text:style-name="T902"><text:tab/><text:tab/><text:tab/><text:tab/><text:tab/></text:span>Pirat<text:tab/><text:tab/><text:tab/><text:tab/><text:span text:style-name="T910">Geschick</text:span> 6+<text:tab/><text:span text:style-name="T910">Intellekt</text:span> 6+</text:p>
      <text:p text:style-name="P84"><text:span text:style-name="T870">11 </text:span>Gelehrter<text:span text:style-name="T879"> </text:span><text:span text:style-name="T872">(40)</text:span><text:tab/><text:span text:style-name="T911">Intellekt 6+<text:tab/><text:tab/></text:span><text:span text:style-name="T248">Feldforscher<text:tab/><text:tab/>Ausdauer 6+<text:tab/>Intellekt 6+<text:tab/><text:tab/></text:span><text:span text:style-name="T875">Bildung</text:span><text:span text:style-name="T876">≥</text:span><text:span text:style-name="T877">10</text:span></text:p>
      <text:p text:style-name="P85"><text:tab/><text:span text:style-name="T902"><text:tab/><text:tab/><text:tab/><text:tab/><text:tab/></text:span><text:span text:style-name="T883">Grundlagenf</text:span><text:span text:style-name="T912">orscher</text:span><text:tab/>Ausdauer 4+<text:tab/>Intellekt 8+</text:p>
      <text:p text:style-name="P85"><text:tab/><text:span text:style-name="T902"><text:tab/><text:tab/><text:tab/><text:tab/><text:tab/></text:span>Mediziner<text:tab/><text:tab/><text:tab/><text:span text:style-name="T902">Bildung</text:span> 4+<text:tab/><text:tab/><text:span text:style-name="T902">Bildung</text:span> 8+</text:p>
      <text:p text:style-name="P86"><text:span text:style-name="T870">12 </text:span>Scout<text:span text:style-name="T879"> </text:span><text:span text:style-name="T872">(42)</text:span><text:tab/>Intellekt 5+<text:tab/><text:tab/><text:span text:style-name="T248">Kurier<text:tab/><text:tab/><text:tab/>Ausdauer 5+<text:tab/>Bildung 9+<text:tab/><text:tab/></text:span><text:span text:style-name="T875">Bildung</text:span><text:span text:style-name="T876">≥</text:span><text:span text:style-name="T877">8</text:span></text:p>
      <text:p text:style-name="P87"><text:tab/><text:span text:style-name="T902"><text:tab/><text:tab/><text:tab/><text:tab/><text:tab/></text:span>Vermesser<text:tab/><text:tab/><text:tab/>Ausdauer 6+<text:tab/><text:span text:style-name="T908">I</text:span><text:span text:style-name="T913">ntellekt</text:span> 8+</text:p>
      <text:p text:style-name="P87"><text:tab/><text:span text:style-name="T902"><text:tab/><text:tab/><text:tab/><text:tab/><text:tab/></text:span><text:span text:style-name="T914">Erkunder</text:span><text:tab/><text:tab/><text:tab/>Ausdauer 7+<text:tab/>Bildung 7+</text:p>
      <text:p text:style-name="P88"><text:span text:style-name="T870">13 </text:span>Gefängnis<text:span text:style-name="T915"> </text:span><text:span text:style-name="T916">(54)</text:span><text:tab/>-<text:tab/><text:tab/><text:tab/><text:span text:style-name="T248">Insasse<text:tab/><text:tab/><text:tab/>Ausdauer 7+<text:tab/>Stärke 7+<text:tab/><text:tab/></text:span></text:p>
      <text:p text:style-name="P89"><text:tab/><text:span text:style-name="T902"><text:tab/><text:tab/><text:tab/><text:tab/><text:tab/></text:span><text:span text:style-name="T917">Brutalo</text:span><text:tab/><text:tab/><text:tab/>Stärke 8+<text:tab/><text:tab/>Ausdauer 6+</text:p>
      <text:p text:style-name="P89"><text:tab/><text:span text:style-name="T902"><text:tab/><text:tab/><text:tab/><text:tab/><text:tab/></text:span>Dealer<text:tab/><text:tab/><text:tab/>Intellekt 9+<text:tab/><text:tab/>Ausdauer 5+</text:p>
      <text:p text:style-name="P90"><text:span text:style-name="T870">X </text:span>Psioniker<text:span text:style-name="T879"> </text:span><text:span text:style-name="T872">(2</text:span><text:span text:style-name="T918">36</text:span><text:span text:style-name="T872">)</text:span><text:span text:style-name="T248"><text:tab/></text:span>PSI 6+<text:tab/><text:tab/><text:span text:style-name="T919">Wildes Talent<text:tab/><text:tab/>Sozialstatus 6+<text:tab/>Intellekt 8+<text:tab/><text:tab/></text:span><text:span text:style-name="T875">Bildung</text:span><text:span text:style-name="T876">≥</text:span><text:span text:style-name="T877">8</text:span></text:p>
      <text:p text:style-name="P85"><text:tab/><text:span text:style-name="T902"><text:tab/><text:tab/><text:tab/><text:tab/><text:tab/></text:span><text:span text:style-name="T897">Psi-</text:span><text:span text:style-name="T920">Gelehrter</text:span><text:span text:style-name="T921"><text:tab/><text:tab/>Bildung 4+<text:tab/><text:tab/>Bildung 8+</text:span></text:p>
      <text:p text:style-name="P91"><text:tab/><text:tab/><text:tab/><text:tab/><text:tab/><text:tab/>Psi-Krieger<text:tab/><text:tab/><text:tab/>Ausdauer 6+<text:tab/>Ausdauer 6+</text:p>
      <text:p text:style-name="P90"><text:span text:style-name="T922">Truther</text:span><text:span text:style-name="T879"> </text:span><text:span text:style-name="T872">(</text:span><text:span text:style-name="T923">C.34</text:span><text:span text:style-name="T872">)</text:span><text:span text:style-name="T890"><text:tab/></text:span>-<text:span text:style-name="T901"><text:tab/><text:tab/><text:tab/>-<text:tab/></text:span><text:span text:style-name="T919"><text:tab/><text:tab/><text:tab/></text:span><text:span text:style-name="T924">Rang</text:span><text:span text:style-name="T919"> </text:span><text:span text:style-name="T924">4</text:span><text:span text:style-name="T919">+<text:tab/><text:tab/>-</text:span></text:p>
      <text:p text:style-name="P90"><text:span text:style-name="T922">Religiöser</text:span><text:span text:style-name="T879"> </text:span><text:span text:style-name="T872">(</text:span><text:span text:style-name="T923">C. 36</text:span><text:span text:style-name="T872">)</text:span><text:tab/>-<text:tab/><text:tab/><text:span text:style-name="T901"><text:tab/></text:span><text:span text:style-name="T924">Anerkannte Religion</text:span><text:span text:style-name="T919"><text:tab/>Sozialstatus </text:span><text:span text:style-name="T924">3</text:span><text:span text:style-name="T919">+<text:tab/>Sozialstatus 8+</text:span></text:p>
      <text:p text:style-name="P90"><text:span text:style-name="T901"><text:tab/><text:tab/><text:tab/><text:tab/><text:tab/><text:tab/></text:span><text:span text:style-name="T924">Missionar</text:span><text:span text:style-name="T925"><text:tab/><text:tab/></text:span><text:span text:style-name="T919"><text:tab/></text:span><text:span text:style-name="T926">Intellekt</text:span><text:span text:style-name="T919"> </text:span><text:span text:style-name="T925">6</text:span><text:span text:style-name="T919">+<text:tab/><text:tab/>Sozialstatus </text:span><text:span text:style-name="T925">7</text:span><text:span text:style-name="T919">+</text:span></text:p>
      <text:p text:style-name="P90"><text:span text:style-name="T901"><text:tab/><text:tab/><text:tab/><text:tab/><text:tab/><text:tab/></text:span><text:span text:style-name="T927">Fanatiker</text:span><text:span text:style-name="T924"><text:tab/><text:tab/></text:span><text:span text:style-name="T919"><text:tab/></text:span><text:span text:style-name="T926">Intellekt</text:span><text:span text:style-name="T919"> </text:span><text:span text:style-name="T928">8</text:span><text:span text:style-name="T919">+<text:tab/><text:tab/></text:span><text:span text:style-name="T926">Intellekt</text:span><text:span text:style-name="T919"> </text:span><text:span text:style-name="T928">5</text:span><text:span text:style-name="T919">+</text:span></text:p>
      <text:p text:style-name="P92"><text:span text:style-name="T929">R</text:span><text:span text:style-name="T930">üstungen</text:span><text:span text:style-name="T931"> </text:span><text:span text:style-name="T932">(100)</text:span><text:span text:style-name="T930"><text:line-break/></text:span><text:span text:style-name="T933">Typ<text:tab/><text:tab/><text:tab/>Schutz<text:tab/><text:tab/>TL<text:tab/>Rad<text:tab/>kg<text:tab/>Preis<text:tab/>nötige Skills <text:tab/></text:span><text:span text:style-name="T934"><text:line-break/></text:span><text:span text:style-name="T935">Leder</text:span><text:span text:style-name="T934"><text:tab/><text:tab/>1<text:tab/><text:tab/><text:tab/>1<text:tab/>-<text:tab/>2<text:tab/>50</text:span><text:span text:style-name="T936">₵</text:span><text:span text:style-name="T934"><text:tab/><text:tab/>-<text:line-break/></text:span><text:span text:style-name="T935">Maschen</text:span><text:span text:style-name="T934"><text:tab/><text:tab/>2<text:tab/><text:tab/><text:tab/>6<text:tab/>-<text:tab/>3<text:tab/>150</text:span><text:span text:style-name="T936">₵</text:span><text:span text:style-name="T934"><text:tab/>-</text:span></text:p>
      <text:p text:style-name="P93">Textil<text:tab/><text:tab/>5<text:tab/><text:tab/><text:tab/>7<text:tab/>-<text:tab/>7<text:tab/>250<text:span text:style-name="T937">₵<text:tab/>-<text:line-break/><text:tab/></text:span><text:span text:style-name="T938"><text:tab/><text:tab/>8<text:tab/><text:tab/><text:tab/>10<text:tab/>-<text:tab/>3<text:tab/>500</text:span><text:span text:style-name="T937">₵<text:tab/>-<text:line-break/></text:span><text:span text:style-name="T938">Schutzjacke<text:tab/>3<text:tab/><text:tab/><text:tab/>7<text:tab/>-<text:tab/>8<text:tab/>100</text:span><text:span text:style-name="T937">₵<text:tab/>-<text:line-break/><text:tab/><text:tab/><text:tab/></text:span><text:span text:style-name="T938">5<text:tab/><text:tab/><text:tab/>8<text:tab/>-<text:tab/>6<text:tab/>300</text:span><text:span text:style-name="T937">₵<text:tab/>-<text:line-break/></text:span><text:span text:style-name="T938">Reflex<text:tab/><text:tab/>Laser 10<text:tab/><text:tab/></text:span><text:span text:style-name="T939">10<text:tab/>-<text:tab/>1<text:tab/>1500</text:span><text:span text:style-name="T937">₵<text:tab/>-<text:line-break/></text:span><text:span text:style-name="T938">Ablativ<text:tab/><text:tab/>1, Laser 6<text:tab/>9<text:tab/>-<text:tab/>2<text:tab/>75</text:span><text:span text:style-name="T937">₵<text:tab/><text:tab/>-<text:line-break/></text:span><text:span text:style-name="T938">Kampfanzug<text:tab/>13<text:tab/><text:tab/><text:tab/>10<text:tab/>85<text:tab/>20<text:tab/>96k</text:span><text:span text:style-name="T937">₵<text:tab/></text:span><text:span text:style-name="T938">Raumanzug </text:span><text:span text:style-name="T940">1</text:span><text:span text:style-name="T937"><text:line-break/><text:tab/><text:tab/><text:tab/></text:span><text:span text:style-name="T938">17<text:tab/><text:tab/><text:tab/>12<text:tab/>145<text:tab/>16<text:tab/>88k</text:span><text:span text:style-name="T937">₵<text:tab/></text:span><text:span text:style-name="T938">Raumanzug </text:span><text:span text:style-name="T940">0</text:span><text:span text:style-name="T938"><text:line-break/><text:tab/><text:tab/><text:tab/>19<text:tab/><text:tab/><text:tab/>14<text:tab/>180<text:tab/>12<text:tab/>160k</text:span><text:span text:style-name="T937">₵<text:tab/></text:span><text:span text:style-name="T938">Raumanzug </text:span><text:span text:style-name="T940">0</text:span><text:span text:style-name="T938"><text:line-break/>Raumanzug<text:tab/>4<text:tab/><text:tab/><text:tab/>8<text:tab/>15<text:tab/>28<text:tab/>12k</text:span><text:span text:style-name="T937">₵<text:tab/></text:span><text:span text:style-name="T938">Raumanzug </text:span><text:span text:style-name="T940">1</text:span><text:span text:style-name="T938"><text:line-break/><text:tab/><text:tab/><text:tab/>8<text:tab/><text:tab/><text:tab/>10<text:tab/>60<text:tab/>12<text:tab/>10k</text:span><text:span text:style-name="T937">₵<text:tab/></text:span><text:span text:style-name="T938">Raumanzug </text:span><text:span text:style-name="T940">0</text:span><text:span text:style-name="T938"><text:line-break/><text:tab/><text:tab/><text:tab/>10<text:tab/><text:tab/><text:tab/>12<text:tab/>90<text:tab/>8<text:tab/>20k</text:span><text:span text:style-name="T937">₵<text:tab/></text:span><text:span text:style-name="T938">Raumanzug </text:span><text:span text:style-name="T940">0</text:span><text:span text:style-name="T938"><text:line-break/></text:span><text:span text:style-name="T940">Schutzanzug<text:tab/>8<text:tab/><text:tab/><text:tab/>9<text:tab/>75<text:tab/>40<text:tab/>24k</text:span><text:span text:style-name="T937">₵<text:tab/></text:span><text:span text:style-name="T938">Raumanzug </text:span><text:span text:style-name="T940">1</text:span></text:p>
      <text:p text:style-name="P94"><text:tab/><text:tab/><text:tab/><text:span text:style-name="T941">9<text:tab/><text:tab/><text:tab/>10<text:tab/>90<text:tab/>30<text:tab/>20k</text:span>₵<text:tab/><text:span text:style-name="T942">Raumanzug </text:span><text:span text:style-name="T941">1<text:line-break/><text:tab/><text:tab/><text:tab/>14<text:tab/><text:tab/><text:tab/>13<text:tab/>170<text:tab/>20<text:tab/>40k</text:span>₵<text:tab/><text:span text:style-name="T942">Raumanzug </text:span><text:span text:style-name="T941">0<text:line-break/><text:tab/><text:tab/><text:tab/>15<text:tab/><text:tab/><text:tab/>14<text:tab/>185<text:tab/>10<text:tab/>60k</text:span>₵<text:tab/><text:span text:style-name="T942">Raumanzug </text:span><text:span text:style-name="T941">0</text:span><text:span text:style-name="T942"><text:line-break/></text:span><text:span text:style-name="T941">Power Armor<text:tab/>22<text:tab/><text:tab/><text:tab/>13<text:tab/>245<text:tab/>100<text:tab/>200k</text:span>₵<text:tab/><text:span text:style-name="T942">Raumanzug </text:span><text:span text:style-name="T941">2<text:line-break/><text:tab/><text:tab/><text:tab/>25<text:tab/><text:tab/><text:tab/>14<text:tab/>290<text:tab/>100<text:tab/>220k</text:span>₵<text:tab/><text:span text:style-name="T942">Raumanzug </text:span><text:span text:style-name="T941">1</text:span></text:p>
      <text:p text:style-name="P95"><text:span text:style-name="T943">R</text:span><text:span text:style-name="T944">üstung</text:span><text:span text:style-name="T945">s-Optionen</text:span><text:span text:style-name="T946"> </text:span><text:span text:style-name="T947">(104)</text:span><text:span text:style-name="T944"><text:line-break/></text:span><text:span text:style-name="T948">Typ<text:tab/><text:tab/><text:tab/></text:span><text:span text:style-name="T949"><text:tab/>TL<text:tab/>Preis<text:tab/>Effekt<text:tab/><text:tab/><text:tab/><text:tab/><text:tab/><text:tab/><text:tab/><text:tab/><text:tab/><text:tab/></text:span><text:span text:style-name="T950"><text:line-break/>Chamäleon<text:tab/><text:tab/><text:tab/>12<text:tab/>5k</text:span>₵<text:tab/><text:tab/><text:span text:style-name="T950">IR Deflektor, Mod=-4<text:line-break/>Chamäleon<text:tab/><text:tab/><text:tab/>13<text:tab/>50k</text:span>₵<text:tab/><text:span text:style-name="T950">Sichtbares Licht Deflektor, Mod=-4<text:line-break/>Computer<text:tab/><text:tab/><text:tab/>10<text:tab/>500</text:span>₵<text:span text:style-name="T950"><text:tab/>Computer/0<text:line-break/><text:tab/><text:tab/><text:tab/><text:tab/><text:tab/>11<text:tab/>1k</text:span>₵<text:span text:style-name="T950"><text:tab/><text:tab/>Computer/1<text:line-break/><text:tab/><text:tab/><text:tab/><text:tab/><text:tab/>13<text:tab/>5k</text:span>₵<text:span text:style-name="T950"><text:tab/><text:tab/>Computer/2<text:line-break/></text:span><text:span text:style-name="T951">Extra-O2</text:span><text:span text:style-name="T950"><text:tab/><text:tab/><text:tab/><text:tab/></text:span><text:span text:style-name="T951">10</text:span><text:span text:style-name="T950"><text:tab/></text:span><text:span text:style-name="T951">10k</text:span>₵<text:span text:style-name="T950"><text:tab/></text:span><text:span text:style-name="T951">+18h Sauerstoff<text:line-break/>Augenschutz<text:tab/><text:tab/><text:tab/>6<text:tab/>50</text:span>₵<text:tab/><text:tab/><text:span text:style-name="T951">Laserschutz<text:line-break/>Grav.-Assist<text:tab/><text:tab/><text:tab/>12<text:tab/>110k</text:span>₵<text:tab/><text:span text:style-name="T951">wie Grav-Gürtel<text:line-break/><text:tab/><text:tab/><text:tab/><text:tab/><text:tab/>15<text:tab/>120k</text:span>₵<text:tab/><text:span text:style-name="T951">wie Grav-Gürtel, hält länger<text:line-break/>Magnetstiefel<text:tab/><text:tab/><text:tab/>8<text:tab/>100</text:span>₵<text:tab/><text:span text:style-name="T951">gehen in Null-G<text:line-break/>Medkit<text:tab/><text:tab/><text:tab/><text:tab/>10<text:tab/>5k</text:span>₵<text:tab/><text:tab/><text:span text:style-name="T951">wenn Ausdauer=0 wie Medizin 3<text:line-break/><text:tab/><text:tab/><text:tab/><text:tab/><text:tab/>11<text:tab/>10k</text:span>₵<text:tab/><text:span text:style-name="T951">wenn Ausdauer=0 wie Medizin 3, Kampfdroge<text:line-break/>Selbstheilend<text:tab/><text:tab/><text:tab/>11<text:tab/>2k</text:span>₵<text:tab/><text:tab/><text:span text:style-name="T951">bei Beschädigung<text:line-break/>Nano-Beschichtung<text:tab/>10<text:tab/>1k</text:span>₵<text:tab/><text:tab/><text:span text:style-name="T951">Schmutzabweisend<text:line-break/>Mini-Triebwerk<text:tab/><text:tab/>9<text:tab/>2k</text:span>₵<text:tab/><text:tab/><text:span text:style-name="T951">bewegen in Null-G mit Geschick<text:line-break/><text:tab/><text:tab/><text:tab/><text:tab/><text:tab/>12<text:tab/>14k</text:span>₵<text:tab/><text:span text:style-name="T951">0.1g für 48h<text:line-break/><text:tab/><text:tab/><text:tab/><text:tab/><text:tab/>14<text:tab/>20k</text:span>₵<text:tab/><text:span text:style-name="T951">0.1g für 48h, </text:span><text:span text:style-name="T952">kleiner mit Anti-Grav<text:line-break/></text:span></text:p>
      <text:p text:style-name="P96"><text:span text:style-name="T953">Implantate</text:span><text:span text:style-name="T946"> </text:span><text:span text:style-name="T947">(106)</text:span><text:span text:style-name="T944"><text:line-break/></text:span><text:span text:style-name="T954">Typ<text:tab/><text:tab/><text:tab/><text:tab/>TL<text:tab/>Preis<text:tab/></text:span><text:span text:style-name="T955">Effekt</text:span><text:span text:style-name="T954"> </text:span><text:span text:style-name="T942"><text:line-break/></text:span><text:span text:style-name="T956">Sichtverbesserung<text:tab/>13<text:tab/>2</text:span><text:span text:style-name="T957">5k</text:span><text:span text:style-name="T773">₵<text:tab/></text:span><text:span text:style-name="T956">Weitsicht, IR-Sicht </text:span><text:span text:style-name="T773"><text:line-break/></text:span><text:span text:style-name="T956">Neurokomm<text:tab/><text:tab/>10<text:tab/>1k</text:span><text:span text:style-name="T773">₵<text:tab/><text:tab/></text:span><text:span text:style-name="T956">Auditorisch </text:span><text:span text:style-name="T773"><text:line-break/></text:span><text:span text:style-name="T956">Neurokomm<text:tab/><text:tab/>12<text:tab/>5k</text:span><text:span text:style-name="T773">₵<text:tab/><text:tab/></text:span><text:span text:style-name="T956">Audiovisuell, Computer 0</text:span><text:span text:style-name="T773"><text:line-break/></text:span><text:span text:style-name="T956">Neurokomm<text:tab/><text:tab/>14<text:tab/>20k</text:span><text:span text:style-name="T773">₵<text:tab/></text:span><text:span text:style-name="T956">Daten, Computer 1<text:line-break/>Skill-Implantat<text:tab/>12<text:tab/>50k</text:span><text:span text:style-name="T773">₵<text:tab/></text:span><text:span text:style-name="T956">Skill+1<text:line-break/></text:span><text:span text:style-name="T958">Unterhaut-Panzer<text:tab/>10<text:tab/></text:span><text:span text:style-name="T956">50k</text:span><text:span text:style-name="T773">₵<text:tab/></text:span><text:span text:style-name="T956">S</text:span><text:span text:style-name="T958">chutz</text:span><text:span text:style-name="T956">+1</text:span><text:span text:style-name="T773"><text:line-break/></text:span><text:span text:style-name="T958">Unterhaut-Panzer<text:tab/>11<text:tab/>10</text:span><text:span text:style-name="T956">0k</text:span><text:span text:style-name="T773">₵<text:tab/></text:span><text:span text:style-name="T956">S</text:span><text:span text:style-name="T958">chutz</text:span><text:span text:style-name="T956">+</text:span><text:span text:style-name="T958">3<text:line-break/>Datenanschluss<text:tab/>12<text:tab/>1</text:span><text:span text:style-name="T956">0k</text:span><text:span text:style-name="T773">₵<text:tab/></text:span><text:span text:style-name="T958">Bandbreite 4, </text:span><text:span text:style-name="T956">Computer </text:span><text:span text:style-name="T959">2</text:span><text:span text:style-name="T958"><text:line-break/>Datenanschluss<text:tab/>13<text:tab/>15</text:span><text:span text:style-name="T956">k</text:span><text:span text:style-name="T773">₵<text:tab/></text:span><text:span text:style-name="T958">Bandbreite 8, </text:span><text:span text:style-name="T956">Computer </text:span><text:span text:style-name="T959">2</text:span><text:line-break/><text:span text:style-name="T956">Stärke</text:span><text:span text:style-name="T957"><text:tab/><text:tab/><text:tab/>11<text:tab/>500k</text:span><text:span text:style-name="T773">₵<text:tab/></text:span><text:span text:style-name="T956">Stärke</text:span><text:span text:style-name="T957">+1 </text:span><text:span text:style-name="T773"><text:line-break/></text:span><text:span text:style-name="T956">Stärke</text:span><text:span text:style-name="T957"><text:tab/><text:tab/><text:tab/>12<text:tab/>1M</text:span><text:span text:style-name="T773">₵<text:tab/></text:span><text:span text:style-name="T956">Stärke</text:span><text:span text:style-name="T957">+2 </text:span><text:span text:style-name="T773"><text:line-break/></text:span><text:span text:style-name="T956">Stärke</text:span><text:span text:style-name="T957"><text:tab/><text:tab/><text:tab/>15<text:tab/>5M</text:span><text:span text:style-name="T773">₵<text:tab/></text:span><text:span text:style-name="T956">Stärke</text:span><text:span text:style-name="T957">+3 </text:span><text:span text:style-name="T773"><text:line-break/></text:span><text:span text:style-name="T957">Geschick<text:tab/><text:tab/><text:tab/>11<text:tab/>500k</text:span><text:span text:style-name="T773">₵<text:tab/></text:span><text:span text:style-name="T957">Geschick+1 </text:span><text:span text:style-name="T773"><text:line-break/></text:span><text:span text:style-name="T957">Geschick<text:tab/><text:tab/><text:tab/>12<text:tab/>1M</text:span><text:span text:style-name="T773">₵<text:tab/></text:span><text:span text:style-name="T957">Geschick+2 </text:span><text:span text:style-name="T773"><text:line-break/></text:span><text:span text:style-name="T957">Geschick<text:tab/><text:tab/><text:tab/>15<text:tab/>5M</text:span><text:span text:style-name="T773">₵<text:tab/></text:span><text:span text:style-name="T957">Geschick+3 </text:span><text:span text:style-name="T773"><text:line-break/></text:span><text:span text:style-name="T957">Ausdauer<text:tab/><text:tab/>11<text:tab/>500k</text:span><text:span text:style-name="T773">₵<text:tab/></text:span><text:span text:style-name="T957">Ausdauer+1 </text:span><text:span text:style-name="T773"><text:line-break/></text:span><text:span text:style-name="T957">Ausdauer<text:tab/><text:tab/>12<text:tab/>1M</text:span><text:span text:style-name="T773">₵<text:tab/></text:span><text:span text:style-name="T957">Ausdauer+2 </text:span><text:span text:style-name="T773"><text:line-break/></text:span><text:span text:style-name="T957">Ausdauer<text:tab/><text:tab/>15<text:tab/>5M</text:span><text:span text:style-name="T773">₵<text:tab/></text:span><text:span text:style-name="T957">Ausdauer+3 </text:span><text:span text:style-name="T773"><text:line-break/></text:span><text:span text:style-name="T957">Kognitiv<text:tab/><text:tab/><text:tab/>12<text:tab/>500k</text:span><text:span text:style-name="T773">₵<text:tab/></text:span><text:span text:style-name="T957">Intellekt+1 </text:span><text:span text:style-name="T773"><text:line-break/></text:span><text:span text:style-name="T957">Kognitiv<text:tab/><text:tab/><text:tab/>14<text:tab/>1M</text:span><text:span text:style-name="T773">₵<text:tab/></text:span><text:span text:style-name="T957">Intellekt+2 </text:span><text:span text:style-name="T773"><text:line-break/></text:span><text:span text:style-name="T957">Kognitiv<text:tab/><text:tab/><text:tab/>16<text:tab/>5M</text:span><text:span text:style-name="T773">₵<text:tab/></text:span><text:span text:style-name="T957">Intellekt+3<text:line-break/></text:span><text:span text:style-name="T960">Inarm-Pistole<text:tab/><text:tab/>8<text:tab/></text:span><text:span text:style-name="T961">5</text:span><text:span text:style-name="T962">0</text:span><text:span text:style-name="T957">0</text:span><text:span text:style-name="T773">₵</text:span><text:span text:style-name="T960"><text:tab/>siehe Projektil-</text:span><text:span text:style-name="T963">W</text:span><text:span text:style-name="T960">affen</text:span></text:p>
      <text:p text:style-name="P97"><text:span text:style-name="T964">Wissenschaftliche Ausrüstung</text:span><text:span text:style-name="T946"> </text:span><text:span text:style-name="T947">(121)</text:span><text:span text:style-name="T944"><text:line-break/></text:span><text:span text:style-name="T954">Typ<text:tab/><text:tab/><text:tab/><text:tab/></text:span><text:span text:style-name="T955">Effekt</text:span><text:span text:style-name="T954"><text:tab/><text:tab/><text:tab/><text:tab/><text:tab/></text:span><text:span text:style-name="T942"><text:line-break/></text:span><text:span text:style-name="T965">Archäologie</text:span><text:span text:style-name="T957"><text:tab/><text:tab/></text:span><text:span text:style-name="T965">Wissenschaft</text:span><text:span text:style-name="T957">+1</text:span><text:span text:style-name="T773"><text:line-break/></text:span><text:span text:style-name="T965">Kybernetik</text:span><text:span text:style-name="T957"><text:tab/><text:tab/></text:span><text:span text:style-name="T965">Computer</text:span><text:span text:style-name="T957">+1 </text:span><text:span text:style-name="T965">und Medizin+1 für Implantate<text:line-break/></text:span><text:span text:style-name="T966">Robotik<text:tab/><text:tab/><text:tab/>Elektronik</text:span><text:span text:style-name="T965"><text:line-break/>Medizin<text:tab/><text:tab/><text:tab/>Medizin+1 und medizinische Ermittlung+1</text:span><text:span text:style-name="T773"><text:line-break/></text:span><text:span text:style-name="T966">Planetologie<text:tab/><text:tab/>Umwelt, Lebensformen<text:line-break/>Psionik (illegal)<text:tab/>Psi-Aktivität</text:span><text:span text:style-name="T773"><text:line-break/></text:span><text:span text:style-name="T966">Weltraum<text:tab/><text:tab/>Astronomie, Spektrometer etc<text:line-break/>Soziologie<text:tab/><text:tab/>Ökonomie, Geschichte, Linguistik, Psychologie</text:span></text:p>
      <text:p text:style-name="P96"><text:span text:style-name="T967">Projektil</text:span><text:span text:style-name="T968">-Waffen</text:span><text:span text:style-name="T946"> </text:span><text:span text:style-name="T947">(126)</text:span><text:span text:style-name="T944"><text:line-break/></text:span><text:span text:style-name="T954">Typ<text:tab/><text:tab/><text:tab/><text:tab/>TL<text:tab/></text:span><text:span text:style-name="T969">Reichweite<text:tab/></text:span><text:span text:style-name="T970">Schaden<text:tab/></text:span><text:span text:style-name="T969">Magazin<text:tab/></text:span><text:span text:style-name="T971">Spez.<text:tab/><text:tab/></text:span><text:span text:style-name="T954">Preis<text:tab/></text:span><text:span text:style-name="T970">kg </text:span><text:span text:style-name="T942"><text:line-break/></text:span><text:span text:style-name="T962">Automatik-Pistole</text:span><text:span text:style-name="T972"><text:tab/></text:span><text:span text:style-name="T962">5</text:span><text:span text:style-name="T972"><text:tab/></text:span><text:span text:style-name="T962">10m</text:span><text:span text:style-name="T972"><text:tab/><text:tab/><text:tab/></text:span><text:span text:style-name="T962">3</text:span><text:span text:style-name="T972">w6-</text:span><text:span text:style-name="T962">3</text:span><text:span text:style-name="T972"><text:tab/></text:span><text:span text:style-name="T962">15</text:span><text:span text:style-name="T972"><text:tab/><text:tab/><text:tab/><text:tab/><text:tab/></text:span><text:span text:style-name="T973">2</text:span><text:span text:style-name="T957">00</text:span><text:span text:style-name="T773">₵</text:span><text:span text:style-name="T972"><text:tab/></text:span><text:span text:style-name="T962">1</text:span><text:span text:style-name="T972"><text:line-break/></text:span><text:span text:style-name="T962">Mini-Pistole</text:span><text:span text:style-name="T957"><text:tab/><text:tab/></text:span><text:span text:style-name="T962">8</text:span><text:span text:style-name="T957"><text:tab/></text:span><text:span text:style-name="T962">5m</text:span><text:span text:style-name="T972"><text:tab/><text:tab/><text:tab/></text:span><text:span text:style-name="T962">2</text:span><text:span text:style-name="T973">w6</text:span><text:span text:style-name="T957"><text:tab/><text:tab/></text:span><text:span text:style-name="T962">6</text:span><text:span text:style-name="T972"><text:tab/><text:tab/></text:span><text:span text:style-name="T974">Null-G</text:span><text:span text:style-name="T972"><text:tab/><text:tab/></text:span><text:span text:style-name="T961">15</text:span><text:span text:style-name="T957">0</text:span><text:span text:style-name="T773">₵<text:tab/></text:span><text:span text:style-name="T962">0,5 </text:span><text:span text:style-name="T773"><text:line-break/></text:span><text:span text:style-name="T961">Inarm-</text:span><text:span text:style-name="T962">Pistole</text:span><text:span text:style-name="T957"><text:tab/><text:tab/></text:span><text:span text:style-name="T962">8</text:span><text:span text:style-name="T957"><text:tab/></text:span><text:span text:style-name="T962">5m</text:span><text:span text:style-name="T972"><text:tab/><text:tab/><text:tab/></text:span><text:span text:style-name="T962">2</text:span><text:span text:style-name="T973">w6</text:span><text:span text:style-name="T957"><text:tab/><text:tab/></text:span><text:span text:style-name="T962">6</text:span><text:span text:style-name="T972"><text:tab/><text:tab/></text:span><text:span text:style-name="T974">Null-G</text:span><text:span text:style-name="T972"><text:tab/><text:tab/></text:span><text:span text:style-name="T961">5</text:span><text:span text:style-name="T962">0</text:span><text:span text:style-name="T957">0</text:span><text:span text:style-name="T773">₵<text:tab/></text:span><text:span text:style-name="T962">0,5 </text:span><text:span text:style-name="T773"><text:line-break/></text:span><text:span text:style-name="T962">Maschinenpistole</text:span><text:span text:style-name="T957"><text:tab/></text:span><text:span text:style-name="T962">6</text:span><text:span text:style-name="T957"><text:tab/></text:span><text:span text:style-name="T962">25m</text:span><text:span text:style-name="T972"><text:tab/><text:tab/><text:tab/></text:span><text:span text:style-name="T962">3</text:span><text:span text:style-name="T973">w6</text:span><text:span text:style-name="T957"><text:tab/><text:tab/></text:span><text:span text:style-name="T962">20</text:span><text:span text:style-name="T972"><text:tab/><text:tab/></text:span><text:span text:style-name="T974">Auto 3</text:span><text:span text:style-name="T972"><text:tab/><text:tab/></text:span><text:span text:style-name="T962">4</text:span><text:span text:style-name="T957">00</text:span><text:span text:style-name="T773">₵<text:tab/></text:span><text:span text:style-name="T962">3</text:span><text:span text:style-name="T773"><text:line-break/></text:span><text:span text:style-name="T962">Gauss-Pistole</text:span><text:span text:style-name="T957"><text:tab/><text:tab/></text:span><text:span text:style-name="T962">13</text:span><text:span text:style-name="T957"><text:tab/></text:span><text:span text:style-name="T962">20m</text:span><text:span text:style-name="T972"><text:tab/><text:tab/><text:tab/></text:span><text:span text:style-name="T962">3</text:span><text:span text:style-name="T973">w6</text:span><text:span text:style-name="T957"><text:tab/><text:tab/></text:span><text:span text:style-name="T962">40</text:span><text:span text:style-name="T972"><text:tab/><text:tab/></text:span><text:span text:style-name="T974">AP 3, Auto 2</text:span><text:span text:style-name="T972"><text:tab/></text:span><text:span text:style-name="T962">5</text:span><text:span text:style-name="T957">00</text:span><text:span text:style-name="T773">₵<text:tab/></text:span><text:span text:style-name="T962">1 </text:span><text:span text:style-name="T773"><text:line-break/></text:span><text:span text:style-name="T962">Schrotflinte</text:span><text:span text:style-name="T957"><text:tab/><text:tab/></text:span><text:span text:style-name="T962">4</text:span><text:span text:style-name="T957"><text:tab/></text:span><text:span text:style-name="T962">50m</text:span><text:span text:style-name="T972"><text:tab/><text:tab/><text:tab/></text:span><text:span text:style-name="T962">4</text:span><text:span text:style-name="T973">w6</text:span><text:span text:style-name="T957"><text:tab/><text:tab/></text:span><text:span text:style-name="T962">6</text:span><text:span text:style-name="T972"><text:tab/><text:tab/></text:span><text:span text:style-name="T974">unhandlich</text:span><text:span text:style-name="T972"><text:tab/></text:span><text:span text:style-name="T973">2</text:span><text:span text:style-name="T957">00</text:span><text:span text:style-name="T773">₵<text:tab/></text:span><text:span text:style-name="T962">4 </text:span><text:span text:style-name="T773"><text:line-break/></text:span><text:span text:style-name="T962">Jagdgewehr</text:span><text:span text:style-name="T957"><text:tab/><text:tab/></text:span><text:span text:style-name="T962">5</text:span><text:span text:style-name="T957"><text:tab/></text:span><text:span text:style-name="T962">250m</text:span><text:span text:style-name="T972"><text:tab/><text:tab/></text:span><text:span text:style-name="T962">3</text:span><text:span text:style-name="T973">w6</text:span><text:span text:style-name="T957"><text:tab/><text:tab/></text:span><text:span text:style-name="T962">3</text:span><text:span text:style-name="T972"><text:tab/><text:tab/><text:tab/><text:tab/><text:tab/></text:span><text:span text:style-name="T962">2</text:span><text:span text:style-name="T957">00</text:span><text:span text:style-name="T773">₵<text:tab/></text:span><text:span text:style-name="T962">3 </text:span><text:span text:style-name="T773"><text:line-break/></text:span><text:span text:style-name="T962">Sturmgewehr</text:span><text:span text:style-name="T957"><text:tab/><text:tab/></text:span><text:span text:style-name="T962">7</text:span><text:span text:style-name="T957"><text:tab/></text:span><text:span text:style-name="T962">200m</text:span><text:span text:style-name="T972"><text:tab/><text:tab/></text:span><text:span text:style-name="T973">3w6</text:span><text:span text:style-name="T957"><text:tab/><text:tab/></text:span><text:span text:style-name="T962">30</text:span><text:span text:style-name="T972"><text:tab/><text:tab/></text:span><text:span text:style-name="T974">Auto 2</text:span><text:span text:style-name="T972"><text:tab/><text:tab/></text:span><text:span text:style-name="T962">5</text:span><text:span text:style-name="T957">00</text:span><text:span text:style-name="T773">₵<text:tab/></text:span><text:span text:style-name="T962">4 </text:span><text:span text:style-name="T773"><text:line-break/></text:span><text:span text:style-name="T962">Kampfgewehr</text:span><text:span text:style-name="T957"><text:tab/></text:span><text:span text:style-name="T962">10</text:span><text:span text:style-name="T957"><text:tab/></text:span><text:span text:style-name="T962">450m</text:span><text:span text:style-name="T972"><text:tab/><text:tab/></text:span><text:span text:style-name="T973">3w6</text:span><text:span text:style-name="T957"><text:tab/><text:tab/></text:span><text:span text:style-name="T962">40</text:span><text:span text:style-name="T972"><text:tab/><text:tab/></text:span><text:span text:style-name="T974">Auto 3, Fern</text:span><text:span text:style-name="T975">r.</text:span><text:span text:style-name="T972"><text:tab/></text:span><text:span text:style-name="T962">10</text:span><text:span text:style-name="T957">00</text:span><text:span text:style-name="T773">₵<text:tab/></text:span><text:span text:style-name="T962">3 </text:span><text:span text:style-name="T773"><text:line-break/></text:span><text:span text:style-name="T962">Gauss-Gewehr</text:span><text:span text:style-name="T957"><text:tab/></text:span><text:span text:style-name="T962">1</text:span><text:span text:style-name="T973">2</text:span><text:span text:style-name="T957"><text:tab/></text:span><text:span text:style-name="T962">600m</text:span><text:span text:style-name="T972"><text:tab/><text:tab/></text:span><text:span text:style-name="T962">4</text:span><text:span text:style-name="T973">w6</text:span><text:span text:style-name="T957"><text:tab/><text:tab/></text:span><text:span text:style-name="T962">80</text:span><text:span text:style-name="T972"><text:tab/><text:tab/><text:tab/><text:tab/><text:tab/></text:span><text:span text:style-name="T962">15</text:span><text:span text:style-name="T957">00</text:span><text:span text:style-name="T773">₵<text:tab/></text:span><text:span text:style-name="T962">4 </text:span><text:span text:style-name="T773"><text:line-break/></text:span><text:span text:style-name="T962">40mm Granate<text:tab/>-</text:span><text:span text:style-name="T972"><text:tab/></text:span><text:span text:style-name="T962">250m</text:span><text:span text:style-name="T972"><text:tab/><text:tab/></text:span><text:span text:style-name="T962">Granate<text:tab/>1</text:span></text:p>
      <text:p text:style-name="P97"><text:span text:style-name="T976">Energie</text:span><text:span text:style-name="T968">-Waffen</text:span><text:span text:style-name="T946"> </text:span><text:span text:style-name="T947">(129)</text:span><text:span text:style-name="T944"><text:line-break/></text:span><text:span text:style-name="T954">Typ<text:tab/><text:tab/><text:tab/><text:tab/>TL<text:tab/></text:span><text:span text:style-name="T969">Reichweite<text:tab/></text:span><text:span text:style-name="T970">Schaden<text:tab/></text:span><text:span text:style-name="T969">Magazin<text:tab/></text:span><text:span text:style-name="T971">Spez.<text:tab/><text:tab/></text:span><text:span text:style-name="T954">Preis<text:tab/></text:span><text:span text:style-name="T970">kg </text:span><text:span text:style-name="T942"><text:line-break/></text:span><text:span text:style-name="T977">Laser</text:span><text:span text:style-name="T962">-Pistole<text:tab/></text:span><text:span text:style-name="T972"><text:tab/></text:span><text:span text:style-name="T977">9</text:span><text:span text:style-name="T972"><text:tab/></text:span><text:span text:style-name="T978">2</text:span><text:span text:style-name="T962">0m</text:span><text:span text:style-name="T972"><text:tab/><text:tab/><text:tab/></text:span><text:span text:style-name="T962">3</text:span><text:span text:style-name="T972">w6<text:tab/><text:tab/></text:span><text:span text:style-name="T978">100</text:span><text:span text:style-name="T972"><text:tab/><text:tab/></text:span><text:span text:style-name="T974">Null-G</text:span><text:span text:style-name="T972"><text:tab/><text:tab/></text:span><text:span text:style-name="T973">2</text:span><text:span text:style-name="T978">k</text:span><text:span text:style-name="T773">₵</text:span><text:span text:style-name="T972"><text:tab/><text:tab/></text:span><text:span text:style-name="T979">2</text:span><text:span text:style-name="T962"><text:line-break/></text:span><text:span text:style-name="T977">Laser</text:span><text:span text:style-name="T962">-Pistole<text:tab/></text:span><text:span text:style-name="T972"><text:tab/></text:span><text:span text:style-name="T977">11</text:span><text:span text:style-name="T972"><text:tab/></text:span><text:span text:style-name="T978">3</text:span><text:span text:style-name="T962">0m</text:span><text:span text:style-name="T972"><text:tab/><text:tab/><text:tab/></text:span><text:span text:style-name="T962">3</text:span><text:span text:style-name="T972">w6</text:span><text:span text:style-name="T978">+</text:span><text:span text:style-name="T962">3</text:span><text:span text:style-name="T972"><text:tab/></text:span><text:span text:style-name="T978">100</text:span><text:span text:style-name="T972"><text:tab/><text:tab/></text:span><text:span text:style-name="T974">Null-G</text:span><text:span text:style-name="T972"><text:tab/><text:tab/></text:span><text:span text:style-name="T978">3k</text:span><text:span text:style-name="T773">₵</text:span><text:span text:style-name="T972"><text:tab/><text:tab/></text:span><text:span text:style-name="T962">1</text:span><text:span text:style-name="T972"><text:line-break/></text:span><text:span text:style-name="T977">Stunner<text:tab/></text:span><text:span text:style-name="T962"><text:tab/></text:span><text:span text:style-name="T972"><text:tab/></text:span><text:span text:style-name="T977">8</text:span><text:span text:style-name="T972"><text:tab/></text:span><text:span text:style-name="T978">5</text:span><text:span text:style-name="T962">m</text:span><text:span text:style-name="T972"><text:tab/><text:tab/><text:tab/></text:span><text:span text:style-name="T978">2</text:span><text:span text:style-name="T972">w6<text:tab/><text:tab/></text:span><text:span text:style-name="T978">100</text:span><text:span text:style-name="T972"><text:tab/><text:tab/></text:span><text:span text:style-name="T974">Null-G, </text:span><text:span text:style-name="T975">Stun</text:span><text:span text:style-name="T972"><text:tab/></text:span><text:span text:style-name="T978">50</text:span><text:span text:style-name="T957">0</text:span><text:span text:style-name="T773">₵</text:span><text:span text:style-name="T972"><text:tab/></text:span><text:span text:style-name="T979">0.5</text:span><text:span text:style-name="T972"><text:line-break/></text:span><text:span text:style-name="T977">Stunner<text:tab/></text:span><text:span text:style-name="T962"><text:tab/></text:span><text:span text:style-name="T972"><text:tab/></text:span><text:span text:style-name="T977">10</text:span><text:span text:style-name="T972"><text:tab/></text:span><text:span text:style-name="T978">5</text:span><text:span text:style-name="T962">m</text:span><text:span text:style-name="T972"><text:tab/><text:tab/><text:tab/></text:span><text:span text:style-name="T978">2</text:span><text:span text:style-name="T972">w6</text:span><text:span text:style-name="T978">+3</text:span><text:span text:style-name="T972"><text:tab/></text:span><text:span text:style-name="T978">100</text:span><text:span text:style-name="T972"><text:tab/><text:tab/></text:span><text:span text:style-name="T974">Null-G, </text:span><text:span text:style-name="T975">Stun</text:span><text:span text:style-name="T972"><text:tab/></text:span><text:span text:style-name="T978">75</text:span><text:span text:style-name="T957">0</text:span><text:span text:style-name="T773">₵</text:span><text:span text:style-name="T972"><text:tab/></text:span><text:span text:style-name="T979">0.5</text:span><text:span text:style-name="T972"><text:line-break/></text:span><text:span text:style-name="T977">Stunner<text:tab/></text:span><text:span text:style-name="T962"><text:tab/></text:span><text:span text:style-name="T972"><text:tab/></text:span><text:span text:style-name="T977">12</text:span><text:span text:style-name="T972"><text:tab/></text:span><text:span text:style-name="T962">10m</text:span><text:span text:style-name="T972"><text:tab/><text:tab/><text:tab/></text:span><text:span text:style-name="T962">3</text:span><text:span text:style-name="T972">w6<text:tab/><text:tab/></text:span><text:span text:style-name="T978">100</text:span><text:span text:style-name="T972"><text:tab/><text:tab/></text:span><text:span text:style-name="T974">Null-G, </text:span><text:span text:style-name="T975">Stun</text:span><text:span text:style-name="T972"><text:tab/></text:span><text:span text:style-name="T978">1k</text:span><text:span text:style-name="T773">₵<text:tab/></text:span><text:span text:style-name="T972"><text:tab/></text:span><text:span text:style-name="T979">0.5</text:span><text:span text:style-name="T972"><text:line-break/></text:span><text:span text:style-name="T977">Laser-Karabiner<text:tab/>9</text:span><text:span text:style-name="T972"><text:tab/></text:span><text:span text:style-name="T962">1</text:span><text:span text:style-name="T978">5</text:span><text:span text:style-name="T962">0m</text:span><text:span text:style-name="T972"><text:tab/><text:tab/></text:span><text:span text:style-name="T978">4</text:span><text:span text:style-name="T972">w6<text:tab/><text:tab/></text:span><text:span text:style-name="T978">50</text:span><text:span text:style-name="T972"><text:tab/><text:tab/></text:span><text:span text:style-name="T974">Null-G</text:span><text:span text:style-name="T972"><text:tab/><text:tab/></text:span><text:span text:style-name="T978">2,5k</text:span><text:span text:style-name="T773">₵</text:span><text:span text:style-name="T972"><text:tab/></text:span><text:span text:style-name="T979">4</text:span><text:span text:style-name="T962"><text:line-break/></text:span><text:span text:style-name="T977">Laser-Karabiner<text:tab/>11</text:span><text:span text:style-name="T972"><text:tab/></text:span><text:span text:style-name="T978">20</text:span><text:span text:style-name="T962">0m</text:span><text:span text:style-name="T972"><text:tab/><text:tab/></text:span><text:span text:style-name="T978">4</text:span><text:span text:style-name="T972">w6</text:span><text:span text:style-name="T978">+</text:span><text:span text:style-name="T962">3</text:span><text:span text:style-name="T972"><text:tab/></text:span><text:span text:style-name="T978">50</text:span><text:span text:style-name="T972"><text:tab/><text:tab/></text:span><text:span text:style-name="T974">Null-G</text:span><text:span text:style-name="T972"><text:tab/><text:tab/></text:span><text:span text:style-name="T978">4k</text:span><text:span text:style-name="T773">₵</text:span><text:span text:style-name="T972"><text:tab/><text:tab/></text:span><text:span text:style-name="T979">2</text:span><text:span text:style-name="T962"><text:line-break/></text:span><text:span text:style-name="T977">Laser-Gewehr<text:tab/></text:span><text:span text:style-name="T972"><text:tab/></text:span><text:span text:style-name="T977">9</text:span><text:span text:style-name="T972"><text:tab/></text:span><text:span text:style-name="T978">20</text:span><text:span text:style-name="T962">0m</text:span><text:span text:style-name="T972"><text:tab/><text:tab/></text:span><text:span text:style-name="T978">5</text:span><text:span text:style-name="T972">w6<text:tab/><text:tab/></text:span><text:span text:style-name="T978">100</text:span><text:span text:style-name="T972"><text:tab/><text:tab/></text:span><text:span text:style-name="T974">Null-G</text:span><text:span text:style-name="T972"><text:tab/><text:tab/></text:span><text:span text:style-name="T978">3,5k</text:span><text:span text:style-name="T773">₵</text:span><text:span text:style-name="T972"><text:tab/></text:span><text:span text:style-name="T979">5</text:span><text:span text:style-name="T962"><text:line-break/></text:span><text:span text:style-name="T977">Laser-Gewehr<text:tab/></text:span><text:span text:style-name="T972"><text:tab/></text:span><text:span text:style-name="T977">11</text:span><text:span text:style-name="T972"><text:tab/></text:span><text:span text:style-name="T978">40</text:span><text:span text:style-name="T962">0m</text:span><text:span text:style-name="T972"><text:tab/><text:tab/></text:span><text:span text:style-name="T978">5</text:span><text:span text:style-name="T972">w6</text:span><text:span text:style-name="T978">+</text:span><text:span text:style-name="T962">3</text:span><text:span text:style-name="T972"><text:tab/></text:span><text:span text:style-name="T978">100</text:span><text:span text:style-name="T972"><text:tab/><text:tab/></text:span><text:span text:style-name="T974">Null-G</text:span><text:span text:style-name="T972"><text:tab/><text:tab/></text:span><text:span text:style-name="T978">8k</text:span><text:span text:style-name="T773">₵<text:tab/></text:span><text:span text:style-name="T972"><text:tab/></text:span><text:span text:style-name="T979">3</text:span><text:span text:style-name="T962"><text:line-break/></text:span><text:span text:style-name="T977">Laser-Scharfsch.</text:span><text:span text:style-name="T972"><text:tab/></text:span><text:span text:style-name="T977">12</text:span><text:span text:style-name="T972"><text:tab/></text:span><text:span text:style-name="T978">60</text:span><text:span text:style-name="T962">0m</text:span><text:span text:style-name="T972"><text:tab/><text:tab/></text:span><text:span text:style-name="T978">5</text:span><text:span text:style-name="T972">w6</text:span><text:span text:style-name="T978">+</text:span><text:span text:style-name="T962">3</text:span><text:span text:style-name="T972"><text:tab/></text:span><text:span text:style-name="T978">6</text:span><text:span text:style-name="T972"><text:tab/><text:tab/></text:span><text:span text:style-name="T974">Null-G, </text:span><text:span text:style-name="T975">Fernr.</text:span><text:span text:style-name="T972"><text:tab/></text:span><text:span text:style-name="T978">9k</text:span><text:span text:style-name="T773">₵</text:span><text:span text:style-name="T972"><text:tab/><text:tab/></text:span><text:span text:style-name="T979">4</text:span><text:span text:style-name="T962"><text:line-break/></text:span><text:span text:style-name="T977">Plasma-Gewehr</text:span><text:span text:style-name="T972"><text:tab/></text:span><text:span text:style-name="T977">16</text:span><text:span text:style-name="T972"><text:tab/></text:span><text:span text:style-name="T978">30</text:span><text:span text:style-name="T962">0m</text:span><text:span text:style-name="T972"><text:tab/><text:tab/></text:span><text:span text:style-name="T978">6</text:span><text:span text:style-name="T972">w6<text:tab/><text:tab/></text:span><text:span text:style-name="T980">unbegrenzt</text:span><text:span text:style-name="T972"><text:tab/>-</text:span><text:span text:style-name="T974"><text:tab/><text:tab/></text:span><text:span text:style-name="T972"><text:tab/></text:span><text:span text:style-name="T978">1</text:span><text:span text:style-name="T957">00</text:span><text:span text:style-name="T978">k</text:span><text:span text:style-name="T773">₵</text:span><text:span text:style-name="T972"><text:tab/></text:span><text:span text:style-name="T979">4</text:span></text:p>
      <text:p text:style-name="P97"><text:span text:style-name="T981">Schussw</text:span><text:span text:style-name="T982">affen-Optionen</text:span><text:span text:style-name="T946"> </text:span><text:span text:style-name="T947">(135)</text:span><text:span text:style-name="T944"><text:line-break/></text:span><text:span text:style-name="T954">Typ<text:tab/><text:tab/><text:tab/><text:tab/></text:span><text:span text:style-name="T983">TL</text:span><text:span text:style-name="T954"><text:tab/>Preis<text:tab/></text:span><text:span text:style-name="T983">Eigenschaften</text:span><text:span text:style-name="T942"><text:line-break/></text:span><text:span text:style-name="T984">Granatwerfer</text:span><text:span text:style-name="T972"><text:tab/><text:tab/></text:span><text:span text:style-name="T984">7</text:span><text:span text:style-name="T985"><text:tab/></text:span><text:span text:style-name="T984">1k</text:span><text:span text:style-name="T773">₵<text:tab/><text:tab/></text:span><text:span text:style-name="T984">1 Schuss, 1 Runde zum Nachladen</text:span><text:span text:style-name="T986"><text:line-break/></text:span><text:span text:style-name="T984">Gyrostabilisator<text:tab/>9<text:tab/>500</text:span><text:span text:style-name="T773">₵ <text:tab/></text:span><text:span text:style-name="T987">nicht mehr „sperrig“, nicht für zerstörerische Waffen (*10)</text:span><text:span text:style-name="T988"><text:line-break/></text:span><text:span text:style-name="T984">Computer<text:tab/><text:tab/>11<text:tab/>1k</text:span><text:span text:style-name="T773">₵<text:tab/><text:tab/></text:span><text:span text:style-name="T984">Computer 0<text:line-break/>Computer<text:tab/><text:tab/>13<text:tab/>5k</text:span><text:span text:style-name="T773">₵<text:tab/><text:tab/></text:span><text:span text:style-name="T984">Computer 1<text:line-break/>Laser-Visier<text:tab/><text:tab/>8<text:tab/>200</text:span><text:span text:style-name="T773">₵<text:tab/></text:span><text:span text:style-name="T984">+1 zu treffen auf ≤50m, </text:span><text:span text:style-name="T989">roter Punkt</text:span><text:span text:style-name="T984"><text:line-break/>Laser-Visier<text:tab/><text:tab/>10<text:tab/>200</text:span><text:span text:style-name="T773">₵<text:tab/></text:span><text:span text:style-name="T984">+1 zu treffen auf ≤50m, </text:span><text:span text:style-name="T989">UV</text:span><text:span text:style-name="T984"><text:line-break/>Scope<text:tab/><text:tab/><text:tab/>5<text:tab/></text:span><text:span text:style-name="T989">50</text:span><text:span text:style-name="T773">₵<text:tab/><text:tab/></text:span><text:span text:style-name="T987">Zielfernrohr</text:span><text:span text:style-name="T984"><text:line-break/>Scope<text:tab/><text:tab/><text:tab/>7<text:tab/>1k</text:span><text:span text:style-name="T773">₵<text:tab/><text:tab/></text:span><text:span text:style-name="T987">Restlicht-Zielfernrohr</text:span><text:span text:style-name="T984"><text:line-break/>DNA Sicherung<text:tab/>10<text:tab/></text:span><text:span text:style-name="T989">250</text:span><text:span text:style-name="T773">₵ </text:span><text:span text:style-name="T984"><text:line-break/>Schalldämpfer<text:tab/>8<text:tab/></text:span><text:span text:style-name="T989">250</text:span><text:span text:style-name="T773">₵</text:span></text:p>
      <text:p text:style-name="P98"/>
      <text:p text:style-name="P96"><text:span text:style-name="T990">Granaten</text:span><text:span text:style-name="T946"> </text:span><text:span text:style-name="T947">(131)</text:span><text:span text:style-name="T944"><text:line-break/></text:span><text:span text:style-name="T954">Typ<text:tab/><text:tab/><text:tab/><text:tab/><text:tab/><text:tab/><text:tab/></text:span><text:span text:style-name="T969">Reichweite<text:tab/></text:span><text:span text:style-name="T970">Schaden<text:tab/></text:span><text:span text:style-name="T991">Effekt<text:tab/></text:span><text:span text:style-name="T969"><text:tab/><text:tab/></text:span><text:span text:style-name="T954">Preis<text:tab/></text:span><text:span text:style-name="T970">kg </text:span><text:span text:style-name="T942"><text:line-break/></text:span><text:span text:style-name="T986">Nebel</text:span><text:span text:style-name="T972"><text:tab/></text:span><text:span text:style-name="T986">undurchsichtig -</text:span><text:span text:style-name="T992">10</text:span><text:span text:style-name="T986"><text:tab/><text:tab/></text:span><text:span text:style-name="T993">20m</text:span><text:span text:style-name="T972"><text:tab/><text:tab/><text:tab/>-<text:tab/><text:tab/></text:span><text:span text:style-name="T993">Explosion 9</text:span><text:span text:style-name="T972"><text:tab/><text:tab/></text:span><text:span text:style-name="T993">15</text:span><text:span text:style-name="T773">₵</text:span><text:span text:style-name="T972"><text:tab/><text:tab/></text:span><text:span text:style-name="T993">0.5</text:span><text:span text:style-name="T986"><text:line-break/>Rauch </text:span><text:span text:style-name="T962"><text:tab/></text:span><text:span text:style-name="T986">IR durchsichtig, -</text:span><text:span text:style-name="T992">2</text:span><text:span text:style-name="T972"><text:tab/><text:tab/></text:span><text:span text:style-name="T993">20m<text:tab/></text:span><text:span text:style-name="T972"><text:tab/><text:tab/>-<text:tab/><text:tab/></text:span><text:span text:style-name="T993">Explosion 9</text:span><text:span text:style-name="T972"><text:tab/><text:tab/></text:span><text:span text:style-name="T993">15</text:span><text:span text:style-name="T773">₵</text:span><text:span text:style-name="T972"><text:tab/><text:tab/></text:span><text:span text:style-name="T993">0.5</text:span><text:span text:style-name="T979"><text:line-break/></text:span><text:span text:style-name="T986">Splitter<text:tab/><text:tab/></text:span><text:span text:style-name="T972"><text:tab/><text:tab/><text:tab/><text:tab/></text:span><text:span text:style-name="T978">2</text:span><text:span text:style-name="T962">0m</text:span><text:span text:style-name="T972"><text:tab/><text:tab/><text:tab/></text:span><text:span text:style-name="T993">5</text:span><text:span text:style-name="T972">w6<text:tab/><text:tab/></text:span><text:span text:style-name="T993">Explosion 9</text:span><text:span text:style-name="T972"><text:tab/><text:tab/></text:span><text:span text:style-name="T993">30</text:span><text:span text:style-name="T773">₵</text:span><text:span text:style-name="T972"><text:tab/><text:tab/></text:span><text:span text:style-name="T993">0.5</text:span><text:span text:style-name="T986"><text:line-break/>Stun<text:tab/><text:tab/><text:tab/></text:span><text:span text:style-name="T972"><text:tab/><text:tab/><text:tab/><text:tab/></text:span><text:span text:style-name="T978">2</text:span><text:span text:style-name="T962">0m</text:span><text:span text:style-name="T972"><text:tab/><text:tab/><text:tab/></text:span><text:span text:style-name="T962">3</text:span><text:span text:style-name="T972">w6<text:tab/><text:tab/></text:span><text:span text:style-name="T993">Explosion 9, Stun</text:span><text:span text:style-name="T972"><text:tab/></text:span><text:span text:style-name="T993">30</text:span><text:span text:style-name="T773">₵</text:span><text:span text:style-name="T972"><text:tab/><text:tab/></text:span><text:span text:style-name="T993">0.5</text:span><text:span text:style-name="T962"><text:line-break/></text:span><text:span text:style-name="T994">Sprengstoff</text:span><text:span text:style-name="T946"> </text:span><text:span text:style-name="T947">(134)</text:span><text:span text:style-name="T944"><text:line-break/></text:span><text:span text:style-name="T954">Typ<text:tab/><text:tab/></text:span><text:span text:style-name="T983">TL</text:span><text:span text:style-name="T954"><text:tab/></text:span><text:span text:style-name="T970">Schaden<text:tab/></text:span><text:span text:style-name="T983">kg<text:tab/></text:span><text:span text:style-name="T954">Preis<text:tab/></text:span><text:span text:style-name="T983">Eigenschaften</text:span><text:span text:style-name="T942"><text:line-break/></text:span><text:span text:style-name="T985">Plastik</text:span><text:span text:style-name="T972"><text:tab/></text:span><text:span text:style-name="T985">6<text:tab/>3w6<text:tab/><text:tab/>-<text:tab/>200</text:span><text:span text:style-name="T773">₵<text:tab/></text:span><text:span text:style-name="T993">Explosion</text:span><text:span text:style-name="T985"> 9</text:span><text:span text:style-name="T986"><text:line-break/></text:span><text:span text:style-name="T985">TDX<text:tab/><text:tab/>12<text:tab/>4w6<text:tab/><text:tab/>-<text:tab/>1k</text:span><text:span text:style-name="T773">₵<text:tab/><text:tab/></text:span><text:span text:style-name="T993">Explosion</text:span><text:span text:style-name="T985"> 15, nur horizontal</text:span><text:span text:style-name="T986"><text:line-break/></text:span><text:span text:style-name="T985">Nuklear<text:tab/>12<text:tab/>6w6*10<text:tab/>4<text:tab/>250k</text:span><text:span text:style-name="T773">₵<text:tab/></text:span><text:span text:style-name="T993">Explosion</text:span><text:span text:style-name="T985"> 1000, Strahlung</text:span></text:p>
      <text:p text:style-name="P97"><text:span text:style-name="T995">Schwere Waffen</text:span><text:span text:style-name="T946"> </text:span><text:span text:style-name="T947">(132)</text:span><text:span text:style-name="T944"><text:line-break/></text:span><text:span text:style-name="T954">Typ<text:tab/><text:tab/><text:tab/><text:tab/></text:span><text:span text:style-name="T996">TL</text:span><text:span text:style-name="T954"><text:tab/></text:span><text:span text:style-name="T997">Reichweite</text:span><text:span text:style-name="T969"><text:tab/></text:span><text:span text:style-name="T970">Schaden<text:tab/><text:tab/>kg<text:tab/></text:span><text:span text:style-name="T996">Preis<text:tab/>Mag</text:span><text:span text:style-name="T998">azin</text:span><text:span text:style-name="T996"><text:tab/>Eigenschaften</text:span><text:span text:style-name="T970"> </text:span><text:span text:style-name="T942"><text:line-break/></text:span><text:span text:style-name="T988">MG<text:tab/><text:tab/><text:tab/><text:tab/>6<text:tab/>500m<text:tab/>3w6<text:tab/><text:tab/><text:tab/>10<text:tab/>1500</text:span><text:span text:style-name="T773">₵<text:tab/></text:span><text:span text:style-name="T988">60<text:tab/><text:tab/>Auto 4<text:line-break/>Granatwerfer<text:tab/><text:tab/>7<text:tab/>100m<text:tab/></text:span><text:span text:style-name="T999">siehe Granate<text:tab/></text:span><text:span text:style-name="T988">6<text:tab/>400</text:span><text:span text:style-name="T773">₵<text:tab/></text:span><text:span text:style-name="T988">6<text:tab/><text:tab/></text:span><text:span text:style-name="T987">sperrig</text:span><text:span text:style-name="T988"><text:line-break/></text:span><text:span text:style-name="T999">Raketengranatwerfer<text:tab/></text:span><text:span text:style-name="T988">8<text:tab/>250m<text:tab/></text:span><text:span text:style-name="T999">siehe Granate</text:span><text:span text:style-name="T988"><text:tab/>2<text:tab/>800</text:span><text:span text:style-name="T773">₵<text:tab/></text:span><text:span text:style-name="T988">6<text:tab/><text:tab/>Auto 3, </text:span><text:span text:style-name="T987">sperrig</text:span><text:span text:style-name="T988"><text:line-break/>Raketenwerfer<text:tab/>6<text:tab/>120m<text:tab/>4w6<text:tab/><text:tab/><text:tab/>8<text:tab/>2k</text:span><text:span text:style-name="T773">₵<text:tab/><text:tab/></text:span><text:span text:style-name="T988">1<text:tab/><text:tab/>Blast 6<text:line-break/>Raketenwerfer<text:tab/>7<text:tab/>150m<text:tab/>4w6<text:tab/>+3<text:tab/><text:tab/>8<text:tab/>2k</text:span><text:span text:style-name="T773">₵<text:tab/><text:tab/></text:span><text:span text:style-name="T988">1<text:tab/><text:tab/>Blast 6, smart<text:line-break/>Raketenwerfer<text:tab/>8<text:tab/>200m<text:tab/>5w6<text:tab/><text:tab/><text:tab/>8<text:tab/>2k</text:span><text:span text:style-name="T773">₵<text:tab/><text:tab/></text:span><text:span text:style-name="T988">2<text:tab/><text:tab/></text:span><text:span text:style-name="T1000">Explosion</text:span><text:span text:style-name="T999"> 6, scope, smart</text:span><text:span text:style-name="T988"><text:line-break/>Raketenwerfer<text:tab/>9<text:tab/>250m<text:tab/>5w6+6<text:tab/><text:tab/>8<text:tab/>2k</text:span><text:span text:style-name="T773">₵<text:tab/><text:tab/></text:span><text:span text:style-name="T988">2<text:tab/><text:tab/></text:span><text:span text:style-name="T1000">Explosion</text:span><text:span text:style-name="T999"> 6, scope, smart<text:line-break/></text:span><text:span text:style-name="T988">Fusionskanone</text:span><text:span text:style-name="T972"><text:tab/></text:span><text:span text:style-name="T988">14</text:span><text:span text:style-name="T972"><text:tab/></text:span><text:span text:style-name="T988">450m</text:span><text:span text:style-name="T986"><text:tab/></text:span><text:span text:style-name="T988">2w6*10</text:span><text:span text:style-name="T972"><text:tab/><text:tab/></text:span><text:span text:style-name="T988">12</text:span><text:span text:style-name="T972"><text:tab/></text:span><text:span text:style-name="T988">100k</text:span><text:span text:style-name="T773">₵<text:tab/>-<text:tab/><text:tab/></text:span><text:span text:style-name="T988">Strahlung, sehr </text:span><text:span text:style-name="T987">sperrig</text:span><text:span text:style-name="T988"><text:line-break/>Fusionskanone</text:span><text:span text:style-name="T972"><text:tab/></text:span><text:span text:style-name="T988">15</text:span><text:span text:style-name="T972"><text:tab/></text:span><text:span text:style-name="T988">450m</text:span><text:span text:style-name="T986"><text:tab/></text:span><text:span text:style-name="T988">2w6*10</text:span><text:span text:style-name="T972"><text:tab/><text:tab/></text:span><text:span text:style-name="T988">12</text:span><text:span text:style-name="T972"><text:tab/></text:span><text:span text:style-name="T988">400k</text:span><text:span text:style-name="T773">₵<text:tab/>-<text:tab/><text:tab/></text:span><text:span text:style-name="T988">Strahlung, </text:span><text:span text:style-name="T987">sperrig</text:span><text:span text:style-name="T988"><text:line-break/>Fusionskanone</text:span><text:span text:style-name="T972"><text:tab/></text:span><text:span text:style-name="T988">16</text:span><text:span text:style-name="T972"><text:tab/></text:span><text:span text:style-name="T988">450m</text:span><text:span text:style-name="T986"><text:tab/></text:span><text:span text:style-name="T988">2w6*10</text:span><text:span text:style-name="T972"><text:tab/><text:tab/></text:span><text:span text:style-name="T988">15</text:span><text:span text:style-name="T972"><text:tab/></text:span><text:span text:style-name="T988">500k</text:span><text:span text:style-name="T773">₵<text:tab/>-<text:tab/><text:tab/></text:span><text:span text:style-name="T988">Strahlung<text:line-break/>Plasmakanone<text:tab/>12<text:tab/>250m<text:tab/>w6*10<text:tab/><text:tab/>10<text:tab/>20k</text:span><text:span text:style-name="T773">₵<text:tab/>-<text:tab/><text:tab/></text:span><text:span text:style-name="T988">sehr </text:span><text:span text:style-name="T987">sperrig</text:span><text:span text:style-name="T988"><text:line-break/>Plasmakanone<text:tab/>13<text:tab/>450m<text:tab/>w6*10<text:tab/><text:tab/>10<text:tab/>65k</text:span><text:span text:style-name="T773">₵<text:tab/>-<text:tab/><text:tab/></text:span><text:span text:style-name="T987">sperrig</text:span><text:span text:style-name="T988"><text:line-break/>Plasmakanone<text:tab/>14<text:tab/>450m<text:tab/>w6*10<text:tab/><text:tab/>10<text:tab/>100k</text:span><text:span text:style-name="T773">₵<text:tab/>-<text:tab/><text:tab/>-</text:span></text:p>
      <text:p text:style-name="P97"><text:span text:style-name="T968">Nahkampf-Waffen</text:span><text:span text:style-name="T946"> </text:span><text:span text:style-name="T947">(124)</text:span><text:span text:style-name="T944"><text:line-break/></text:span><text:span text:style-name="T954">Typ<text:tab/><text:tab/><text:tab/><text:tab/>TL<text:tab/></text:span><text:span text:style-name="T970">Schaden<text:tab/></text:span><text:span text:style-name="T954">Preis<text:tab/></text:span><text:span text:style-name="T970">kg </text:span><text:span text:style-name="T942"><text:line-break/></text:span><text:span text:style-name="T972">Unbewaffnet<text:tab/><text:tab/>-<text:tab/>w6<text:tab/><text:tab/>-<text:tab/><text:tab/>-<text:line-break/>Dolch<text:tab/></text:span><text:span text:style-name="T957"><text:tab/><text:tab/></text:span><text:span text:style-name="T972">1</text:span><text:span text:style-name="T957"><text:tab/></text:span><text:span text:style-name="T973">w6</text:span><text:span text:style-name="T972">+2</text:span><text:span text:style-name="T957"><text:tab/></text:span><text:span text:style-name="T973">1</text:span><text:span text:style-name="T957">0</text:span><text:span text:style-name="T773">₵<text:tab/><text:tab/></text:span><text:span text:style-name="T972">0,5 </text:span><text:span text:style-name="T773"><text:line-break/></text:span><text:span text:style-name="T1001">Rapier<text:tab/></text:span><text:span text:style-name="T957"><text:tab/><text:tab/></text:span><text:span text:style-name="T973">2</text:span><text:span text:style-name="T957"><text:tab/></text:span><text:span text:style-name="T973">2w6</text:span><text:span text:style-name="T957"><text:tab/><text:tab/></text:span><text:span text:style-name="T973">1</text:span><text:span text:style-name="T957">00</text:span><text:span text:style-name="T773">₵<text:tab/></text:span><text:span text:style-name="T973">1 </text:span><text:span text:style-name="T773"><text:line-break/></text:span><text:span text:style-name="T973">Säbel<text:tab/></text:span><text:span text:style-name="T957"><text:tab/><text:tab/></text:span><text:span text:style-name="T973">2</text:span><text:span text:style-name="T957"><text:tab/></text:span><text:span text:style-name="T973">3w6</text:span><text:span text:style-name="T957"><text:tab/><text:tab/></text:span><text:span text:style-name="T973">2</text:span><text:span text:style-name="T957">00</text:span><text:span text:style-name="T773">₵<text:tab/></text:span><text:span text:style-name="T973">0,5 </text:span><text:span text:style-name="T773"><text:line-break/></text:span><text:span text:style-name="T973">Breitschwert</text:span><text:span text:style-name="T957"><text:tab/><text:tab/></text:span><text:span text:style-name="T973">2</text:span><text:span text:style-name="T957"><text:tab/></text:span><text:span text:style-name="T973">4w6</text:span><text:span text:style-name="T957"><text:tab/><text:tab/></text:span><text:span text:style-name="T973">5</text:span><text:span text:style-name="T957">00</text:span><text:span text:style-name="T773">₵<text:tab/></text:span><text:span text:style-name="T973">2 </text:span><text:span text:style-name="T773"><text:line-break/></text:span><text:span text:style-name="T973">Keule<text:tab/></text:span><text:span text:style-name="T957"><text:tab/><text:tab/></text:span><text:span text:style-name="T973">1</text:span><text:span text:style-name="T957"><text:tab/></text:span><text:span text:style-name="T973">2w6</text:span><text:span text:style-name="T957"><text:tab/><text:tab/>-<text:tab/></text:span><text:span text:style-name="T773"><text:tab/></text:span><text:span text:style-name="T973">2</text:span></text:p>
      <text:p text:style-name="P99"><text:span text:style-name="T1002">Medizinische Ausrüstung</text:span><text:span text:style-name="T946"> </text:span><text:span text:style-name="T947">(1</text:span><text:span text:style-name="T1003">1</text:span><text:span text:style-name="T947">4)</text:span><text:span text:style-name="T944"><text:line-break/></text:span><text:span text:style-name="T1004">Typ<text:tab/><text:tab/>TL<text:tab/>Preis<text:tab/> </text:span><text:span text:style-name="T1005">Eigenschaften</text:span><text:span text:style-name="T1006"><text:tab/></text:span><text:span text:style-name="T1007">Drogen<text:tab/><text:tab/>TL<text:tab/>Preis<text:tab/></text:span><text:span text:style-name="T1005">Eigenschaften<text:tab/><text:tab/></text:span><text:span text:style-name="T1006"><text:line-break/></text:span><text:span text:style-name="T1008">Medikit</text:span><text:span text:style-name="T1009"><text:tab/></text:span><text:span text:style-name="T1008">8</text:span><text:span text:style-name="T1009"><text:tab/></text:span><text:span text:style-name="T1008">1</text:span><text:span text:style-name="T1010">k</text:span><text:span text:style-name="T1011">₵</text:span><text:span text:style-name="T1009"><text:tab/><text:tab/><text:tab/><text:tab/></text:span><text:span text:style-name="T1008">Anti-Alterung<text:tab/>15<text:tab/>20k</text:span><text:span text:style-name="T1011">₵</text:span><text:span text:style-name="T1008"><text:tab/></text:span><text:span text:style-name="T1009"><text:line-break/></text:span><text:span text:style-name="T1008">Medikit</text:span><text:span text:style-name="T1009"><text:tab/></text:span><text:span text:style-name="T1008">10</text:span><text:span text:style-name="T1009"><text:tab/></text:span><text:span text:style-name="T1008">1,5</text:span><text:span text:style-name="T1010">k</text:span><text:span text:style-name="T1011">₵</text:span><text:span text:style-name="T1009"><text:tab/> </text:span><text:span text:style-name="T1008">Medizin+1<text:tab/><text:tab/></text:span><text:span text:style-name="T1012">Anti-Rad 100<text:tab/>8<text:tab/>1k</text:span><text:span text:style-name="T1011">₵<text:tab/>-</text:span><text:span text:style-name="T1010">100 Rad</text:span><text:span text:style-name="T1009"><text:line-break/></text:span><text:span text:style-name="T1008">Medikit</text:span><text:span text:style-name="T1009"><text:tab/></text:span><text:span text:style-name="T1008">12</text:span><text:span text:style-name="T1009"><text:tab/></text:span><text:span text:style-name="T1008">5</text:span><text:span text:style-name="T1010">k</text:span><text:span text:style-name="T1011">₵</text:span><text:span text:style-name="T1009"><text:tab/> </text:span><text:span text:style-name="T1008">Medizin+2<text:tab/><text:tab/></text:span><text:span text:style-name="T1010">Kampfdroge<text:tab/>10<text:tab/></text:span><text:span text:style-name="T1012">1k</text:span><text:span text:style-name="T1011">₵<text:tab/></text:span><text:span text:style-name="T1013">Ini+4, Reaktionen+1, Schaden-2, nach 10 min: Skills-2</text:span><text:span text:style-name="T1008"><text:line-break/>Medikit</text:span><text:span text:style-name="T1009"><text:tab/></text:span><text:span text:style-name="T1008">14</text:span><text:span text:style-name="T1009"><text:tab/></text:span><text:span text:style-name="T1008">10</text:span><text:span text:style-name="T1010">k</text:span><text:span text:style-name="T1011">₵</text:span><text:span text:style-name="T1009"><text:tab/> </text:span><text:span text:style-name="T1008">Medizin+3<text:tab/><text:tab/></text:span><text:span text:style-name="T1010">Metabolic Accel.<text:tab/>10<text:tab/>500</text:span><text:span text:style-name="T1011">₵<text:tab/></text:span><text:span text:style-name="T1010">Ini+8, Reaktionen+2</text:span><text:span text:style-name="T1013">, nach 10 min: -2w6, Skills-2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MS Gothic" style:font-family-asian="'MS Gothi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2.47mm" fo:margin-bottom="2.12mm" style:contextual-spacing="false"/>
      <style:text-properties style:font-name="Liberation Serif" fo:font-family="'Liberation Serif'" style:font-family-generic="roman" style:font-pitch="variable" fo:font-size="14pt" fo:font-weight="bold" style:font-name-asian="Yu Mincho" style:font-family-asian="'Yu Mincho'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4.23mm" fo:margin-bottom="2.12mm" style:contextual-spacing="false"/>
      <style:text-properties style:font-name="Liberation Serif" fo:font-family="'Liberation Serif'" style:font-family-generic="roman" style:font-pitch="variable" fo:font-size="24pt" fo:font-weight="bold" style:font-name-asian="Yu Mincho" style:font-family-asian="'Yu Mincho'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fo:font-weight="normal" style:font-name-asian="OpenSymbol" style:font-family-asian="OpenSymbol" style:font-charset-asian="x-symbol" style:font-weight-asian="normal" style:font-name-complex="OpenSymbol" style:font-family-complex="OpenSymbol" style:font-charset-complex="x-symbol" style:font-weight-complex="norma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fo:font-size="10pt" officeooo:paragraph-rsid="0701ad48" style:font-size-asian="10pt" style:font-size-complex="10pt"/>
    </style:style>
    <style:style style:name="MT1" style:family="text">
      <style:text-properties officeooo:rsid="01c8f42b"/>
    </style:style>
    <style:style style:name="MT2" style:family="text">
      <style:text-properties officeooo:rsid="0701ad48"/>
    </style:style>
    <style:style style:name="MT3" style:family="text">
      <style:text-properties officeooo:rsid="09256788"/>
    </style:style>
    <style:style style:name="MT4" style:family="text">
      <style:text-properties officeooo:rsid="09ee2383"/>
    </style:style>
    <style:style style:name="MT5" style:family="text">
      <style:text-properties fo:background-color="transparent" loext:char-shading-value="0"/>
    </style:style>
    <style:style style:name="MT6" style:family="text">
      <style:text-properties fo:color="#000000" loext:opacity="100%" style:font-name="Calibri1" officeooo:rsid="0701ec5d"/>
    </style:style>
    <style:style style:name="MT7" style:family="text">
      <style:text-properties fo:color="#000000" loext:opacity="100%" style:font-name="Calibri1" officeooo:rsid="0a07ab78"/>
    </style:style>
    <style:style style:name="MT8" style:family="text">
      <style:text-properties fo:color="#000000" loext:opacity="100%" style:font-name="Calibri1" officeooo:rsid="042c5230"/>
    </style:style>
    <style:style style:name="MT9" style:family="text">
      <style:text-properties fo:color="#000000" loext:opacity="100%" style:font-name="Calibri1" officeooo:rsid="0012935e"/>
    </style:style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columns fo:column-count="1" fo:column-gap="0mm"/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>
        <style:header-footer-properties fo:min-height="3mm" fo:margin-left="0mm" fo:margin-right="0mm" fo:margin-top="1.01m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202</text:span><text:span text:style-name="MT2">6</text:span><text:span text:style-name="MT1">-0</text:span><text:span text:style-name="MT3">9</text:span><text:span text:style-name="MT1">-</text:span><text:span text:style-name="MT3">0</text:span><text:span text:style-name="MT4">8</text:span><text:tab/><text:bookmark-start text:name="PageNumWizard_FOOTER_Standard1"/><text:span text:style-name="MT5"><text:page-number text:select-page="current">24</text:page-number></text:span><text:bookmark-end text:name="PageNumWizard_FOOTER_Standard1"/><text:tab/> <text:span text:style-name="MT6">Traveller </text:span><text:span text:style-name="MT7">Charaktererschaffung</text:span><text:span text:style-name="MT8">.</text:span><text:span text:style-name="MT9">odt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9-08T05:13:55.135807600</dc:date>
    <meta:editing-duration>P8DT17H42M57S</meta:editing-duration>
    <meta:editing-cycles>2478</meta:editing-cycles>
    <meta:generator>LibreOffice/26.2.1.2$Windows_X86_64 LibreOffice_project/620$Build-2</meta:generator>
    <meta:print-date>2026-09-08T03:21:17.505231600</meta:print-date>
    <meta:printed-by>PDF-Dateien</meta:printed-by>
    <meta:document-statistic meta:table-count="0" meta:image-count="0" meta:object-count="0" meta:page-count="24" meta:paragraph-count="174" meta:word-count="7969" meta:character-count="59790" meta:non-whitespace-character-count="49082"/>
  </office:meta>
</office:document-meta>
</file>